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6e1ebc6ca0a53a96b81c52092946a60d.png"/>
  <manifest:file-entry manifest:media-type="image/png" manifest:full-path="Pictures/7630d3a910ce615e6b163cebb49f53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_benutzer:voraussetzung"/><text:bookmark-start text:name="__RefHeading___anmeldung_1"/><text:bookmark-start text:name="anmeldung"/>Anmeldung<text:bookmark-end text:name="__RefHeading___anmeldung_1"/><text:bookmark-end text:name="anmeldung"/></text:h>
      <text:p text:style-name="Text_20_body">Jeder Arbeitsplatz, an dem TightGate-Pro genutzt wird, ist mit dem Programm TightGate-Viewer entsprechend vorbereitet. Für die Nutzung der zusätzlichen Funktion Dateischleuse, ist das weitere Programm <text:span text:style-name="Strong_20_Emphasis">Dateischleuse</text:span> erforderlich.</text:p>
      <text:p text:style-name="Text_20_body">Die Programme werden üblicherweise zentral durch Ihre Systemadministration installiert und verwaltet.</text:p>
      <text:p text:style-name="Text_20_body">Vorbereitete Arbeitsplatzrechner verfügen über entsprechende Symbole auf dem Desktop. Über diese Symbole können die Programme jeweils mit einem Mausklick gestartet werd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con 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1.6933333333333cm" svg:height="1.6933333333333cm"><draw:image xlink:href="Pictures/6e1ebc6ca0a53a96b81c52092946a60d.png" xlink:type="simple" xlink:show="embed" xlink:actuate="onLoad"/></draw:frame> </text:p>
          </table:table-cell>
          <table:table-cell office:value-type="string" table:style-name="tablecell">
            <text:p text:style-name="tablealignleft"> <text:span text:style-name="Strong_20_Emphasis">Internet</text:span> </text:p>
          </table:table-cell>
          <table:table-cell office:value-type="string" table:style-name="tablecell">
            <text:p text:style-name="tablealignleft"> Desktopicon zum Starten des Internets (TightGate-Viewer)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6933333333333cm" svg:height="1.6933333333333cm"><draw:image xlink:href="Pictures/7630d3a910ce615e6b163cebb49f5372.png" xlink:type="simple" xlink:show="embed" xlink:actuate="onLoad"/></draw:frame> </text:p>
          </table:table-cell>
          <table:table-cell office:value-type="string" table:style-name="tablecell">
            <text:p text:style-name="tablealignleft"> <text:span text:style-name="Strong_20_Emphasis">Dateischleuse</text:span> </text:p>
          </table:table-cell>
          <table:table-cell office:value-type="string" table:style-name="tablecell">
            <text:p text:style-name="tablealignleft"> Desktopicon zum Starten der Dateischleuse (TightGate-Schleuse)</text:p>
          </table:table-cell>
        </table:table-row>
      </table:table>
      <text:p text:style-name="Text_20_body">Befinden sich die angegebenen Programme noch nicht auf Ihrem Arbeitsplatz-PC, wenden Sie sich bitte an Ihre Systemadministratio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48:51</meta:creation-date>
    <dc:creator>Generated</dc:creator>
    <dc:date>2026-08-11T22::48:51</dc:date>
    <dc:language>en-US</dc:language>
    <meta:editing-cycles>1</meta:editing-cycles>
    <meta:editing-duration>PT0S</meta:editing-duration>
    <dc:title>tightgate-pro_benutzer:voraussetzung</dc:title>
  </office:meta>
</office:document-meta>
</file>