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webp" manifest:full-path="Pictures/40b8e145684b79f7d47c0abed49afc16.webp"/>
  <manifest:file-entry manifest:media-type="image/webp" manifest:full-path="Pictures/c7ad6f64f3b316b3ac1edc2d2f4a4833.webp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tightgate-pro_benutzer:skalierung"/><text:bookmark-start text:name="__RefHeading___skalierung_fuer_textgroesse_und_symbole_1"/><text:bookmark-start text:name="skalierung_fuer_textgroesse_und_symbole"/>Skalierung für Textgröße und Symbole<text:bookmark-end text:name="__RefHeading___skalierung_fuer_textgroesse_und_symbole_1"/><text:bookmark-end text:name="skalierung_fuer_textgroesse_und_symbole"/></text:h>
      <text:p text:style-name="Text_20_body">Ist Ihnen die Darstellung im TightGate-Viewer zu klein, so bietet der TightGate-Viewer die Möglichkeit die Ansicht an die eigenen Bedürfnisse anzupassen.</text:p>
      <text:p text:style-name="Text_20_body">Die Anpassung des Skalierung erfolgt dabei wie folgt:</text:p>
      <text:list text:style-name="List_20_1" text:continue-numbering="false">
        <text:list-item>
          <text:p text:style-name="List_20_1_Content_First">Starten Sie Ihren TightGate-Viewer.</text:p>
        </text:list-item>
        <text:list-item>
          <text:p text:style-name="List_20_1_Content">Öffnen Sie das Einstellungsmenü des TightGate-Viewers über die Funktionstaste <text:span text:style-name="Strong_20_Emphasis">F8</text:span> und wählen dort den Menüpunkt <text:span text:style-name="Strong_20_Emphasis">Einstellungen…</text:span> aus. <text:line-break/><draw:frame draw:style-name="media" draw:name="0" text:anchor-type="as-char" draw:z-index="0" svg:width="6.1383333333333cm" style:rel-width="100%" svg:height="3.7570833333333cm" style:rel-height="scale"><draw:image xlink:href="Pictures/40b8e145684b79f7d47c0abed49afc16.webp" xlink:type="simple" xlink:show="embed" xlink:actuate="onLoad"/></draw:frame> <text:line-break/></text:p>
        </text:list-item>
        <text:list-item>
          <text:p text:style-name="List_20_1_Content">Wählen Sie im Einstellungsmenü den Reiter <text:span text:style-name="Strong_20_Emphasis">Bildschirm</text:span> aus. </text:p>
        </text:list-item>
        <text:list-item>
          <text:p text:style-name="List_20_1_Content">Sie können nun im Menüpunkt <text:span text:style-name="Strong_20_Emphasis">Bildschirm-Skalierung in Prozent wählen:</text:span> Ihre gewünschte Auflösung auswählen. Bestätige Sie die Auswahl mit dem <text:span text:style-name="Strong_20_Emphasis">OK</text:span>-Button in der unteren rechten Ecke des Fensters. <text:line-break/><draw:frame draw:style-name="media" draw:name="1" text:anchor-type="as-char" draw:z-index="1" svg:width="15.901458333333cm" svg:height="16.906875cm"><draw:image xlink:href="Pictures/c7ad6f64f3b316b3ac1edc2d2f4a4833.webp" xlink:type="simple" xlink:show="embed" xlink:actuate="onLoad"/></draw:frame> <text:line-break/></text:p>
        </text:list-item>
        <text:list-item>
          <text:p text:style-name="List_20_1_Content">Schließen Sie danach den TightGate-Viewer und starten diesen erneut.</text:p>
        </text:list-item>
        <text:list-item>
          <text:p text:style-name="List_20_1_Content_Last">Die gewünschte Skalierung ist nun eingestellt und bleibt erhalten, bis Sie über den beschriebenen Weg die Skalierung wieder ändern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3T11::16:01</meta:creation-date>
    <dc:creator>Generated</dc:creator>
    <dc:date>2026-09-03T11::16:01</dc:date>
    <dc:language>en-US</dc:language>
    <meta:editing-cycles>1</meta:editing-cycles>
    <meta:editing-duration>PT0S</meta:editing-duration>
    <dc:title>tightgate-pro_benutzer:skalierung</dc:title>
  </office:meta>
</office:document-meta>
</file>