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6e1ebc6ca0a53a96b81c52092946a60d.png"/>
  <manifest:file-entry manifest:media-type="image/png" manifest:full-path="Pictures/cc4c5d579899296ac4d32ffa6fd1c645.png"/>
  <manifest:file-entry manifest:media-type="image/png" manifest:full-path="Pictures/440be598b8f59d071be0f0388b1e52eb.png"/>
  <manifest:file-entry manifest:media-type="image/png" manifest:full-path="Pictures/4ec9131dcca1140139250be6b8a96b97.png"/>
  <manifest:file-entry manifest:media-type="image/png" manifest:full-path="Pictures/6638b6b7e523f2484148dfeee55dceca.png"/>
  <manifest:file-entry manifest:media-type="image/png" manifest:full-path="Pictures/405024fa6d648f363f32ac6e261fb450.png"/>
  <manifest:file-entry manifest:media-type="image/png" manifest:full-path="Pictures/b30fde90ef0ed0e9c58a7abe72dd2345.png"/>
  <manifest:file-entry manifest:media-type="image/png" manifest:full-path="Pictures/b07a5f52741a8a838a67d6846dc37239.png"/>
  <manifest:file-entry manifest:media-type="image/png" manifest:full-path="Pictures/94d846c97c64b8399818b2c38b35b233.png"/>
  <manifest:file-entry manifest:media-type="image/png" manifest:full-path="Pictures/3088b04f0e2805ebc69bbb189ef3887f.png"/>
  <manifest:file-entry manifest:media-type="image/png" manifest:full-path="Pictures/f986a661cd06622804d48b0197ad5234.png"/>
  <manifest:file-entry manifest:media-type="image/png" manifest:full-path="Pictures/06ecb6f20ee66444692322434ebc521c.png"/>
  <manifest:file-entry manifest:media-type="image/png" manifest:full-path="Pictures/db02c2b40253bc7da2bf2ca7eda67821.png"/>
  <manifest:file-entry manifest:media-type="image/png" manifest:full-path="Pictures/679e48936052baf83a450b4f2f22dc1d.png"/>
  <manifest:file-entry manifest:media-type="image/png" manifest:full-path="Pictures/1fc0f43b905b9c35c7f056e8454b0105.png"/>
  <manifest:file-entry manifest:media-type="image/png" manifest:full-path="Pictures/adfd3f1e7961d458ae894eb015008329.png"/>
  <manifest:file-entry manifest:media-type="image/png" manifest:full-path="Pictures/550e3bf922da1cee798c30f77bd8d9df.png"/>
  <manifest:file-entry manifest:media-type="image/png" manifest:full-path="Pictures/ac05759291b01dc5ae50d9fd1fd014be.png"/>
  <manifest:file-entry manifest:media-type="image/png" manifest:full-path="Pictures/9411c1ed3d83622e2807c6dcf68a7e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desktop"/><text:bookmark-start text:name="__RefHeading___die_menueleiste_1"/><text:bookmark-start text:name="die_menueleiste"/>Die Menüleiste<text:bookmark-end text:name="__RefHeading___die_menueleiste_1"/><text:bookmark-end text:name="die_menueleiste"/></text:h>
      <text:p text:style-name="Text_20_body">Wenn Sie sich mit dem TightGate‑Viewer am TightGate-Pro angemeldet haben, sehen Sie am unteren Bildrand eine Menüleiste. Diese ist zunächst eingeklappt und öffnet sich, sobald Sie Ihren Mauszeiger darauf lenken. </text:p>
      <text:h text:style-name="Heading_20_2" text:outline-level="2"><text:bookmark-start text:name="__RefHeading___beschreibung_der_kontrollleiste_2"/><text:bookmark-start text:name="beschreibung_der_kontrollleiste"/>Beschreibung der Kontrollleiste<text:bookmark-end text:name="__RefHeading___beschreibung_der_kontrollleiste_2"/><text:bookmark-end text:name="beschreibung_der_kontrollleiste"/></text:h>
      <table:table table:style-name="Table">
        <table:table-column/>
        <table:table-column/>
        <table:table-column/>
        <table:table-row>
          <table:table-cell office:value-type="string" table:style-name="tableheader">
            <text:p text:style-name="Table_20_Heading">  Symbol  </text:p>
          </table:table-cell>
          <table:table-cell office:value-type="string" table:style-name="tableheader">
            <text:p text:style-name="Table_20_Heading">Beschreibung</text:p>
          </table:table-cell>
          <table:table-cell office:value-type="string" table:style-name="tableheader">
            <text:p text:style-name="Table_20_Heading"> Verfügbarkeit</text:p>
          </table:table-cell>
        </table:table-row>
        <table:table-row>
          <table:table-cell office:value-type="string" table:style-name="tablecell">
            <text:p text:style-name="tablealignleft"><draw:frame draw:style-name="media" draw:name="0" text:anchor-type="as-char" draw:z-index="0" svg:width="1.6933333333333cm" svg:height="1.6933333333333cm"><draw:image xlink:href="Pictures/6e1ebc6ca0a53a96b81c52092946a60d.png" xlink:type="simple" xlink:show="embed" xlink:actuate="onLoad"/></draw:frame> </text:p>
          </table:table-cell>
          <table:table-cell office:value-type="string" table:style-name="tablecell">
            <text:p text:style-name="tablealignleft"><text:span text:style-name="Strong_20_Emphasis">Startmenü / Abmeldung</text:span> <text:line-break/>Über dieses Symbol rufen Sie das Startmenü auf. Sie können hier verschiedene Hilfsprogramme direkt starten oder sich vom System abmelden. Je nach Vorgabe Ihrer Systemadministration kann das Menü auch systemweit deaktiviert sein. In diesem Fall gelangen Sie über dieses Symbol direkt zur Abmeldung.</text:p>
          </table:table-cell>
          <table:table-cell office:value-type="string" table:style-name="tablecell">
            <text:p text:style-name="tablealigncenter">  Immer  </text:p>
          </table:table-cell>
        </table:table-row>
        <table:table-row>
          <table:table-cell office:value-type="string" table:style-name="tablecell">
            <text:p text:style-name="tablealignleft"><draw:frame draw:style-name="media" draw:name="1" text:anchor-type="as-char" draw:z-index="1" svg:width="1.6933333333333cm" svg:height="1.6933333333333cm"><draw:image xlink:href="Pictures/cc4c5d579899296ac4d32ffa6fd1c645.png" xlink:type="simple" xlink:show="embed" xlink:actuate="onLoad"/></draw:frame></text:p>
          </table:table-cell>
          <table:table-cell office:value-type="string" table:style-name="tablecell">
            <text:p text:style-name="tablealignleft"><text:span text:style-name="Strong_20_Emphasis">Dateimanager</text:span> <text:line-break/>Auf TightGate‑Pro steht Ihnen ein bestimmtes Kontingent an Speicherplatz zur Verfügung. Dort können Sie Verzeichnisse anlegen und Daten abspeichern. Bestimmte Verzeichnisse sind fest angelegt und können weder gelöscht noch verschoben werden. Dies betrifft insbesondere das Verzeichnis <text:span text:style-name="Strong_20_Emphasis">transfer</text:span>. Wenn Sie Dateien auf TightGate‑Pro mit dem Browser herunterladen, sollen diese ausschließlich in das Verzeichnis <text:span text:style-name="Strong_20_Emphasis">transfer</text:span> gespeichert werden. Sie können dann die TightGate-Schleuse verwenden, um die Daten auf Ihren Arbeitsplatzrechner zu übertragen. Voraussetzung ist, dass Ihre Systemadministration dieses Verfahren zulässt.</text:p>
          </table:table-cell>
          <table:table-cell office:value-type="string" table:style-name="tablecell">
            <text:p text:style-name="tablealigncenter">  Immer  </text:p>
          </table:table-cell>
        </table:table-row>
        <table:table-row>
          <table:table-cell office:value-type="string" table:style-name="tablecell">
            <text:p text:style-name="tablealignleft"><draw:frame draw:style-name="media" draw:name="2" text:anchor-type="as-char" draw:z-index="2" svg:width="1.6933333333333cm" svg:height="1.6933333333333cm"><draw:image xlink:href="Pictures/440be598b8f59d071be0f0388b1e52eb.png" xlink:type="simple" xlink:show="embed" xlink:actuate="onLoad"/></draw:frame></text:p>
          </table:table-cell>
          <table:table-cell office:value-type="string" table:style-name="tablecell">
            <text:p text:style-name="tablealignleft"><text:span text:style-name="Strong_20_Emphasis">Start des Internetbrowsers Firefox</text:span> <text:line-break/>Über dieses Symbol starten Sie den Firefox-Browser. Mit jedem Mausklick auf das Symbol wird eine weitere Instanz des Browsers gestartet.</text:p>
          </table:table-cell>
          <table:table-cell office:value-type="string" table:style-name="tablecell">
            <text:p text:style-name="tablealigncenter">  Immer  </text:p>
          </table:table-cell>
        </table:table-row>
        <table:table-row>
          <table:table-cell office:value-type="string" table:style-name="tablecell">
            <text:p text:style-name="tablealignleft"><draw:frame draw:style-name="media" draw:name="3" text:anchor-type="as-char" draw:z-index="3"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text:span text:style-name="Strong_20_Emphasis">Start des Internetbrowsers Google Chrome</text:span> <text:line-break/>Über dieses Symbol starten Sie den Chrome-Browser. Mit jedem Mausklick auf das Symbol wird eine weitere Instanz des Browsers gestartet.</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4" text:anchor-type="as-char" draw:z-index="4" svg:width="1.6933333333333cm" svg:height="1.6933333333333cm"><draw:image xlink:href="Pictures/6638b6b7e523f2484148dfeee55dceca.png" xlink:type="simple" xlink:show="embed" xlink:actuate="onLoad"/></draw:frame></text:p>
          </table:table-cell>
          <table:table-cell office:value-type="string" table:style-name="tablecell">
            <text:p text:style-name="tablealignleft"><text:span text:style-name="Strong_20_Emphasis">Start des TOR-Browsers</text:span> <text:line-break/>Über dieses Symbol starten Sie den TOR-Browser. Mit jedem Mausklick auf das Symbol wird eine weitere Instanz des Browsers gestartet.</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5" text:anchor-type="as-char" draw:z-index="5" svg:width="1.6933333333333cm" svg:height="1.6933333333333cm"><draw:image xlink:href="Pictures/405024fa6d648f363f32ac6e261fb450.png" xlink:type="simple" xlink:show="embed" xlink:actuate="onLoad"/></draw:frame></text:p>
          </table:table-cell>
          <table:table-cell office:value-type="string" table:style-name="tablecell">
            <text:p text:style-name="tablealignleft"><text:span text:style-name="Strong_20_Emphasis">Start des E-Mailprogramms</text:span> <text:line-break/>Über dieses Symbol starten Sie das E-Mail-Programm.</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6" text:anchor-type="as-char" draw:z-index="6" svg:width="1.6933333333333cm" svg:height="1.6933333333333cm"><draw:image xlink:href="Pictures/b30fde90ef0ed0e9c58a7abe72dd2345.png" xlink:type="simple" xlink:show="embed" xlink:actuate="onLoad"/></draw:frame></text:p>
          </table:table-cell>
          <table:table-cell office:value-type="string" table:style-name="tablecell">
            <text:p text:style-name="tablealignleft"><text:span text:style-name="Strong_20_Emphasis">Start des beBPo-Klienten</text:span> <text:line-break/>Über dieses Symbol starten Sie den Klienten für das besondere elektronische Behördenpostfach (beBPo)</text:p>
          </table:table-cell>
          <table:table-cell office:value-type="string" table:style-name="tablecell">
            <text:p text:style-name="tablealigncenter">  Optional  </text:p>
          </table:table-cell>
        </table:table-row>
        <table:table-row>
          <table:table-cell office:value-type="string" table:style-name="tablecell">
            <text:p text:style-name="tablealignleft"><draw:frame draw:style-name="media" draw:name="7" text:anchor-type="as-char" draw:z-index="7" svg:width="1.6933333333333cm" svg:height="1.6933333333333cm"><draw:image xlink:href="Pictures/b07a5f52741a8a838a67d6846dc37239.png" xlink:type="simple" xlink:show="embed" xlink:actuate="onLoad"/></draw:frame></text:p>
          </table:table-cell>
          <table:table-cell office:value-type="string" table:style-name="tablecell">
            <text:p text:style-name="tablealignleft"><text:span text:style-name="Strong_20_Emphasis">Änderung des Benutzerpasswortes</text:span> <text:line-break/>Über dieses Symbol öffnen Sie den Dialog zur Änderung des Benutzerpasswortes.</text:p>
          </table:table-cell>
          <table:table-cell office:value-type="string" table:style-name="tablecell">
            <text:p text:style-name="tablealigncenter">  Optional  </text:p>
          </table:table-cell>
        </table:table-row>
      </table:table>
      <text:p text:style-name="Text_20_body">Je nach Systemumgebung können sich alle bzw. weniger Symbole respektive Bedienelemente in der Menüleiste von TightGate‑Pro befinden. Über deren Funktion und Einsatzmöglichkeiten informieren Sie die nachfolgenden Abschnitte. </text:p>
      <text:h text:style-name="Heading_20_2" text:outline-level="2"><text:bookmark-start text:name="__RefHeading___anzeige_aktiver_programme_3"/><text:bookmark-start text:name="anzeige_aktiver_programme"/>Anzeige aktiver Programme<text:bookmark-end text:name="__RefHeading___anzeige_aktiver_programme_3"/><text:bookmark-end text:name="anzeige_aktiver_programme"/></text:h>
      <text:p text:style-name="Text_20_body">Sobald ein Programm gestartet wird, erscheint im mittleren Abschnitt der Menüleiste das Symbol des laufenden Programms. Der grüne Leuchtring signalisiert die Aktivität des Programms. Durch mehrfaches Klicken auf das Symbol kann das Programm in den Vordergrund geschaltet oder minimiert werden. Laufende Programme werden wie folgt signalisiert:</text:p>
      <table:table table:style-name="Table">
        <table:table-column/>
        <table:table-column/>
        <table:table-row>
          <table:table-cell office:value-type="string" table:style-name="tableheader">
            <text:p text:style-name="Table_20_Heading">  Symbol  </text:p>
          </table:table-cell>
          <table:table-cell office:value-type="string" table:style-name="tableheader">
            <text:p text:style-name="Table_20_Heading">Beschreibung</text:p>
          </table:table-cell>
        </table:table-row>
        <table:table-row>
          <table:table-cell office:value-type="string" table:style-name="tablecell">
            <text:p text:style-name="tablealignleft"><draw:frame draw:style-name="media" draw:name="8" text:anchor-type="as-char" draw:z-index="8" svg:width="1.6933333333333cm" svg:height="1.6933333333333cm"><draw:image xlink:href="Pictures/94d846c97c64b8399818b2c38b35b233.png" xlink:type="simple" xlink:show="embed" xlink:actuate="onLoad"/></draw:frame></text:p>
          </table:table-cell>
          <table:table-cell office:value-type="string" table:style-name="tablecell">
            <text:p text:style-name="tablealignleft"><text:span text:style-name="Strong_20_Emphasis">Aktive Instanz des Internetbrowsers Firefox</text:span> <text:line-break/>Es können mehrere Instanzen gestartet werden. Sie werden jeweils durch ein eigenes Symbol mit Leuchtring repräsentiert. Ist ein Browser minimiert, so ist der grüne Rand des Symbols abgedunkelt.</text:p>
          </table:table-cell>
        </table:table-row>
        <table:table-row>
          <table:table-cell office:value-type="string" table:style-name="tablecell">
            <text:p text:style-name="tablealignleft"><draw:frame draw:style-name="media" draw:name="9" text:anchor-type="as-char" draw:z-index="9" svg:width="1.6933333333333cm" svg:height="1.6933333333333cm"><draw:image xlink:href="Pictures/3088b04f0e2805ebc69bbb189ef3887f.png" xlink:type="simple" xlink:show="embed" xlink:actuate="onLoad"/></draw:frame></text:p>
          </table:table-cell>
          <table:table-cell office:value-type="string" table:style-name="tablecell">
            <text:p text:style-name="tablealignleft"><text:span text:style-name="Strong_20_Emphasis">Aktives E-Mailprogramm</text:span> <text:line-break/>Es kann nur eine Instanz des E-Mail-Programms gestartet werden. Ist das E-Mail-Programm minimiert, so ist der grüne Rand des Icons abgedunkelt.</text:p>
          </table:table-cell>
        </table:table-row>
      </table:table>
      <text:p text:style-name="Text_20_body">Weitere laufende Hilfsprogramme werden jeweils durch eigene Icons in der Kontrollleiste angezeigt. Auch diese können in den Vordergrund geschaltet oder miniert werden.</text:p>
      <text:h text:style-name="Heading_20_2" text:outline-level="2"><text:bookmark-start text:name="__RefHeading___aufruf_von_hilfsprogrammen_4"/><text:bookmark-start text:name="aufruf_von_hilfsprogrammen"/>Aufruf von Hilfsprogrammen<text:bookmark-end text:name="__RefHeading___aufruf_von_hilfsprogrammen_4"/><text:bookmark-end text:name="aufruf_von_hilfsprogrammen"/></text:h>
      <text:p text:style-name="Text_20_body">TightGate‑Pro stellt neben dem Internetbrowser noch weitere Programme rund um die Nutzung des Internets zur Verfügung. Die Hilfsprogramme können über ein Menü erreicht werden, welches sich über das Startmenü-Symbol öffnen lässt. Falls das Startmenü systemweit abgeschaltet ist, können die Hilfsprogramme nicht direkt gestartet werden. </text:p>
      <text:p text:style-name="Text_20_body">Die nachfolgende Übersicht gibt einen Überblick über die verfügbaren Hilfsprogramme.</text:p>
      <table:table table:style-name="Table">
        <table:table-column/>
        <table:table-column/>
        <table:table-column/>
        <table:table-column/>
        <table:table-row>
          <table:table-cell office:value-type="string" table:style-name="tableheader">
            <text:p text:style-name="Table_20_Heading">Kategorie</text:p>
          </table:table-cell>
          <table:table-cell office:value-type="string" table:style-name="tableheader">
            <text:p text:style-name="Table_20_Heading">Symbol</text:p>
          </table:table-cell>
          <table:table-cell office:value-type="string" table:style-name="tableheader">
            <text:p text:style-name="Table_20_Heading">Element</text:p>
          </table:table-cell>
          <table:table-cell office:value-type="string" table:style-name="tableheader">
            <text:p text:style-name="Table_20_Heading">Beschreibung</text:p>
          </table:table-cell>
        </table:table-row>
        <table:table-row>
          <table:table-cell office:value-type="string" table:style-name="tablecell" table:number-rows-spanned="2">
            <text:p text:style-name="tablealignleft">Büroprogramme</text:p>
          </table:table-cell>
          <table:table-cell office:value-type="string" table:style-name="tablecell">
            <text:p text:style-name="tablealignleft"><draw:frame draw:style-name="media" draw:name="10" text:anchor-type="as-char" draw:z-index="10" svg:width="1.6933333333333cm" svg:height="1.6933333333333cm"><draw:image xlink:href="Pictures/f986a661cd06622804d48b0197ad5234.png" xlink:type="simple" xlink:show="embed" xlink:actuate="onLoad"/></draw:frame></text:p>
          </table:table-cell>
          <table:table-cell office:value-type="string" table:style-name="tablecell">
            <text:p text:style-name="tablealignleft">LibreOffice</text:p>
          </table:table-cell>
          <table:table-cell office:value-type="string" table:style-name="tablecell">
            <text:p text:style-name="tablealignleft">Programme zum Bearbeiten von Office-Dokumenten</text:p>
          </table:table-cell>
        </table:table-row>
        <table:table-row>
          <table:table-cell office:value-type="string" table:style-name="tablecell">
            <text:p text:style-name="tablealignleft"><draw:frame draw:style-name="media" draw:name="11" text:anchor-type="as-char" draw:z-index="11" svg:width="1.6933333333333cm" svg:height="1.6933333333333cm"><draw:image xlink:href="Pictures/06ecb6f20ee66444692322434ebc521c.png" xlink:type="simple" xlink:show="embed" xlink:actuate="onLoad"/></draw:frame></text:p>
          </table:table-cell>
          <table:table-cell office:value-type="string" table:style-name="tablecell">
            <text:p text:style-name="tablealignleft">PDF-Reader Atril</text:p>
          </table:table-cell>
          <table:table-cell office:value-type="string" table:style-name="tablecell">
            <text:p text:style-name="tablealignleft">Dokumentenbetrachter für PDF-Dateien</text:p>
          </table:table-cell>
        </table:table-row>
        <table:table-row>
          <table:table-cell office:value-type="string" table:style-name="tablecell" table:number-rows-spanned="5">
            <text:p text:style-name="tablealignleft">Dienstprogramme</text:p>
          </table:table-cell>
          <table:table-cell office:value-type="string" table:style-name="tablecell">
            <text:p text:style-name="tablealignleft"><draw:frame draw:style-name="media" draw:name="12" text:anchor-type="as-char" draw:z-index="12" svg:width="1.6933333333333cm" svg:height="1.6933333333333cm"><draw:image xlink:href="Pictures/db02c2b40253bc7da2bf2ca7eda67821.png" xlink:type="simple" xlink:show="embed" xlink:actuate="onLoad"/></draw:frame></text:p>
          </table:table-cell>
          <table:table-cell office:value-type="string" table:style-name="tablecell">
            <text:p text:style-name="tablealignleft">Archivmanager</text:p>
          </table:table-cell>
          <table:table-cell office:value-type="string" table:style-name="tablecell">
            <text:p text:style-name="tablealignleft">Packen und Entpacken von Archivdateien in gängigen Formaten</text:p>
          </table:table-cell>
        </table:table-row>
        <table:table-row>
          <table:table-cell office:value-type="string" table:style-name="tablecell">
            <text:p text:style-name="tablealignleft"><draw:frame draw:style-name="media" draw:name="13" text:anchor-type="as-char" draw:z-index="13" svg:width="1.6933333333333cm" svg:height="1.6933333333333cm"><draw:image xlink:href="Pictures/679e48936052baf83a450b4f2f22dc1d.png" xlink:type="simple" xlink:show="embed" xlink:actuate="onLoad"/></draw:frame></text:p>
          </table:table-cell>
          <table:table-cell office:value-type="string" table:style-name="tablecell">
            <text:p text:style-name="tablealignleft">Bildschirmfoto</text:p>
          </table:table-cell>
          <table:table-cell office:value-type="string" table:style-name="tablecell">
            <text:p text:style-name="tablealignleft">Aufnahme von Bildschirmfotos der Arbeitsumgebung oder einzelner Fenster</text:p>
          </table:table-cell>
        </table:table-row>
        <table:table-row>
          <table:table-cell office:value-type="string" table:style-name="tablecell">
            <text:p text:style-name="tablealignleft"><draw:frame draw:style-name="media" draw:name="14" text:anchor-type="as-char" draw:z-index="14" svg:width="1.6933333333333cm" svg:height="1.6933333333333cm"><draw:image xlink:href="Pictures/1fc0f43b905b9c35c7f056e8454b0105.png" xlink:type="simple" xlink:show="embed" xlink:actuate="onLoad"/></draw:frame></text:p>
          </table:table-cell>
          <table:table-cell office:value-type="string" table:style-name="tablecell">
            <text:p text:style-name="tablealignleft">IBUS - Spracheingabe</text:p>
          </table:table-cell>
          <table:table-cell office:value-type="string" table:style-name="tablecell">
            <text:p text:style-name="tablealignleft">Eingabehilfe für Sonderzeichen</text:p>
          </table:table-cell>
        </table:table-row>
        <table:table-row>
          <table:table-cell office:value-type="string" table:style-name="tablecell">
            <text:p text:style-name="tablealignleft"><draw:frame draw:style-name="media" draw:name="15" text:anchor-type="as-char" draw:z-index="15" svg:width="1.6933333333333cm" svg:height="1.6933333333333cm"><draw:image xlink:href="Pictures/adfd3f1e7961d458ae894eb015008329.png" xlink:type="simple" xlink:show="embed" xlink:actuate="onLoad"/></draw:frame></text:p>
          </table:table-cell>
          <table:table-cell office:value-type="string" table:style-name="tablecell">
            <text:p text:style-name="tablealignleft">Terminal</text:p>
          </table:table-cell>
          <table:table-cell office:value-type="string" table:style-name="tablecell">
            <text:p text:style-name="tablealignleft">Befehlseingabe auf der Konsole</text:p>
          </table:table-cell>
        </table:table-row>
        <table:table-row>
          <table:table-cell office:value-type="string" table:style-name="tablecell">
            <text:p text:style-name="tablealignleft"><draw:frame draw:style-name="media" draw:name="16" text:anchor-type="as-char" draw:z-index="16" svg:width="1.6933333333333cm" svg:height="1.6933333333333cm"><draw:image xlink:href="Pictures/550e3bf922da1cee798c30f77bd8d9df.png" xlink:type="simple" xlink:show="embed" xlink:actuate="onLoad"/></draw:frame></text:p>
          </table:table-cell>
          <table:table-cell office:value-type="string" table:style-name="tablecell">
            <text:p text:style-name="tablealignleft">Texteditor</text:p>
          </table:table-cell>
          <table:table-cell office:value-type="string" table:style-name="tablecell">
            <text:p text:style-name="tablealignleft">Einfacher Texteditor</text:p>
          </table:table-cell>
        </table:table-row>
        <table:table-row>
          <table:table-cell office:value-type="string" table:style-name="tablecell" table:number-rows-spanned="2">
            <text:p text:style-name="tablealignleft">Einstellungen</text:p>
          </table:table-cell>
          <table:table-cell office:value-type="string" table:style-name="tablecell">
            <text:p text:style-name="tablealignleft"><draw:frame draw:style-name="media" draw:name="17" text:anchor-type="as-char" draw:z-index="17" svg:width="1.6933333333333cm" svg:height="1.6933333333333cm"><draw:image xlink:href="Pictures/ac05759291b01dc5ae50d9fd1fd014be.png" xlink:type="simple" xlink:show="embed" xlink:actuate="onLoad"/></draw:frame></text:p>
          </table:table-cell>
          <table:table-cell office:value-type="string" table:style-name="tablecell">
            <text:p text:style-name="tablealignleft">IBUS-Einstellungen</text:p>
          </table:table-cell>
          <table:table-cell office:value-type="string" table:style-name="tablecell">
            <text:p text:style-name="tablealignleft">Einstellungen für die Eingabehilfe von Sonderzeichen</text:p>
          </table:table-cell>
        </table:table-row>
        <table:table-row>
          <table:table-cell office:value-type="string" table:style-name="tablecell">
            <text:p text:style-name="tablealignleft"><draw:frame draw:style-name="media" draw:name="18" text:anchor-type="as-char" draw:z-index="18" svg:width="1.6933333333333cm" svg:height="1.6933333333333cm"><draw:image xlink:href="Pictures/b07a5f52741a8a838a67d6846dc37239.png" xlink:type="simple" xlink:show="embed" xlink:actuate="onLoad"/></draw:frame></text:p>
          </table:table-cell>
          <table:table-cell office:value-type="string" table:style-name="tablecell">
            <text:p text:style-name="tablealignleft">Passwort ändern</text:p>
          </table:table-cell>
          <table:table-cell office:value-type="string" table:style-name="tablecell">
            <text:p text:style-name="tablealignleft">Festlegung eines neuen Passworts</text:p>
          </table:table-cell>
        </table:table-row>
        <table:table-row>
          <table:table-cell office:value-type="string" table:style-name="tablecell" table:number-rows-spanned="6">
            <text:p text:style-name="tablealignleft">Internet</text:p>
          </table:table-cell>
          <table:table-cell office:value-type="string" table:style-name="tablecell">
            <text:p text:style-name="tablealignleft"><draw:frame draw:style-name="media" draw:name="19" text:anchor-type="as-char" draw:z-index="19" svg:width="1.6933333333333cm" svg:height="1.6933333333333cm"><draw:image xlink:href="Pictures/b30fde90ef0ed0e9c58a7abe72dd2345.png" xlink:type="simple" xlink:show="embed" xlink:actuate="onLoad"/></draw:frame></text:p>
          </table:table-cell>
          <table:table-cell office:value-type="string" table:style-name="tablecell">
            <text:p text:style-name="tablealignleft">Klient für das besondere elektronische Behördenpostfach (beBPo)</text:p>
          </table:table-cell>
          <table:table-cell office:value-type="string" table:style-name="tablecell">
            <text:p text:style-name="tablealignleft">beBPo-Klient</text:p>
          </table:table-cell>
        </table:table-row>
        <table:table-row>
          <table:table-cell office:value-type="string" table:style-name="tablecell">
            <text:p text:style-name="tablealignleft"><draw:frame draw:style-name="media" draw:name="20" text:anchor-type="as-char" draw:z-index="20" svg:width="1.6933333333333cm" svg:height="1.6933333333333cm"><draw:image xlink:href="Pictures/405024fa6d648f363f32ac6e261fb450.png" xlink:type="simple" xlink:show="embed" xlink:actuate="onLoad"/></draw:frame></text:p>
          </table:table-cell>
          <table:table-cell office:value-type="string" table:style-name="tablecell">
            <text:p text:style-name="tablealignleft">E-Mail</text:p>
          </table:table-cell>
          <table:table-cell office:value-type="string" table:style-name="tablecell">
            <text:p text:style-name="tablealignleft">E-Mail-Programms</text:p>
          </table:table-cell>
        </table:table-row>
        <table:table-row>
          <table:table-cell office:value-type="string" table:style-name="tablecell">
            <text:p text:style-name="tablealignleft"><draw:frame draw:style-name="media" draw:name="21" text:anchor-type="as-char" draw:z-index="21"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Google Chrome</text:p>
          </table:table-cell>
          <table:table-cell office:value-type="string" table:style-name="tablecell">
            <text:p text:style-name="tablealignleft">Internetbrowser Google Chrome</text:p>
          </table:table-cell>
        </table:table-row>
        <table:table-row>
          <table:table-cell office:value-type="string" table:style-name="tablecell">
            <text:p text:style-name="tablealignleft"><draw:frame draw:style-name="media" draw:name="22" text:anchor-type="as-char" draw:z-index="22" svg:width="1.6933333333333cm" svg:height="1.6933333333333cm"><draw:image xlink:href="Pictures/6638b6b7e523f2484148dfeee55dceca.png" xlink:type="simple" xlink:show="embed" xlink:actuate="onLoad"/></draw:frame></text:p>
          </table:table-cell>
          <table:table-cell office:value-type="string" table:style-name="tablecell">
            <text:p text:style-name="tablealignleft">TOR-Browser</text:p>
          </table:table-cell>
          <table:table-cell office:value-type="string" table:style-name="tablecell">
            <text:p text:style-name="tablealignleft">Internetbrowser TOR zum anonymen Surfen</text:p>
          </table:table-cell>
        </table:table-row>
        <table:table-row>
          <table:table-cell office:value-type="string" table:style-name="tablecell">
            <text:p text:style-name="tablealignleft"><draw:frame draw:style-name="media" draw:name="23" text:anchor-type="as-char" draw:z-index="23" svg:width="1.6933333333333cm" svg:height="1.6933333333333cm"><draw:image xlink:href="Pictures/4ec9131dcca1140139250be6b8a96b97.png" xlink:type="simple" xlink:show="embed" xlink:actuate="onLoad"/></draw:frame></text:p>
          </table:table-cell>
          <table:table-cell office:value-type="string" table:style-name="tablecell">
            <text:p text:style-name="tablealignleft">Google Earth</text:p>
          </table:table-cell>
          <table:table-cell office:value-type="string" table:style-name="tablecell">
            <text:p text:style-name="tablealignleft">Programm zur Darstellung eines virtuellen Globus</text:p>
          </table:table-cell>
        </table:table-row>
        <table:table-row>
          <table:table-cell office:value-type="string" table:style-name="tablecell">
            <text:p text:style-name="tablealignleft"><draw:frame draw:style-name="media" draw:name="24" text:anchor-type="as-char" draw:z-index="24" svg:width="1.6933333333333cm" svg:height="1.6933333333333cm"><draw:image xlink:href="Pictures/440be598b8f59d071be0f0388b1e52eb.png" xlink:type="simple" xlink:show="embed" xlink:actuate="onLoad"/></draw:frame></text:p>
          </table:table-cell>
          <table:table-cell office:value-type="string" table:style-name="tablecell">
            <text:p text:style-name="tablealignleft">Internet</text:p>
          </table:table-cell>
          <table:table-cell office:value-type="string" table:style-name="tablecell">
            <text:p text:style-name="tablealignleft">Internetbrowser Firefox</text:p>
          </table:table-cell>
        </table:table-row>
        <table:table-row>
          <table:table-cell office:value-type="string" table:style-name="tablecell">
            <text:p text:style-name="tablealignleft">Abmelden</text:p>
          </table:table-cell>
          <table:table-cell office:value-type="string" table:style-name="tablecell">
            <text:p text:style-name="tablealignleft"><draw:frame draw:style-name="media" draw:name="25" text:anchor-type="as-char" draw:z-index="25" svg:width="1.6933333333333cm" svg:height="1.6933333333333cm"><draw:image xlink:href="Pictures/9411c1ed3d83622e2807c6dcf68a7e87.png" xlink:type="simple" xlink:show="embed" xlink:actuate="onLoad"/></draw:frame></text:p>
          </table:table-cell>
          <table:table-cell office:value-type="string" table:style-name="tablecell"/>
          <table:table-cell office:value-type="string" table:style-name="tablecell">
            <text:p text:style-name="tablealignleft">Verlassen des Systems / Abmeldung</text:p>
          </table:table-cell>
        </table:table-row>
      </table:table>
      <text:h text:style-name="Heading_20_2" text:outline-level="2"><text:bookmark-start text:name="__RefHeading___ablage_von_dateien_5"/><text:bookmark-start text:name="ablage_von_dateien"/>Ablage von Dateien<text:bookmark-end text:name="__RefHeading___ablage_von_dateien_5"/><text:bookmark-end text:name="ablage_von_dateien"/></text:h>
      <text:p text:style-name="Text_20_body">Jeder Nutzer hat einen eigenen <text:span text:style-name="Strong_20_Emphasis">transfer</text:span>-Ordner, welcher über den <text:span text:style-name="Strong_20_Emphasis">Dateimanager</text:span> der Kontrollleiste zu erreichen ist. Der <text:span text:style-name="Strong_20_Emphasis">transfer</text:span>-Ordner ist die zentrale Ablage für alle Dateien auf TightGate-Pro. Alle Downloads aus dem Internet und alle Dateien, die über die TightGate-Schleuse geschleust werden können, werden hier abgelegt. Dateien im <text:span text:style-name="Strong_20_Emphasis">transfer</text:span>-Ordner können über einen Doppelklick im Dateimanager geöffnet und unter Verwendung integrierter Hilfsprogramme angesehen und bearbeitet werden.</text:p>
      <text:p text:style-name="Text_20_body">Unterhalb des Transfer-Ordners kann es noch weitere Unterordner geben, welche aber nur dann angezeigt werden, wenn die entsprechenden Zusatzfunktionen durch die Administration freigeschaltet sind. Folgende Unterordner können automatisch angelegt werden:</text:p>
      <text:list text:style-name="List_20_1" text:continue-numbering="false">
        <text:list-item>
          <text:p text:style-name="List_20_1_Content_First"> <text:span text:style-name="Strong_20_Emphasis">autotransfer</text:span></text:p>
        </text:list-item>
        <text:list-item>
          <text:p text:style-name="List_20_1_Content"> <text:span text:style-name="Strong_20_Emphasis">OPSWAT</text:span></text:p>
        </text:list-item>
        <text:list-item>
          <text:p text:style-name="List_20_1_Content_Last"> <text:span text:style-name="Strong_20_Emphasis">Permanent</text:span></text:p>
        </text:list-item>
      </text:list>
      <text:p text:style-name="Text_20_body">Zusätzlich kann es neben des Transfer-Ordner auch noch einen Ordner <text:span text:style-name="Strong_20_Emphasis">tgshare</text:span> geben, sofern dieser von der Administration zentral freigegeben ist. Der Ordner <text:span text:style-name="Strong_20_Emphasis">tgshare</text:span> ist ein gemeinsames Verzeichnis für sämtliche Benutzer eines TightGate-Pro Systems. Über diesen Ordner können Dateien gemeinsam verarbeitet werden. Es ist bei der Nutzung des gemeinsamen Ordners <text:span text:style-name="Strong_20_Emphasis">tgshare</text:span> daran zu denken, dass alle Nutzer von TightGate-Pro die Dateien im Ordner <text:span text:style-name="Strong_20_Emphasis">tgshare</text:span> ansehen, bearbeiten und löschen können.</text:p>
      <text:p text:style-name="Text_20_body">Es ist nicht erwünscht, dass Dateien außerhalb des <text:span text:style-name="Strong_20_Emphasis">transfer</text:span>-Verzeichnisses bzw. des gemeinsamen Ordners <text:span text:style-name="Strong_20_Emphasis">tgshare</text:span> abgelegt werden. Alle Dateien die außerhalb dieser Ordner liegen,  werden bei jeder Anmeldung des TightGate-Viewers automatisch gelösch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2T11::23:47</meta:creation-date>
    <dc:creator>Generated</dc:creator>
    <dc:date>2026-09-02T11::23:47</dc:date>
    <dc:language>en-US</dc:language>
    <meta:editing-cycles>1</meta:editing-cycles>
    <meta:editing-duration>PT0S</meta:editing-duration>
    <dc:title>tightgate-pro_benutzer:desktop</dc:title>
  </office:meta>
</office:document-meta>
</file>