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8cb5f7fa224f2607b002fcd96f8a55bd.png"/>
  <manifest:file-entry manifest:media-type="image/png" manifest:full-path="Pictures/a5d54aec567792b4c21c7c5064a30191.png"/>
  <manifest:file-entry manifest:media-type="image/png" manifest:full-path="Pictures/4bfd0d954d5038058e7e1d5c626befc9.png"/>
  <manifest:file-entry manifest:media-type="image/png" manifest:full-path="Pictures/1ecbb6374be9552a6baa8603aa09e4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_benutzer:anmelden"/><text:bookmark-start text:name="__RefHeading___passwortanmeldung_und_-aenderung_1"/><text:bookmark-start text:name="passwortanmeldung_und_-aenderung"/>Passwortanmeldung und -änderung<text:bookmark-end text:name="__RefHeading___passwortanmeldung_und_-aenderung_1"/><text:bookmark-end text:name="passwortanmeldung_und_-aenderung"/></text:h>
      <text:p text:style-name="Text_20_body">Zur Anmeldung an TightGate‑Pro von einem Arbeitsplatz-PC aus, der nicht für die Anmeldung per Single Sign-on vorgesehen ist, müssen Sie sich mit Zugangsdaten (Benutzername und Passwort) anmelden. Die Zugangsdaten erhalten Sie über Ihre Systemadministration.</text:p>
      <text:h text:style-name="Heading_20_2" text:outline-level="2"><text:bookmark-start text:name="__RefHeading___anmeldedialog_2"/><text:bookmark-start text:name="anmeldedialog"/>Anmeldedialog<text:bookmark-end text:name="__RefHeading___anmeldedialog_2"/><text:bookmark-end text:name="anmeldedialog"/></text:h>
      <text:p text:style-name="Text_20_body">Zur Anmeldung klicken Sie auf das Desktop-Icon <text:span text:style-name="Strong_20_Emphasis">Internet</text:span> auf Ihrem Desktop. Es öffnet sich folgendes Anmeldefenster:</text:p>
      <text:p text:style-name="Text_20_body"><draw:frame draw:style-name="media" draw:name="0" text:anchor-type="as-char" draw:z-index="0" svg:width="10.900833333333cm" svg:height="5.6091666666667cm"><draw:image xlink:href="Pictures/8cb5f7fa224f2607b002fcd96f8a55bd.png" xlink:type="simple" xlink:show="embed" xlink:actuate="onLoad"/></draw:frame></text:p>
      <text:p text:style-name="Text_20_body">Geben Sie hier Ihren Benutzernamen und Ihr Passwort ein. Bestätigen sie Ihre Eingabe durch Drücken der ENTER-Taste. Es dauert einige Sekunden, bis das System die notwendigen Daten geladen hat. Bitte warten Sie, bis die Benutzeroberfläche von TightGate‑Pro vollständig aufgebaut ist.</text:p>
      <text:h text:style-name="Heading_20_2" text:outline-level="2"><text:bookmark-start text:name="__RefHeading___initiale_anmeldung_oder_zurueckgesetztes_passwort_3"/><text:bookmark-start text:name="initiale_anmeldung_oder_zurueckgesetztes_passwort"/>Initiale Anmeldung oder zurückgesetztes Passwort<text:bookmark-end text:name="__RefHeading___initiale_anmeldung_oder_zurueckgesetztes_passwort_3"/><text:bookmark-end text:name="initiale_anmeldung_oder_zurueckgesetztes_passwort"/></text:h>
      <text:p text:style-name="Text_20_body">Sofern Sie sich erstmals an TightGate-Pro anmelden oder die Administration Ihr Benutzerpasswort zurückgesetzt haben, werden Sie bei der ersten Anmeldung von System aufgefordert, Ihr Passwort zu ändern. Sie sehen folgendes Fenster:</text:p>
      <text:p text:style-name="Text_20_body"><draw:frame draw:style-name="media" draw:name="1" text:anchor-type="as-char" draw:z-index="1" svg:width="13.414375cm" svg:height="12.117916666667cm"><draw:image xlink:href="Pictures/a5d54aec567792b4c21c7c5064a30191.png" xlink:type="simple" xlink:show="embed" xlink:actuate="onLoad"/></draw:frame></text:p>
      <text:p text:style-name="Text_20_body">Das Setzen eines neuen Passwortes erfolgt analog der nachfolgenden Beschreibung.</text:p>
      <text:h text:style-name="Heading_20_2" text:outline-level="2"><text:bookmark-start text:name="__RefHeading___aenderung_des_benutzer-passworts_4"/><text:bookmark-start text:name="aenderung_des_benutzer-passworts"/>Änderung des Benutzer-Passworts<text:bookmark-end text:name="__RefHeading___aenderung_des_benutzer-passworts_4"/><text:bookmark-end text:name="aenderung_des_benutzer-passworts"/></text:h>
      <text:p text:style-name="Text_20_body">Sofern Sie aktiv Ihr Passwort ändern möchten oder vom System dazu aufgefordert werden, wählen Sie aus dem Menü den Eintrag <text:span text:style-name="Strong_20_Emphasis">Passwort ändern</text:span> aus oder folgenden Sie vom System eingeblendeten Dialog am Bildschirm.</text:p>
      <text:p text:style-name="Text_20_body">Sie finden den Eintrag durch klicken auf das Icon der Startleiste oder über den Menüpunkt des Startmenüs <text:span text:style-name="Strong_20_Emphasis">Einstellungen &gt; Passwort ändern</text:span>. </text:p>
      <text:p text:style-name="Text_20_body">Es erscheint folgendes Eingabefenster:</text:p>
      <text:p text:style-name="Text_20_body"><draw:frame draw:style-name="media" draw:name="2" text:anchor-type="as-char" draw:z-index="2" svg:width="10.186458333333cm" svg:height="4.5508333333333cm"><draw:image xlink:href="Pictures/4bfd0d954d5038058e7e1d5c626befc9.png" xlink:type="simple" xlink:show="embed" xlink:actuate="onLoad"/></draw:frame></text:p>
      <text:p text:style-name="Text_20_body">Geben Sie Ihr aktuelles Passwort ein. Bestätigen Sie die Eingabe mit <text:span text:style-name="Strong_20_Emphasis">OK</text:span>. Es erscheint folgende Eingabemaske, in der Sie aufgefordert werden, ein neues Passwort einzugeben:</text:p>
      <text:p text:style-name="Text_20_body"><draw:frame draw:style-name="media" draw:name="3" text:anchor-type="as-char" draw:z-index="3" svg:width="11.562291666667cm" svg:height="6.6145833333333cm"><draw:image xlink:href="Pictures/1ecbb6374be9552a6baa8603aa09e43e.png" xlink:type="simple" xlink:show="embed" xlink:actuate="onLoad"/></draw:frame></text:p>
      <text:p text:style-name="Text_20_body">Bitte beachten Sie die im nächsten Abschnitt aufgeführten Passwortparameter bei der Auswahl Ihres neuen Passwortes. Bestätigen Sie die Eingabe Ihres neuen Passworts mit <text:span text:style-name="Strong_20_Emphasis">OK</text:span>. Damit ist das neue Passwort aktiviert. </text:p>
      <text:h text:style-name="Heading_20_3" text:outline-level="3"><text:bookmark-start text:name="__RefHeading___passwortparameter_5"/><text:bookmark-start text:name="passwortparameter"/>Passwortparameter<text:bookmark-end text:name="__RefHeading___passwortparameter_5"/><text:bookmark-end text:name="passwortparameter"/></text:h>
      <text:p text:style-name="Text_20_body">Bei der Auswahl von Passworten sind einige Besonderheiten zu beachten, die zum Teil auch von der Konfiguration des jeweiligen Systems abhängen. Berücksichtigen Sie insbesondere:</text:p>
      <text:list text:style-name="List_20_1" text:continue-numbering="false">
        <text:list-item>
          <text:p text:style-name="List_20_1_Content_First">Das Passwort muss eine Mindestlänge von 8 Zeichen haben. Zu kurze Passworte werden vom System nicht zugelassen.</text:p>
        </text:list-item>
        <text:list-item>
          <text:p text:style-name="List_20_1_Content">Groß- und Kleinschreibung wird unterschieden. Das Leerzeichen wird ebenfalls als ein Zeichen gewertet.</text:p>
        </text:list-item>
        <text:list-item>
          <text:p text:style-name="List_20_1_Content_Last">Das Passwort darf nicht zu einfach sein. Zu einfache Passworte werden vom System zurückgewiesen. </text:p>
        </text:list-item>
      </text:list>
      <text:h text:style-name="Heading_20_3" text:outline-level="3"><text:bookmark-start text:name="__RefHeading___anmeldefehler_6"/><text:bookmark-start text:name="anmeldefehler"/>Anmeldefehler<text:bookmark-end text:name="__RefHeading___anmeldefehler_6"/><text:bookmark-end text:name="anmeldefehler"/></text:h>
      <text:p text:style-name="Text_20_body">Sollte bei der Anmeldung an TightGate‑Pro ein Fehler hinsichtlich nicht zusammengehöriger Rechnernamen ("hostname mismatch") oder unbekannter Zertifizierungsinstanzen ("certificate issuer unknown") auftreten, ist die Systemadministration zu benachrichtigen. Im Zweifelsfall ist die Schaltfläche "Nein" zu nutzen, bis die Ursache des Fehlers geklärt is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3T11::16:00</meta:creation-date>
    <dc:creator>Generated</dc:creator>
    <dc:date>2026-09-03T11::16:00</dc:date>
    <dc:language>en-US</dc:language>
    <meta:editing-cycles>1</meta:editing-cycles>
    <meta:editing-duration>PT0S</meta:editing-duration>
    <dc:title>tightgate-pro_benutzer:anmelden</dc:title>
  </office:meta>
</office:document-meta>
</file>