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2f170f87201f3c1a7bd5019977795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konfiguration:cluster"/><text:bookmark-start text:name="__RefHeading___cluster_1"/><text:bookmark-start text:name="cluster"/>Cluster<text:bookmark-end text:name="__RefHeading___cluster_1"/><text:bookmark-end text:name="cluster"/></text:h>
      <text:p text:style-name="Text_20_body">Ein Verbundrechnersystem oder Cluster bezeichnet eine Anzahl von Einzelrechnern, die zu einem logischen Verbund gekoppelt sind. Ein Cluster wird in der Regel als ein zusammenhängendes Gerät betrachtet.</text:p>
      <text:p text:style-name="Text_20_body">Die Grundeinstellungen des Clusters sind werksseitig vorkonfiguriert und sollten nur durch den Kundendienst der m-privacy GmbH geändert werden. Unsachgemäße Änderungen gefährden den Betrieb des gesamten Clusters.</text:p>
      <text:p text:style-name="Text_20_body">Die Konfiguration der Clustereinstellungen erfordert eine Anmeldung als Administrator <text:span text:style-name="Emphasis"><text:span text:style-name="Strong_20_Emphasis">config</text:span></text:span> an der Konsole. Das Untermenü <text:span text:style-name="Strong_20_Emphasis">Cluster</text:span> befindet sich im Hauptmenü.</text:p>
      <text:p text:style-name="Text_20_body">Um den Clustermodus zu aktivieren muss der Menüpunkt <text:span text:style-name="Strong_20_Emphasis">Aktiviere TightGate-Cluster = Ja</text:span> im Clustermenü ausgewählt werden. Erst danach öffnet sich das Konfigurationsmenü.</text:p>
      <text:p text:style-name="Text_20_body">Die nachfolgende Schematische Abbildung verdeutlicht den Aufbau eines TightGate-Pro Clusters mit Ceph-Datenhaltung.</text:p>
      <text:p text:style-name="Text_20_body"><draw:frame draw:style-name="media" draw:name="0" text:anchor-type="as-char" draw:z-index="0" svg:width="23.8125cm" style:rel-width="100%" svg:height="15.905646718147cm" style:rel-height="scale"><draw:image xlink:href="Pictures/2f170f87201f3c1a7bd5019977795ffe.png" xlink:type="simple" xlink:show="embed" xlink:actuate="onLoad"/></draw:frame></text:p>
      <text:p text:style-name="Text_20_body">Folgende Konfigurationseinstellungen sind unabhängig von der der Art der zentralen Datenhaltung zu setz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uster-Basis-Name*</text:p>
          </table:table-cell>
          <table:table-cell office:value-type="string" table:style-name="tablecell">
            <text:p text:style-name="tablealignleft">Im Cluster verwendeter Rechnername ohne die angehängte lau­fende Nummer. Aus diesem Namen werden die verwendeten Rechnernamen im Cluster generiert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uster-Partner-IP-Netzwerk*</text:p>
          </table:table-cell>
          <table:table-cell office:value-type="string" table:style-name="tablecell">
            <text:p text:style-name="tablealignleft">Cluster-Netzwerk, über das die einzelnen TightGate-Pro (Nodes) mit der Datenhaltung innerhalb des Verbunds kommunizieren. <text:line-break/>Die IPv4-Adressen der Nodes im Clusternetzwerk müs­sen immer aufeinander folgende IPv4-Adressen erhalten. Diese sind unabhängig vom Klienten-Netzwerk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x. Anzahl Knoten im Update(*)</text:p>
          </table:table-cell>
          <table:table-cell office:value-type="string" table:style-name="tablecell">
            <text:p text:style-name="tablealignleft"> Legt fest, wie viele Knoten im Cluster gleichzeitig Updates durchführen dürfen.</text:p>
          </table:table-cell>
          <table:table-cell office:value-type="string" table:style-name="tablecell">
            <text:p text:style-name="tablealignleft"> Bitte in Absprache mit dem technischen Kundendienst der m-privacy GmbH setzen.</text:p>
          </table:table-cell>
        </table:table-row>
        <table:table-row>
          <table:table-cell office:value-type="string" table:style-name="tablecell">
            <text:p text:style-name="tablealignleft">Anzahl Teil-Cluster*</text:p>
          </table:table-cell>
          <table:table-cell office:value-type="string" table:style-name="tablecell">
            <text:p text:style-name="tablealignleft">Anzahl der Teil-Cluster, die in diesem Verbund arbeiten sollen. Haben sie nur einen zentralen Standort an dem alle Nutzer arbeiten, so ist hier eine 1 anzugeben. Haben Sie einen zentralen Standort sowie weitere Nebenstandorte, die jeweils eigene TightGate-Pro Server haben, so ist die Anzahl für jeden Standort hochzuzählen. Es sind maximal 9 Teil-Cluster erlaubt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adbalancer auf diesem Knoten</text:p>
          </table:table-cell>
          <table:table-cell office:value-type="string" table:style-name="tablecell">
            <text:p text:style-name="tablealignleft">Auswahl, ob dieser Knoten als Loadbalancer für einen oder mehrere Teil-Cluster arbeiten soll. Es ist darauf zu achten, dass pro Teil-Cluster nicht mehr als 3 Loadbalancer arbeiten sollten.</text:p>
          </table:table-cell>
          <table:table-cell office:value-type="string" table:style-name="tablecell"/>
        </table:table-row>
      </table:table>
      <text:p text:style-name="Text_20_body">Im nächsten Schritt muss festgelegt werden, wie die Datenhaltung bei TightGate-Pro realisiert wurde. Folgende Möglichkeiten bietet TightGate-Pro:</text:p>
      <text:list text:style-name="List_20_1" text:continue-numbering="false">
        <text:list-item>
          <text:p text:style-name="List_20_1_Content_First">Externe Ceph-Datenhaltung</text:p>
        </text:list-item>
        <text:list-item>
          <text:p text:style-name="List_20_1_Content_Last">Lokal virtualisierte Ceph-Datenhaltung</text:p>
        </text:list-item>
      </text:list>
      <text:h text:style-name="Heading_20_2" text:outline-level="2"><text:bookmark-start text:name="__RefHeading___externe_ceph-datenhaltung_2"/><text:bookmark-start text:name="externe_ceph-datenhaltung"/>Externe Ceph-Datenhaltung<text:bookmark-end text:name="__RefHeading___externe_ceph-datenhaltung_2"/><text:bookmark-end text:name="externe_ceph-datenhaltung"/></text:h>
      <text:p text:style-name="Text_20_body">Sofern ein externes Ceph die Daten für den TightGate-Pro Cluster vorhält, sind folgende Konfigurationen vorzunehm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Einstellung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Verteilte Ceph-Datenhaltung*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left">Aktiviert das Untermenü für die Datenhaltung per Ceph.</text:p>
          </table:table-cell>
        </table:table-row>
        <table:table-row>
          <table:table-cell office:value-type="string" table:style-name="tablecell">
            <text:p text:style-name="tablealignleft">Ceph-Monitor-IPs*</text:p>
          </table:table-cell>
          <table:table-cell office:value-type="string" table:style-name="tablecell">
            <text:p text:style-name="tablealignleft">192.168.111.101 <text:line-break/>192.168.111.102 <text:line-break/>192.168.111.103</text:p>
          </table:table-cell>
          <table:table-cell office:value-type="string" table:style-name="tablecell">
            <text:p text:style-name="tablealignleft">Alle IPv4-Adressen der externen Ceph-Monitore. Das Ceph-Netz ist in der Standardkonfiguration durch die m-privacy das Netzwerk 192.168.111.101 ff. <text:line-break/>In einem Cluster mit 5 Ceph Nodes sind die Monitor-IPs noch um die Adressen 192.168.111.104 und 192.168.111.105 zu ergänzen.</text:p>
          </table:table-cell>
        </table:table-row>
        <table:table-row>
          <table:table-cell office:value-type="string" table:style-name="tablecell">
            <text:p text:style-name="tablealignleft">Ceph-Benutzer*</text:p>
          </table:table-cell>
          <table:table-cell office:value-type="string" table:style-name="tablecell">
            <text:p text:style-name="tablealignleft">tgpro</text:p>
          </table:table-cell>
          <table:table-cell office:value-type="string" table:style-name="tablecell">
            <text:p text:style-name="tablealignleft">Der Benutzer, welche auf der Ceph-Datenhaltung Zugriffsrechte für das Home-Verzeichnis und das Backup-Verzeichnis hat.</text:p>
          </table:table-cell>
        </table:table-row>
        <table:table-row>
          <table:table-cell office:value-type="string" table:style-name="tablecell">
            <text:p text:style-name="tablealignleft">Ceph-Passwort*</text:p>
          </table:table-cell>
          <table:table-cell office:value-type="string" table:style-name="tablecell"/>
          <table:table-cell office:value-type="string" table:style-name="tablecell">
            <text:p text:style-name="tablealignleft">Das Passwort für den "tgpro"-Benutzer.</text:p>
          </table:table-cell>
        </table:table-row>
        <table:table-row>
          <table:table-cell office:value-type="string" table:style-name="tablecell">
            <text:p text:style-name="tablealignleft">Ceph-Passwort abholen*</text:p>
          </table:table-cell>
          <table:table-cell office:value-type="string" table:style-name="tablecell"/>
          <table:table-cell office:value-type="string" table:style-name="tablecell">
            <text:p text:style-name="tablealignleft"> Über diesem Menüpunkt kann das für die Clusteranbindung benötigte Ceph-Passwort automatisch vom Ceph-Server abgeholt und gesetzt werden. Dafür Notwendig ist, dass mindestens ein Ceph-Monitor im Menüpunkt <text:span text:style-name="Strong_20_Emphasis">Ceph-Monitor-IPs</text:span> eingetragen ist und dass das root-Passwort des Ceph-Servers bekannt ist.</text:p>
          </table:table-cell>
        </table:table-row>
        <table:table-row>
          <table:table-cell office:value-type="string" table:style-name="tablecell">
            <text:p text:style-name="tablealignleft">Ceph-homeuser-Unterpfad*</text:p>
          </table:table-cell>
          <table:table-cell office:value-type="string" table:style-name="tablecell">
            <text:p text:style-name="tablealignleft">homeuser</text:p>
          </table:table-cell>
          <table:table-cell office:value-type="string" table:style-name="tablecell">
            <text:p text:style-name="tablealignleft">Pfad zu dem HOME-Verzeichnis in der Ceph-Datenhaltung.</text:p>
          </table:table-cell>
        </table:table-row>
        <table:table-row>
          <table:table-cell office:value-type="string" table:style-name="tablecell">
            <text:p text:style-name="tablealignleft">Ceph-backup-Unterpfad*</text:p>
          </table:table-cell>
          <table:table-cell office:value-type="string" table:style-name="tablecell">
            <text:p text:style-name="tablealignleft">backup</text:p>
          </table:table-cell>
          <table:table-cell office:value-type="string" table:style-name="tablecell">
            <text:p text:style-name="tablealignleft">Pfad zu dem BACKUP-Verzeichnis in der Ceph-Datenhaltung.</text:p>
          </table:table-cell>
        </table:table-row>
        <table:table-row>
          <table:table-cell office:value-type="string" table:style-name="tablecell" table:number-columns-spanned="3">
            <text:p text:style-name="tablealignleft">—–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Gemeinsamer Update-Cache*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Aktiviert einen gemeinsamen Update-Cache auf der Ceph-Datenhaltung. So können alle TightGate-Pro (Nodes) direkt von dort Updates durchführen und müssen Updates nicht individuell herunterladen.</text:p>
          </table:table-cell>
        </table:table-row>
        <table:table-row>
          <table:table-cell office:value-type="string" table:style-name="tablecell">
            <text:p text:style-name="tablealignleft">Teil-Cluster: XXX*</text:p>
          </table:table-cell>
          <table:table-cell office:value-type="string" table:style-name="tablecell"/>
          <table:table-cell office:value-type="string" table:style-name="tablecell">
            <text:p text:style-name="tablealignleft">Das Untermenü wird im nächsten Abschnitt ausführlich dargestellt.</text:p>
          </table:table-cell>
        </table:table-row>
        <table:table-row>
          <table:table-cell office:value-type="string" table:style-name="tablecell" table:number-columns-spanned="3">
            <text:p text:style-name="tablealignleft">—–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KVM mit Ceph starten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Hierdurch (Ja) wird die virtuelle Maschine für das virtuelle Ceph aktiviert und das zugehörige Menü wird eingeblendet (s. u.).</text:p>
          </table:table-cell>
        </table:table-row>
      </table:table>
      <text:h text:style-name="Heading_20_2" text:outline-level="2"><text:bookmark-start text:name="__RefHeading___virtualisierte_ceph-datenhaltung_3"/><text:bookmark-start text:name="virtualisierte_ceph-datenhaltung"/>Virtualisierte Ceph-Datenhaltung<text:bookmark-end text:name="__RefHeading___virtualisierte_ceph-datenhaltung_3"/><text:bookmark-end text:name="virtualisierte_ceph-datenhaltung"/></text:h>
      <text:p text:style-name="Text_20_body">Sofern eine integrierte virtuelle Ceph-Datenhaltung im Einsatz ist, sind folgende Konfigurationen vorzunehm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  Einstellung  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Verteilte Ceph-Datenhaltung*</text:p>
          </table:table-cell>
          <table:table-cell office:value-type="string" table:style-name="tablecell">
            <text:p text:style-name="tablealigncenter">  Nein  </text:p>
          </table:table-cell>
          <table:table-cell office:value-type="string" table:style-name="tablecell">
            <text:p text:style-name="tablealignleft">Deaktiviert das Untermenü für die Datenhaltung per externem Ceph.</text:p>
          </table:table-cell>
        </table:table-row>
        <table:table-row>
          <table:table-cell office:value-type="string" table:style-name="tablecell">
            <text:p text:style-name="tablealignleft">KVM mit Ceph starten</text:p>
          </table:table-cell>
          <table:table-cell office:value-type="string" table:style-name="tablecell">
            <text:p text:style-name="tablealigncenter">  Ja  </text:p>
          </table:table-cell>
          <table:table-cell office:value-type="string" table:style-name="tablecell">
            <text:p text:style-name="tablealignleft">Aktiviert die virtuelle Datenhaltung per Ceph und öffnet das weitere Untermenü.</text:p>
          </table:table-cell>
        </table:table-row>
        <table:table-row>
          <table:table-cell office:value-type="string" table:style-name="tablecell">
            <text:p text:style-name="tablealignleft">KVM-Netzwerk-Bridge</text:p>
          </table:table-cell>
          <table:table-cell office:value-type="string" table:style-name="tablecell">
            <text:p text:style-name="tablealigncenter">  brX  </text:p>
          </table:table-cell>
          <table:table-cell office:value-type="string" table:style-name="tablecell">
            <text:p text:style-name="tablealignleft">Name der Netzwerkbrücke, welche verwendet wird, um die kvm durchzuleiten</text:p>
          </table:table-cell>
        </table:table-row>
        <table:table-row>
          <table:table-cell office:value-type="string" table:style-name="tablecell">
            <text:p text:style-name="tablealignleft">KVM-Netzwerk-MAC-Adresse</text:p>
          </table:table-cell>
          <table:table-cell office:value-type="string" table:style-name="tablecell">
            <text:p text:style-name="tablealigncenter">  52:54:01:XXX  </text:p>
          </table:table-cell>
          <table:table-cell office:value-type="string" table:style-name="tablecell">
            <text:p text:style-name="tablealignleft">MAC-Adresse des KVM-Netzwerks. ACHTUNG: Müssen sich auf jeden Node unterscheiden.</text:p>
          </table:table-cell>
        </table:table-row>
        <table:table-row>
          <table:table-cell office:value-type="string" table:style-name="tablecell">
            <text:p text:style-name="tablealignleft">KVM-Partition</text:p>
          </table:table-cell>
          <table:table-cell office:value-type="string" table:style-name="tablecell">
            <text:p text:style-name="tablealigncenter">  /dev/xxx  </text:p>
          </table:table-cell>
          <table:table-cell office:value-type="string" table:style-name="tablecell">
            <text:p text:style-name="tablealignleft">Partition, auf der die ceph-KVM-Partition installiert ist (default /dev/sda7). </text:p>
          </table:table-cell>
        </table:table-row>
        <table:table-row>
          <table:table-cell office:value-type="string" table:style-name="tablecell">
            <text:p text:style-name="tablealignleft">KVM Anzahl CPUs</text:p>
          </table:table-cell>
          <table:table-cell office:value-type="string" table:style-name="tablecell">
            <text:p text:style-name="tablealigncenter">  1-9  </text:p>
          </table:table-cell>
          <table:table-cell office:value-type="string" table:style-name="tablecell">
            <text:p text:style-name="tablealignleft">Anzahl der CPUs, welche für die ceph-kvm zur Verfügung stehen.</text:p>
          </table:table-cell>
        </table:table-row>
        <table:table-row>
          <table:table-cell office:value-type="string" table:style-name="tablecell">
            <text:p text:style-name="tablealignleft">KVM-Speichergröße in GB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left">Größe des Hauptspeichers, welcher für die ceph-kvm zur Verfügung steht.</text:p>
          </table:table-cell>
        </table:table-row>
        <table:table-row>
          <table:table-cell office:value-type="string" table:style-name="tablecell">
            <text:p text:style-name="tablealignleft">KVM-Ceph-Hostname oder IP ändern</text:p>
          </table:table-cell>
          <table:table-cell office:value-type="string" table:style-name="tablecell"/>
          <table:table-cell office:value-type="string" table:style-name="tablecell">
            <text:p text:style-name="tablealignleft"> Über diesem Menüpunkt können der Name und/oder die IP-Adresse des ersten Netzwerk-Interfaces des Cpeh-KVM angepasst werden.</text:p>
          </table:table-cell>
        </table:table-row>
      </table:table>
      <text:h text:style-name="Heading_20_2" text:outline-level="2"><text:bookmark-start text:name="__RefHeading___konfiguration_eines_tightgate-pro_teil-clusters_4"/><text:bookmark-start text:name="konfiguration_eines_tightgate-pro_teil-clusters"/>Konfiguration eines TightGate-Pro Teil-Clusters<text:bookmark-end text:name="__RefHeading___konfiguration_eines_tightgate-pro_teil-clusters_4"/><text:bookmark-end text:name="konfiguration_eines_tightgate-pro_teil-clust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Einstellung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Teil-Cluster-Name *</text:p>
          </table:table-cell>
          <table:table-cell office:value-type="string" table:style-name="tablecell"/>
          <table:table-cell office:value-type="string" table:style-name="tablecell">
            <text:p text:style-name="tablealignleft">Frei wählbarer Name für den Teil-Cluster</text:p>
          </table:table-cell>
        </table:table-row>
        <table:table-row>
          <table:table-cell office:value-type="string" table:style-name="tablecell">
            <text:p text:style-name="tablealignleft">Hostnamen-Basis-Nummer*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Nummer des ersten Nodes im Teil-Cluster. Die Nummer wird wird den ersten Node im Teil-Cluster angehangen und dann hochgezählt. Im Standard wird bei 1 begonnen.</text:p>
          </table:table-cell>
        </table:table-row>
        <table:table-row>
          <table:table-cell office:value-type="string" table:style-name="tablecell">
            <text:p text:style-name="tablealignleft">Basis-IP*</text:p>
          </table:table-cell>
          <table:table-cell office:value-type="string" table:style-name="tablecell">
            <text:p text:style-name="tablealignleft">192.168.111.x</text:p>
          </table:table-cell>
          <table:table-cell office:value-type="string" table:style-name="tablecell">
            <text:p text:style-name="tablealignleft">Basis-IP des Teil-Cluster-Netzwerks. Die IP sollte den Standard nicht verlassen und sich nur im Hostanteil des Netzwerks 192.168.111.0 unterscheiden. Pro Teil-Cluster gibt es eine Basis-IP bei der begonnen wird und dann für die Anzahl der Nodes hochgezählt wird. Es ist darauf zu achten, dass genügend IP-Adressen für die Anzahl der Nodes im Teil-Cluster vorhanden sind. <text:line-break/><text:span text:style-name="Strong_20_Emphasis">Wichtig:</text:span> Es ist unbedingt notwendig, dass alle Nodes im Teil-Cluster fortlaufenden IP-Adresse haben.</text:p>
          </table:table-cell>
        </table:table-row>
        <table:table-row>
          <table:table-cell office:value-type="string" table:style-name="tablecell">
            <text:p text:style-name="tablealignleft">Anzahl Nodes*</text:p>
          </table:table-cell>
          <table:table-cell office:value-type="string" table:style-name="tablecell"/>
          <table:table-cell office:value-type="string" table:style-name="tablecell">
            <text:p text:style-name="tablealignleft">Anzahl der Nodes im Teil-Cluster.</text:p>
          </table:table-cell>
        </table:table-row>
        <table:table-row>
          <table:table-cell office:value-type="string" table:style-name="tablecell">
            <text:p text:style-name="tablealignleft">Klienten-DNS-Domäne*</text:p>
          </table:table-cell>
          <table:table-cell office:value-type="string" table:style-name="tablecell"/>
          <table:table-cell office:value-type="string" table:style-name="tablecell">
            <text:p text:style-name="tablealignleft">DNS-Domänen-Name dieses Teil-Clusters im Loadbalancer. Das gilt nur für die Namensauflösung der TightGate-Viewer.</text:p>
          </table:table-cell>
        </table:table-row>
        <table:table-row>
          <table:table-cell office:value-type="string" table:style-name="tablecell">
            <text:p text:style-name="tablealignleft">Klienten-Basis-IP*</text:p>
          </table:table-cell>
          <table:table-cell office:value-type="string" table:style-name="tablecell">
            <text:p text:style-name="tablealignleft">10.10.10.x</text:p>
          </table:table-cell>
          <table:table-cell office:value-type="string" table:style-name="tablecell">
            <text:p text:style-name="tablealignleft">Klienten-IP-Adresse des ersten TightGate-Pro im Teil-Cluster. <text:line-break/><text:span text:style-name="Strong_20_Emphasis">Wichtig:</text:span> Es ist unbedingt notwendig, dass alle Nodes im Teil-Cluster fortlaufenden IP-Adresse haben.</text:p>
          </table:table-cell>
        </table:table-row>
        <table:table-row>
          <table:table-cell office:value-type="string" table:style-name="tablecell">
            <text:p text:style-name="tablealignleft">Klienten-Basis-NAT-/Alias-IP*</text:p>
          </table:table-cell>
          <table:table-cell office:value-type="string" table:style-name="tablecell"/>
          <table:table-cell office:value-type="string" table:style-name="tablecell">
            <text:p text:style-name="tablealignleft">Erste IP-Adresse, die TightGate-Pro zurück geben soll, wenn er über seinen Cluster-Namen angesprochen wird. Die Adressen werden fortlaufend von TightGate-Pro hochgezählt. Es müssen so viele IP-Adressen zur Verfügung stehen, wir der Cluster Nodes hat.</text:p>
          </table:table-cell>
        </table:table-row>
        <table:table-row>
          <table:table-cell office:value-type="string" table:style-name="tablecell">
            <text:p text:style-name="tablealignleft">Weitere DNS-Einträge*</text:p>
          </table:table-cell>
          <table:table-cell office:value-type="string" table:style-name="tablecell"/>
          <table:table-cell office:value-type="string" table:style-name="tablecell">
            <text:p text:style-name="tablealignleft">Eintragung weiterer beliebiger DNS-Einträge für den Teil-Cluster. Für jeden Eintrag wird automatisch eine Rückauflösung mit angelegt.</text:p>
          </table:table-cell>
        </table:table-row>
        <table:table-row>
          <table:table-cell office:value-type="string" table:style-name="tablecell" table:number-columns-spanned="3">
            <text:p text:style-name="tablealignleft">- - - Folgende Menüpunkte betreffen verteilte Cluster mit zentraler Datenhaltung. - - -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Sytem-Domäne*</text:p>
          </table:table-cell>
          <table:covered-table-cell/>
          <table:table-cell office:value-type="string" table:style-name="tablecell">
            <text:p text:style-name="tablealignleft">Verschiedene Standorte können verschiedene Domänen haben (niederlassung-a.firma.local, nierderlassung-b.firma.local etc.). Nur wenn abweichend von config → Gruneinstellungen → Domäne.</text:p>
          </table:table-cell>
        </table:table-row>
        <table:table-row>
          <table:table-cell office:value-type="string" table:style-name="tablecell" table:number-columns-spanned="2">
            <text:p text:style-name="tablealignleft">SSL-Server-CN*</text:p>
          </table:table-cell>
          <table:covered-table-cell/>
          <table:table-cell office:value-type="string" table:style-name="tablecell">
            <text:p text:style-name="tablealignleft">DNS-Name (FQDN) des TightGate-Pro-Systems , wenn abweichend von config → Gruneinstellungen → DNS-Name im Zertifikat (tgp.niederlassung-a.firma.local)</text:p>
          </table:table-cell>
        </table:table-row>
        <table:table-row>
          <table:table-cell office:value-type="string" table:style-name="tablecell" table:number-columns-spanned="2">
            <text:p text:style-name="tablealignleft">Uplink-DNS-Server*</text:p>
          </table:table-cell>
          <table:covered-table-cell/>
          <table:table-cell office:value-type="string" table:style-name="tablecell">
            <text:p text:style-name="tablealignleft">Verschiedene Standorte können verschiedene Nameserver nutzen. Notwending wenn abweichend von config → Netzwerk → Nameserver. </text:p>
          </table:table-cell>
        </table:table-row>
        <table:table-row>
          <table:table-cell office:value-type="string" table:style-name="tablecell" table:number-columns-spanned="2">
            <text:p text:style-name="tablealignleft">Lokaler Domänen-Nameserver*</text:p>
          </table:table-cell>
          <table:covered-table-cell/>
          <table:table-cell office:value-type="string" table:style-name="tablecell">
            <text:p text:style-name="tablealignleft">Meist zur Auflösung der AD-Domäne benötigt. Nur benötigt, wenn abweichend von config → Netzwerk → Lokale Domänen-Nameserver.</text:p>
          </table:table-cell>
        </table:table-row>
        <table:table-row>
          <table:table-cell office:value-type="string" table:style-name="tablecell" table:number-columns-spanned="2">
            <text:p text:style-name="tablealignleft">Uplink-NTP-Server*</text:p>
          </table:table-cell>
          <table:covered-table-cell/>
          <table:table-cell office:value-type="string" table:style-name="tablecell">
            <text:p text:style-name="tablealignleft">Verschiedene Standorte können verschiedene Zeitserver nutzen. Notwending wenn abweichend von config → Netzwerk → Zeitserver.</text:p>
          </table:table-cell>
        </table:table-row>
        <table:table-row>
          <table:table-cell office:value-type="string" table:style-name="tablecell" table:number-columns-spanned="2">
            <text:p text:style-name="tablealignleft">Max. Anzahl DNS-Einträge*</text:p>
          </table:table-cell>
          <table:covered-table-cell/>
          <table:table-cell office:value-type="string" table:style-name="tablecell">
            <text:p text:style-name="tablealignleft">Maximale Anzahl DNS-Einträge dieses Teil-Clusters im Loadbalancer.</text:p>
          </table:table-cell>
        </table:table-row>
      </table:table>
      <text:p text:style-name="Text_20_body">Nachdem die Einstellungen vorgenommen wurden, sind diese über den Menüpunkt <text:span text:style-name="Strong_20_Emphasis">Speichern</text:span> zu sichern. Anschließend bewirkt die Menüoption <text:span text:style-name="Strong_20_Emphasis">Anwenden</text:span> die Aktivierung der gespeicherten Einstellung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9::08:21</meta:creation-date>
    <dc:creator>Generated</dc:creator>
    <dc:date>2026-08-28T09::08:21</dc:date>
    <dc:language>en-US</dc:language>
    <meta:editing-cycles>1</meta:editing-cycles>
    <meta:editing-duration>PT0S</meta:editing-duration>
    <dc:title>tightgate-pro:konfiguration:cluster</dc:title>
  </office:meta>
</office:document-meta>
</file>