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webp" manifest:full-path="Pictures/fd587f0b7ebbab0c9a1a70ecbd5c412c.webp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:einfuehrung:informationen"/><text:bookmark-start text:name="__RefHeading___netzwerkvorgaben_und_verbindungswege_1"/><text:bookmark-start text:name="netzwerkvorgaben_und_verbindungswege"/>Netzwerkvorgaben und Verbindungswege<text:bookmark-end text:name="__RefHeading___netzwerkvorgaben_und_verbindungswege_1"/><text:bookmark-end text:name="netzwerkvorgaben_und_verbindungswege"/></text:h>
      <text:p text:style-name="Text_20_body">Die folgende Übersicht beschreibt sämtliche Ports und Protokolle, die für den Betrieb von TightGate-Pro im Netzwerk erforderlich sind. Eine interne Firewall (Paketfilter oder Layer-3-Switch) muss vom Betreiber bereitgestellt werden.</text:p>
      <text:p text:style-name="Text_20_body"><draw:frame draw:style-name="media" draw:name="0" text:anchor-type="as-char" draw:z-index="0" svg:width="23.8125cm" style:rel-width="100%" svg:height="8.1593555900621cm" style:rel-height="scale"><draw:image xlink:href="Pictures/fd587f0b7ebbab0c9a1a70ecbd5c412c.webp" xlink:type="simple" xlink:show="embed" xlink:actuate="onLoad"/></draw:frame></text:p>
      <text:h text:style-name="Heading_20_2" text:outline-level="2"><text:bookmark-start text:name="__RefHeading___firewall-einstellungen_2"/><text:bookmark-start text:name="firewall-einstellungen"/>Firewall-Einstellungen<text:bookmark-end text:name="__RefHeading___firewall-einstellungen_2"/><text:bookmark-end text:name="firewall-einstellungen"/></text:h>
      <text:p text:style-name="Text_20_body">TightGate-Pro ist für den Einsatz in einer Demilitarisierten Zone (DMZ) konzipiert. Es ist sicherzustellen, dass sich Arbeitsstationen im internen Netzwerk ausschließlich über die vorgesehenen Ports mit TightGate-Pro verbinden. Zudem muss durch geeignete Firewall- oder Paketfilter­regeln verhindert werden, dass interne Systeme das Internet unter Umgehung von TightGate-Pro direkt erreichen.</text:p>
      <text:p text:style-name="Text_20_body">Nicht für den regulären Betrieb benötigte Verbindungswege sind als <text:span text:style-name="Strong_20_Emphasis">optional</text:span> gekennzeichnet. Sie sollten deaktiviert werden, sofern die entsprechenden Funktionen nicht genutzt werden.</text:p>
      <text:h text:style-name="Heading_20_3" text:outline-level="3"><text:bookmark-start text:name="__RefHeading___ausgehende_verbindungen_3"/><text:bookmark-start text:name="ausgehende_verbindungen"/>Ausgehende Verbindungen<text:bookmark-end text:name="__RefHeading___ausgehende_verbindungen_3"/><text:bookmark-end text:name="ausgehende_verbindungen"/></text:h>
      <text:p text:style-name="Text_20_body">Bei UDP-Verbindungen müssen die zugehörigen Antwortpakete ebenfalls zugelassen werden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bsender   </text:p>
          </table:table-cell>
          <table:table-cell office:value-type="string" table:style-name="tableheader">
            <text:p text:style-name="Table_20_Heading">  Ziel  </text:p>
          </table:table-cell>
          <table:table-cell office:value-type="string" table:style-name="tableheader">
            <text:p text:style-name="Table_20_Heading"> Protokoll   </text:p>
          </table:table-cell>
          <table:table-cell office:value-type="string" table:style-name="tableheader">
            <text:p text:style-name="Table_20_Heading">  Port(s)   </text:p>
          </table:table-cell>
          <table:table-cell office:value-type="string" table:style-name="tableheader">
            <text:p text:style-name="Table_20_Heading">  Bemerkung   </text:p>
          </table:table-cell>
          <table:table-cell office:value-type="string" table:style-name="tableheader">
            <text:p text:style-name="Table_20_Heading">  Optional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Internet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80, 443 oder Proxy-Port</text:p>
          </table:table-cell>
          <table:table-cell office:value-type="string" table:style-name="tablecell">
            <text:p text:style-name="tablealignleft">HTTP(S)-Zugriff ins Internet. Bei vorgeschaltetem Proxy ist dessen Port freizugeben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m-privacy Update-Server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22 oder 443 oder Proxy</text:p>
          </table:table-cell>
          <table:table-cell office:value-type="string" table:style-name="tablecell">
            <text:p text:style-name="tablealignleft">SSH-Zugriff auf die Update-Server der m-privacy GmbH. <text:line-break/>Siehe: <text:a xlink:type="simple" xlink:href="https://help.m-privacy.de/doku.php/tightgate-pro:konfiguration:dienste:wartungszugang" text:style-name="Internet_20_link" text:visited-style-name="Visited_20_Internet_20_Link">Konfigurationseinstellungen für das Update.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Internet</text:p>
          </table:table-cell>
          <table:table-cell office:value-type="string" table:style-name="tablecell">
            <text:p text:style-name="tablealignleft">UDP</text:p>
          </table:table-cell>
          <table:table-cell office:value-type="string" table:style-name="tablecell">
            <text:p text:style-name="tablealignleft">80, 443, 1024:65535</text:p>
          </table:table-cell>
          <table:table-cell office:value-type="string" table:style-name="tablecell">
            <text:p text:style-name="tablealignleft">Nutzung von WebRTC-Diensten (z. B. Webex, Zoom). Je nach Anbieter können weitere Freigaben erforderlich sein. <text:line-break/>Siehe: <text:a xlink:type="simple" xlink:href="https://help.m-privacy.de/doku.php/faq:tightgate_pro_webmeeting" text:style-name="Internet_20_link" text:visited-style-name="Visited_20_Internet_20_Link">Liste unterstützter Webmeeting-Plattformen.</text:a>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zifisch</text:p>
          </table:table-cell>
          <table:table-cell office:value-type="string" table:style-name="tablecell">
            <text:p text:style-name="tablealignleft">UDP</text:p>
          </table:table-cell>
          <table:table-cell office:value-type="string" table:style-name="tablecell">
            <text:p text:style-name="tablealignleft">123</text:p>
          </table:table-cell>
          <table:table-cell office:value-type="string" table:style-name="tablecell">
            <text:p text:style-name="tablealignleft">NTP-Anfragen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zifisch</text:p>
          </table:table-cell>
          <table:table-cell office:value-type="string" table:style-name="tablecell">
            <text:p text:style-name="tablealignleft">TCP + UDP</text:p>
          </table:table-cell>
          <table:table-cell office:value-type="string" table:style-name="tablecell">
            <text:p text:style-name="tablealignleft">53</text:p>
          </table:table-cell>
          <table:table-cell office:value-type="string" table:style-name="tablecell">
            <text:p text:style-name="tablealignleft">DNS-Abfragen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zifisch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Für E-Mail-Nutzung: POP3: 110 / POP3-SSL: 995 / IMAP4: 143 / IMAP4-SSL: 993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zifisch</text:p>
          </table:table-cell>
          <table:table-cell office:value-type="string" table:style-name="tablecell">
            <text:p text:style-name="tablealignleft">TCP + UDP</text:p>
          </table:table-cell>
          <table:table-cell office:value-type="string" table:style-name="tablecell">
            <text:p text:style-name="tablealignleft">88</text:p>
          </table:table-cell>
          <table:table-cell office:value-type="string" table:style-name="tablecell">
            <text:p text:style-name="tablealignleft">Kerberos-Kommunikation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zifisch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389,636 <text:line-break/>3268,3269</text:p>
          </table:table-cell>
          <table:table-cell office:value-type="string" table:style-name="tablecell">
            <text:p text:style-name="tablealignleft">LDAP/LDAPS sowie Abfragen des Globalen Katalogs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zifisch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22, spezifisch</text:p>
          </table:table-cell>
          <table:table-cell office:value-type="string" table:style-name="tablecell">
            <text:p text:style-name="tablealignleft">Direkter Zugriff auf SSH- oder HTTP-Server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zifisch</text:p>
          </table:table-cell>
          <table:table-cell office:value-type="string" table:style-name="tablecell">
            <text:p text:style-name="tablealignleft">TCP + UDP </text:p>
          </table:table-cell>
          <table:table-cell office:value-type="string" table:style-name="tablecell">
            <text:p text:style-name="tablealignleft">514,2514,3514</text:p>
          </table:table-cell>
          <table:table-cell office:value-type="string" table:style-name="tablecell">
            <text:p text:style-name="tablealignleft">Konfigurierbare Ports für Syslog/RELP/RELP-TLS. <text:line-break/>Siehe: <text:a xlink:type="simple" xlink:href="https://help.m-privacy.de/doku.php/tightgate-pro:konfiguration:dienste:logausleitung" text:style-name="Internet_20_link" text:visited-style-name="Visited_20_Internet_20_Link">Ausspielen von Syslog-Meldungen an zentrale Syslog-Server</text:a>.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zifisch</text:p>
          </table:table-cell>
          <table:table-cell office:value-type="string" table:style-name="tablecell">
            <text:p text:style-name="tablealignleft">TCP <text:line-break/>UDP</text:p>
          </table:table-cell>
          <table:table-cell office:value-type="string" table:style-name="tablecell">
            <text:p text:style-name="tablealignleft">3389,1494,80,443 <text:line-break/>1604</text:p>
          </table:table-cell>
          <table:table-cell office:value-type="string" table:style-name="tablecell">
            <text:p text:style-name="tablealignleft">Kommunikation mit RDP- oder Citrix-Servern (ein- und ausgehend)</text:p>
          </table:table-cell>
          <table:table-cell office:value-type="string" table:style-name="tablecell">
            <text:p text:style-name="tablealigncenter">  X  </text:p>
          </table:table-cell>
        </table:table-row>
      </table:table>
      <text:h text:style-name="Heading_20_3" text:outline-level="3"><text:bookmark-start text:name="__RefHeading___eingehende_verbindungen_lan_4"/><text:bookmark-start text:name="eingehende_verbindungen_lan"/>Eingehende Verbindungen (LAN)<text:bookmark-end text:name="__RefHeading___eingehende_verbindungen_lan_4"/><text:bookmark-end text:name="eingehende_verbindungen_la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bsender  </text:p>
          </table:table-cell>
          <table:table-cell office:value-type="string" table:style-name="tableheader">
            <text:p text:style-name="Table_20_Heading">  Ziel  </text:p>
          </table:table-cell>
          <table:table-cell office:value-type="string" table:style-name="tableheader">
            <text:p text:style-name="Table_20_Heading">  Protokoll  </text:p>
          </table:table-cell>
          <table:table-cell office:value-type="string" table:style-name="tableheader">
            <text:p text:style-name="Table_20_Heading">  Port(s)  </text:p>
          </table:table-cell>
          <table:table-cell office:value-type="string" table:style-name="tableheader">
            <text:p text:style-name="Table_20_Heading">  Bemerkung  </text:p>
          </table:table-cell>
          <table:table-cell office:value-type="string" table:style-name="tableheader">
            <text:p text:style-name="Table_20_Heading">  Optional  </text:p>
          </table:table-cell>
        </table:table-row>
        <table:table-row>
          <table:table-cell office:value-type="string" table:style-name="tablecell">
            <text:p text:style-name="tablealignleft">Klienten <text:line-break/>(Arbeitsplatz-PC) </text:p>
          </table:table-cell>
          <table:table-cell office:value-type="string" table:style-name="tablecell">
            <text:p text:style-name="tablealignleft">TightGate-Pro </text:p>
          </table:table-cell>
          <table:table-cell office:value-type="string" table:style-name="tablecell">
            <text:p text:style-name="tablealignleft">TCP </text:p>
          </table:table-cell>
          <table:table-cell office:value-type="string" table:style-name="tablecell">
            <text:p text:style-name="tablealignleft">5900 </text:p>
          </table:table-cell>
          <table:table-cell office:value-type="string" table:style-name="tablecell">
            <text:p text:style-name="tablealignleft">TLS-Ver­schlüsselte Verbindung des TightGate-Viewers zu TightGate-Pro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Klienten <text:line-break/>(Arbeitsplatz-PC) </text:p>
          </table:table-cell>
          <table:table-cell office:value-type="string" table:style-name="tablecell">
            <text:p text:style-name="tablealignleft">TightGate-Pro </text:p>
          </table:table-cell>
          <table:table-cell office:value-type="string" table:style-name="tablecell">
            <text:p text:style-name="tablealignleft">TCP </text:p>
          </table:table-cell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SFTP-Zugriff für die Dateischleuse.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Administrationsnetzwerk</text:p>
          </table:table-cell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222 <text:line-break/>2222 <text:line-break/>22222</text:p>
          </table:table-cell>
          <table:table-cell office:value-type="string" table:style-name="tablecell">
            <text:p text:style-name="tablealignleft">SSH-Zugriff für Administration. Falls kein Admin-Port gewählt wird, erfolgt der Zugriff über Port 22.</text:p>
          </table:table-cell>
          <table:table-cell office:value-type="string" table:style-name="tablecell">
            <text:p text:style-name="tablealigncenter">  X  </text:p>
          </table:table-cell>
        </table:table-row>
      </table:table>
      <text:h text:style-name="Heading_20_3" text:outline-level="3"><text:bookmark-start text:name="__RefHeading___eingehende_verbindungen_dmz_internet_5"/><text:bookmark-start text:name="eingehende_verbindungen_dmz_internet"/>Eingehende Verbindungen (DMZ/Internet)<text:bookmark-end text:name="__RefHeading___eingehende_verbindungen_dmz_internet_5"/><text:bookmark-end text:name="eingehende_verbindungen_dmz_interne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bsender  </text:p>
          </table:table-cell>
          <table:table-cell office:value-type="string" table:style-name="tableheader">
            <text:p text:style-name="Table_20_Heading">  Ziel  </text:p>
          </table:table-cell>
          <table:table-cell office:value-type="string" table:style-name="tableheader">
            <text:p text:style-name="Table_20_Heading">  Protokoll  </text:p>
          </table:table-cell>
          <table:table-cell office:value-type="string" table:style-name="tableheader">
            <text:p text:style-name="Table_20_Heading">  Port(s)  </text:p>
          </table:table-cell>
          <table:table-cell office:value-type="string" table:style-name="tableheader">
            <text:p text:style-name="Table_20_Heading">  Bemerkung  </text:p>
          </table:table-cell>
          <table:table-cell office:value-type="string" table:style-name="tableheader">
            <text:p text:style-name="Table_20_Heading">  Optional  </text:p>
          </table:table-cell>
        </table:table-row>
        <table:table-row>
          <table:table-cell office:value-type="string" table:style-name="tablecell">
            <text:p text:style-name="tablealignleft">Interner DNS-Dienst </text:p>
          </table:table-cell>
          <table:table-cell office:value-type="string" table:style-name="tablecell">
            <text:p text:style-name="tablealignleft">TightGate-Pro Clustersystem </text:p>
          </table:table-cell>
          <table:table-cell office:value-type="string" table:style-name="tablecell">
            <text:p text:style-name="tablealignleft">UDP  <text:line-break/>TCP</text:p>
          </table:table-cell>
          <table:table-cell office:value-type="string" table:style-name="tablecell">
            <text:p text:style-name="tablealignleft">53 </text:p>
          </table:table-cell>
          <table:table-cell office:value-type="string" table:style-name="tablecell">
            <text:p text:style-name="tablealignleft">Erforderlich nur bei Verwendung eines Clusters. TCP-53 wird benötigt, wenn Antworten die maximale UDP-Paketgröße überschreiten.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SNMP-Monitoring</text:p>
          </table:table-cell>
          <table:table-cell office:value-type="string" table:style-name="tablecell">
            <text:p text:style-name="tablealignleft">TightGate-Pro </text:p>
          </table:table-cell>
          <table:table-cell office:value-type="string" table:style-name="tablecell">
            <text:p text:style-name="tablealignleft">UDP </text:p>
          </table:table-cell>
          <table:table-cell office:value-type="string" table:style-name="tablecell">
            <text:p text:style-name="tablealignleft">161 </text:p>
          </table:table-cell>
          <table:table-cell office:value-type="string" table:style-name="tablecell">
            <text:p text:style-name="tablealignleft">SNMP-Anfragen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NRPE-Monitoring</text:p>
          </table:table-cell>
          <table:table-cell office:value-type="string" table:style-name="tablecell">
            <text:p text:style-name="tablealignleft">TightGate-Pro </text:p>
          </table:table-cell>
          <table:table-cell office:value-type="string" table:style-name="tablecell">
            <text:p text:style-name="tablealignleft">TCP </text:p>
          </table:table-cell>
          <table:table-cell office:value-type="string" table:style-name="tablecell">
            <text:p text:style-name="tablealignleft">5666 </text:p>
          </table:table-cell>
          <table:table-cell office:value-type="string" table:style-name="tablecell">
            <text:p text:style-name="tablealignleft">Zugriff von ZenTiV oder anderen NRPE-basierte Monitoring-Systeme</text:p>
          </table:table-cell>
          <table:table-cell office:value-type="string" table:style-name="tablecell">
            <text:p text:style-name="tablealigncenter">  X  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1::53:07</meta:creation-date>
    <dc:creator>Generated</dc:creator>
    <dc:date>2026-08-14T21::53:07</dc:date>
    <dc:language>en-US</dc:language>
    <meta:editing-cycles>1</meta:editing-cycles>
    <meta:editing-duration>PT0S</meta:editing-duration>
    <dc:title>tightgate-pro:einfuehrung:informationen</dc:title>
  </office:meta>
</office:document-meta>
</file>