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19c149b72a75d1b8b5a41d9f258ecd39.png"/>
  <manifest:file-entry manifest:media-type="image/png" manifest:full-path="Pictures/bfb75a4e4aa83a6522f3e382b2ed5dbe.png"/>
  <manifest:file-entry manifest:media-type="image/png" manifest:full-path="Pictures/a65dde9a5715607910e70ec3319f431e.png"/>
  <manifest:file-entry manifest:media-type="image/png" manifest:full-path="Pictures/4cadb1388279e8ac8f3db68a01666e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client:windows-magicurl"/><text:bookmark-start text:name="__RefHeading___browserweiche_magicurl_fuer_microsoft_windows_1"/><text:bookmark-start text:name="browserweiche_magicurl_fuer_microsoft_windows"/>Browserweiche "MagicURL" für Microsoft Windows<text:bookmark-end text:name="__RefHeading___browserweiche_magicurl_fuer_microsoft_windows_1"/><text:bookmark-end text:name="browserweiche_magicurl_fuer_microsoft_windows"/></text:h>
      <text:p text:style-name="Text_20_body">Die Browserweiche <text:span text:style-name="Strong_20_Emphasis">MagicURL</text:span> arbeitet mit dem TightGate‑Viewer zusammen. Nach Installation und Konfiguration werden Internetadressen (URLs), die aus lokal installierten Anwendungen heraus geöffnet werden, automatisch je nach Regel entweder</text:p>
      <text:list text:style-name="List_20_1" text:continue-numbering="false">
        <text:list-item>
          <text:p text:style-name="List_20_1_Content_First"> <text:span text:style-name="Strong_20_Emphasis">lokal</text:span> im Standard- oder einem angegebenen lokalen Browser oder</text:p>
        </text:list-item>
        <text:list-item>
          <text:p text:style-name="List_20_1_Content_Last"> <text:span text:style-name="Strong_20_Emphasis">remote</text:span> im Browser von <text:span text:style-name="Strong_20_Emphasis">TightGate‑Pro</text:span></text:p>
        </text:list-item>
      </text:list>
      <text:p text:style-name="Text_20_body">geöffnet. Die Entscheidung wird anhand der Einträge in der Datei URL_Whitelist.txt getroffen:</text:p>
      <text:list text:style-name="List_20_1" text:continue-numbering="false">
        <text:list-item>
          <text:p text:style-name="List_20_1_Content_First"> <text:span text:style-name="Strong_20_Emphasis">Alle</text:span> in dieser Datei aufgeführten URLs gelten als "intern" und werden <text:span text:style-name="Strong_20_Emphasis">lokal</text:span> geöffnet.</text:p>
        </text:list-item>
        <text:list-item>
          <text:p text:style-name="List_20_1_Content_Last"> <text:span text:style-name="Strong_20_Emphasis">Nicht aufgeführte</text:span> URLs gelten als "extern" und werden <text:span text:style-name="Strong_20_Emphasis">in TightGate‑Pro</text:span> geöffnet.</text:p>
        </text:list-item>
      </text:list>
      <text:p text:style-name="Text_20_body">MagicURL ist nur auf Windows ab Version 10 lauffähig.</text:p>
      <text:h text:style-name="Heading_20_2" text:outline-level="2"><text:bookmark-start text:name="__RefHeading___funktionsumfang_2"/><text:bookmark-start text:name="funktionsumfang"/>Funktionsumfang<text:bookmark-end text:name="__RefHeading___funktionsumfang_2"/><text:bookmark-end text:name="funktionsumfang"/></text:h>
      <text:p text:style-name="Text_20_body">MagicURL verarbeitet nur <text:span text:style-name="Strong_20_Emphasis">Links aus Nicht‑Browser‑Anwendungen</text:span> (z. B. E‑Mail‑Programme, Office‑Applikationen, PDF‑Viewer). Für <text:span text:style-name="Strong_20_Emphasis">Links aus Webbrowsern</text:span> steht die Linkweichen‑Funktionalität über die TightGate‑Pro‑Browser‑Extensions zur Verfügung. Anleitungen für die einzelnen Browser finden Sie hier:</text:p>
      <text:list text:style-name="List_20_1" text:continue-numbering="false">
        <text:list-item>
          <text:p text:style-name="List_20_1_Content_First"> <text:a xlink:type="simple" xlink:href="https://help.m-privacy.de/doku.php/faq:tightgate_pro_firefox_extension" text:style-name="Internet_20_link" text:visited-style-name="Visited_20_Internet_20_Link">Nutzung der "TightGate-Pro Extension" für Firefox</text:a></text:p>
        </text:list-item>
        <text:list-item>
          <text:p text:style-name="List_20_1_Content_Last"> <text:a xlink:type="simple" xlink:href="https://help.m-privacy.de/doku.php/faq:tightgate_pro_chrome_extension" text:style-name="Internet_20_link" text:visited-style-name="Visited_20_Internet_20_Link">Nutzung der "TightGate-Pro Extension" für Chrome/Edge</text:a></text:p>
        </text:list-item>
      </text:list>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underline">Voraussetzung</text:span></text:p>
      <text:list text:style-name="List_20_1" text:continue-numbering="false">
        <text:list-item>
          <text:p text:style-name="List_20_1_Content_First"> MSI-Paket zur Installation von MagicURL aus dem <text:span text:style-name="Strong_20_Emphasis"><text:a xlink:type="simple" xlink:href="https://www.m-privacy.de/download-center/" text:style-name="Internet_20_link" text:visited-style-name="Visited_20_Internet_20_Link">Downloadbereich der m-privacy GmbH.</text:a></text:span></text:p>
        </text:list-item>
        <text:list-item>
          <text:p text:style-name="List_20_1_Content_Last"> Administrative Rechte auf dem Windows-PC.</text:p>
        </text:list-item>
      </text:list>
      <text:p text:style-name="Text_20_body"><text:span text:style-name="underline">Installationsschritte</text:span></text:p>
      <text:list text:style-name="List_20_1" text:continue-numbering="false">
        <text:list-item>
          <text:p text:style-name="List_20_1_Content_First">Installation des MSI-Pakets von MagicURL mit Administrationsrechten. <text:line-break/>(Alle Dateien werden in das Installationsverzeichnis von TightGate-Pro installiert.)</text:p>
        </text:list-item>
        <text:list-item>
          <text:p text:style-name="List_20_1_Content_Last">Festlegung des Ortes fest, an dem sich die zu nutzende URL-Whitelist.txt befinden soll. Die Datei URL-Whitelist.txt kann an folgenden Orten liegen, die vom System nacheinander geprüft werden: <text:line-break/>- im konfigurierten Pfad der Variable <text:span text:style-name="Strong_20_Emphasis">whitelist_path</text:span> in der Datei browserchoice.cfg (im Installationsverzeichnis von TightGate-Pro) oder <text:line-break/>- im Verzeichnis %PROGRAMFILES%\TightGate-Pro\ oder <text:line-break/>- im Verzeichnis %APPDATA%\vnc\ oder <text:line-break/>- im Verzeichnis %TGPROINSTALLPATH%\.</text:p>
        </text:list-item>
      </text:list>
      <text:p text:style-name="Text_20_body">Eine Beispieldatei <text:span text:style-name="Strong_20_Emphasis">URL_Whitelist.txt</text:span> wird mit der Installation des MSI-Pakets automatisch im Programmverzeichnis von TightGate-Pro abgelegt, enthält aber keine Definitionen. Die Konfiguration der Datei wird im nächsten Abschnitt beschrieben.</text:p>
      <text:h text:style-name="Heading_20_2" text:outline-level="2"><text:bookmark-start text:name="__RefHeading___konfigurationsdatei_fuer_magicurl_4"/><text:bookmark-start text:name="konfigurationsdatei_fuer_magicurl"/>Konfigurationsdatei für MagicURL<text:bookmark-end text:name="__RefHeading___konfigurationsdatei_fuer_magicurl_4"/><text:bookmark-end text:name="konfigurationsdatei_fuer_magicurl"/></text:h>
      <text:p text:style-name="Text_20_body">Die Konfigurationsdatei <text:span text:style-name="Strong_20_Emphasis">browserchoice.cfg</text:span> liegt im <text:span text:style-name="Strong_20_Emphasis">Installationsverzeichnis von TightGate‑Pro</text:span>. Folgende Optionen stehen zur Verfügung:</text:p>
      <table:table table:style-name="Table">
        <table:table-column/>
        <table:table-column/>
        <table:table-column/>
        <table:table-row>
          <table:table-cell office:value-type="string" table:style-name="tableheader">
            <text:p text:style-name="Table_20_Heading">Option</text:p>
          </table:table-cell>
          <table:table-cell office:value-type="string" table:style-name="tableheader">
            <text:p text:style-name="Table_20_Heading">Wert</text:p>
          </table:table-cell>
          <table:table-cell office:value-type="string" table:style-name="tableheader">
            <text:p text:style-name="Table_20_Heading">Beschreibung</text:p>
          </table:table-cell>
        </table:table-row>
        <table:table-row>
          <table:table-cell office:value-type="string" table:style-name="tablecell">
            <text:p text:style-name="tablealignleft">logging</text:p>
          </table:table-cell>
          <table:table-cell office:value-type="string" table:style-name="tablecell">
            <text:p text:style-name="tablealignleft">1 = An <text:line-break/>0 = Aus</text:p>
          </table:table-cell>
          <table:table-cell office:value-type="string" table:style-name="tablecell">
            <text:p text:style-name="tablealignleft">Aktiviert die <text:span text:style-name="Strong_20_Emphasis">Logausgabe</text:span> (siehe Kapitel <text:a xlink:type="simple" xlink:href="#__RefHeading___debugging_der_magicurl_7" text:style-name="Local_20_link" text:visited-style-name="Visited_20_Local_20_Link">Debugging der MagicURL</text:a>).</text:p>
          </table:table-cell>
        </table:table-row>
        <table:table-row>
          <table:table-cell office:value-type="string" table:style-name="tablecell">
            <text:p text:style-name="tablealignleft">whitelist_path</text:p>
          </table:table-cell>
          <table:table-cell office:value-type="string" table:style-name="tablecell">
            <text:p text:style-name="tablealignleft">whitelist_path=Z:\XXX\URL_Whitelist.txt</text:p>
          </table:table-cell>
          <table:table-cell office:value-type="string" table:style-name="tablecell">
            <text:p text:style-name="tablealignleft"><text:span text:style-name="Strong_20_Emphasis">Zentraler Pfad</text:span> zur Whitelist (lokal oder Netzwerk, z. B. \\tsclient…).</text:p>
          </table:table-cell>
        </table:table-row>
        <table:table-row>
          <table:table-cell office:value-type="string" table:style-name="tablecell">
            <text:p text:style-name="tablealignleft">force_whitelist_path</text:p>
          </table:table-cell>
          <table:table-cell office:value-type="string" table:style-name="tablecell">
            <text:p text:style-name="tablealignleft">1 = Nein <text:line-break/>0 = Ja</text:p>
          </table:table-cell>
          <table:table-cell office:value-type="string" table:style-name="tablecell">
            <text:p text:style-name="tablealignleft">Aktiviert <text:span text:style-name="Strong_20_Emphasis">lokale Pfade</text:span>, welche neben dem zentralen Pfad (whitelist_path) ausgewertet werden. (Siehe Kapitel <text:a xlink:type="simple" xlink:href="#__RefHeading___installation_3" text:style-name="Local_20_link" text:visited-style-name="Visited_20_Local_20_Link">Installation</text:a>).</text:p>
          </table:table-cell>
        </table:table-row>
        <table:table-row>
          <table:table-cell office:value-type="string" table:style-name="tablecell">
            <text:p text:style-name="tablealignleft">local_browser</text:p>
          </table:table-cell>
          <table:table-cell office:value-type="string" table:style-name="tablecell">
            <text:p text:style-name="tablealignleft">"edge", "firefox", "chrome" oder "ie"</text:p>
          </table:table-cell>
          <table:table-cell office:value-type="string" table:style-name="tablecell">
            <text:p text:style-name="tablealignleft"><text:span text:style-name="Strong_20_Emphasis">Lokaler Browser</text:span> zum Öffnen lokaler Links. Wird kein lokaler Browser gesetzt so wird der Windows-Standardbrowser verwendet. <text:line-break/><text:span text:style-name="Strong_20_Emphasis">Hinweis:</text:span> Es ist darauf zu achten, dass der lokale Browser existiert. </text:p>
          </table:table-cell>
        </table:table-row>
        <table:table-row>
          <table:table-cell office:value-type="string" table:style-name="tablecell">
            <text:p text:style-name="tablealignleft">remote_browser</text:p>
          </table:table-cell>
          <table:table-cell office:value-type="string" table:style-name="tablecell">
            <text:p text:style-name="tablealignleft">"firefox", "chrome"</text:p>
          </table:table-cell>
          <table:table-cell office:value-type="string" table:style-name="tablecell">
            <text:p text:style-name="tablealignleft"><text:span text:style-name="Strong_20_Emphasis">Standard‑Browser in TightGate‑Pro</text:span>. Ohne Angabe bzw. bei der Auswahl <text:span text:style-name="Strong_20_Emphasis">firefox</text:span> wird der Firefoxbrowser verwendet. <text:line-break/><text:span text:style-name="Strong_20_Emphasis">Hinweis:</text:span> Wird der Wert "chrome" gesetzt, so muss auch auf TightGate-Pro der Chromebrowser installiert sein!</text:p>
          </table:table-cell>
        </table:table-row>
        <table:table-row>
          <table:table-cell office:value-type="string" table:style-name="tablecell">
            <text:p text:style-name="tablealignleft">viewer_path</text:p>
          </table:table-cell>
          <table:table-cell office:value-type="string" table:style-name="tablecell">
            <text:p text:style-name="tablealignleft">viewer_path=\\server\… </text:p>
          </table:table-cell>
          <table:table-cell office:value-type="string" table:style-name="tablecell">
            <text:p text:style-name="tablealignleft"> Festlegung, an welcher Stelle die vncviewer.exe gesucht werden soll, sofern der <text:span text:style-name="Strong_20_Emphasis">TightGate-Viewer als veröffentlichte Anwendung</text:span> in einem Serverpfad liegt.</text:p>
          </table:table-cell>
        </table:table-row>
      </table:table>
      <text:h text:style-name="Heading_20_2" text:outline-level="2"><text:bookmark-start text:name="__RefHeading___browserweiche_magicurl_als_standardbrowser_setzen_5"/><text:bookmark-start text:name="browserweiche_magicurl_als_standardbrowser_setzen"/>Browserweiche "MagicURL" als Standardbrowser setzen<text:bookmark-end text:name="__RefHeading___browserweiche_magicurl_als_standardbrowser_setzen_5"/><text:bookmark-end text:name="browserweiche_magicurl_als_standardbrowser_setzen"/></text:h>
      <text:p text:style-name="Text_20_body">Damit URLs über dem richtigen Browser angezeigt werden, ist es notwendig, die Browserweiche "MagicURL" als Standardbrowser im System zu registrieren. Diese Registrierung erfolgt automatisch beim Start des TightGate-Viewers.</text:p>
      <text:p text:style-name="Text_20_body"><text:span text:style-name="underline">So geht's:</text:span></text:p>
      <text:list text:style-name="List_20_1" text:continue-numbering="false">
        <text:list-item>
          <text:p text:style-name="LastListParagraph_List_20_1_Content_First">Sofern die Browserweiche noch nicht als Standardbrowser registriert ist, wird beim Start des TightGate-Viewers ein Dialogfenster zur Registrierung der Browserweiche als Standardbrowser geöffnet. Die Frage ist mit <text:span text:style-name="Strong_20_Emphasis">Ja</text:span> zu beantworten, damit MagicURL ab sofort die Zuweisung von URLs korrekt vornehmen kann:</text:p>
        </text:list-item>
      </text:list>
      <text:p text:style-name="Text_20_body"><draw:frame draw:style-name="media" draw:name="0" text:anchor-type="as-char" draw:z-index="0" svg:width="15.39875cm" svg:height="4.5508333333333cm"><draw:image xlink:href="Pictures/19c149b72a75d1b8b5a41d9f258ecd39.png" xlink:type="simple" xlink:show="embed" xlink:actuate="onLoad"/></draw:frame></text:p>
      <text:list text:style-name="List_20_1" text:continue-numbering="false">
        <text:list-item>
          <text:p text:style-name="List_20_1_Content_First">Mit der Bestätigung der oben dargestellten Dialogbox mit <text:span text:style-name="Strong_20_Emphasis">Ja</text:span> öffnet sich ein weiteres Fenster, welches die Zuordnung einer Standard-App für den Webbrowser ermöglicht. </text:p>
        </text:list-item>
        <text:list-item>
          <text:p text:style-name="List_20_1_Content_Last">Bitte wählen Sie die Standard-App <text:span text:style-name="Strong_20_Emphasis">Webbrowser</text:span> aus.</text:p>
        </text:list-item>
      </text:list>
      <text:p text:style-name="Text_20_body"><draw:frame draw:style-name="media" draw:name="1" text:anchor-type="as-char" draw:z-index="1" svg:width="13.229166666667cm" svg:height="10.441474438903cm"><draw:image xlink:href="Pictures/bfb75a4e4aa83a6522f3e382b2ed5dbe.png" xlink:type="simple" xlink:show="embed" xlink:actuate="onLoad"/></draw:frame></text:p>
      <text:list text:style-name="List_20_1" text:continue-numbering="false">
        <text:list-item>
          <text:p text:style-name="LastListParagraph_List_20_1_Content_First">Klicken Sie auf den eingestellten Browser und wählen Sie dann aus der Liste <text:span text:style-name="Strong_20_Emphasis">MagicURL TightGate Browserweiche</text:span> aus.</text:p>
        </text:list-item>
      </text:list>
      <text:p text:style-name="Text_20_body"><draw:frame draw:style-name="media" draw:name="2" text:anchor-type="as-char" draw:z-index="2" svg:width="13.229166666667cm" svg:height="10.441474438903cm"><draw:image xlink:href="Pictures/a65dde9a5715607910e70ec3319f431e.png" xlink:type="simple" xlink:show="embed" xlink:actuate="onLoad"/></draw:frame></text:p>
      <text:p text:style-name="Text_20_body">*Damit ist die Umstellung vollzogen. Ignorieren Sie bitte weitere Rückfragen vom System.</text:p>
      <text:p text:style-name="Text_20_body"><draw:frame draw:style-name="media" draw:name="3" text:anchor-type="as-char" draw:z-index="3" svg:width="13.229166666667cm" svg:height="10.441474438903cm"><draw:image xlink:href="Pictures/4cadb1388279e8ac8f3db68a01666e9c.png" xlink:type="simple" xlink:show="embed" xlink:actuate="onLoad"/></draw:frame></text:p>
      <text:p text:style-name="Text_20_body">Sie können nun das Fenster schließen und sich bei TightGate-Pro anmelden.</text:p>
      <text:p text:style-name="Text_20_body">Für Netzwerkumgebungen, welche eine Benutzerverwaltung per Active Directory durchführen und dort die benötigten Registry-Einträge per GPO verteilen möchten haben wir eine detaillierte Anleitung erstellt. Die Anleitung gibt es hier: <text:a xlink:type="simple" xlink:href="https://help.m-privacy.de/doku.php/tightgate-pro:anhang:gpo_magicurl" text:style-name="Internet_20_link" text:visited-style-name="Visited_20_Internet_20_Link">GPO erstellen für die Linkweiche "MagicURL"</text:a></text:p>
      <text:h text:style-name="Heading_20_2" text:outline-level="2"><text:bookmark-start text:name="__RefHeading___konfiguration_der_url-whitelist_6"/><text:bookmark-start text:name="konfiguration_der_url-whitelist"/>Konfiguration der URL-Whitelist<text:bookmark-end text:name="__RefHeading___konfiguration_der_url-whitelist_6"/><text:bookmark-end text:name="konfiguration_der_url-whitelist"/></text:h>
      <text:p text:style-name="Text_20_body">Die Festlegung der lokalen URLs in der Positivliste <text:span text:style-name="Strong_20_Emphasis">(URL_Whitelist.txt)</text:span> kann über einen beliebigen Texteditor erfolgen. Folgendes ist bei der Bearbeitung der URL-Whitelist zu beachten:</text:p>
      <text:list text:style-name="List_20_1" text:continue-numbering="false">
        <text:list-item>
          <text:p text:style-name="List_20_1_Content_First">Die Domain-Whitelist-Datei ist eine normale Textdatei. </text:p>
        </text:list-item>
        <text:list-item>
          <text:p text:style-name="List_20_1_Content">Pro Zeile ist nur eine Domäne einzutragen und die Zeile darf keine Leerzeichen enthalten. </text:p>
        </text:list-item>
        <text:list-item>
          <text:p text:style-name="List_20_1_Content">Es gibt keine Beschränkung bei der Anzahl der definierbaren Domains/URLs. </text:p>
        </text:list-item>
        <text:list-item>
          <text:p text:style-name="List_20_1_Content">Alle mit einem # versehenen Zeilen und Leerzeilen werden nicht ausgewertet. </text:p>
        </text:list-item>
        <text:list-item>
          <text:p text:style-name="List_20_1_Content">Das *-Zeichen dient als Platzhalter für beliebigen Text.</text:p>
        </text:list-item>
        <text:list-item>
          <text:p text:style-name="List_20_1_Content">Das |-Zeichen dient als Trenner zwischen URL und Konfigurationsoption.</text:p>
        </text:list-item>
        <text:list-item>
          <text:p text:style-name="List_20_1_Content">Ein "http:" vor einer URL ist optional und hat keinen Effekt.</text:p>
        </text:list-item>
        <text:list-item>
          <text:p text:style-name="List_20_1_Content_Last">Alle Eintragungen erfolgen nur in Kleinbuchstaben.</text:p>
        </text:list-item>
      </text:list>
      <text:p text:style-name="Text_20_body">Folgenden schematischen Aufbau hat die URL-Whitelist.txt:</text:p>
      <text:p text:style-name="Preformatted_20_Text"> URL | Ausführungsort | Browser | Profil<text:line-break/> (Beispiel für Firefox) *.ard.de|remote|firefox|profil1<text:line-break/> (Beispiel für Chrome) *.heise.de|remote|chrome|profil2<text:line-break/> (Beispiel für Edge lokal) *.intern|local|edge|(Eine Profilangabe ist für lokale Links nicht möglich)<text:line-break/> </text:p>
      <text:p text:style-name="Text_20_body">Das |-Zeichen trennt die einzelnen Werte voreinander. Leerzeichen zwischen den Werten sind nicht erlaubt.</text:p>
      <text:p text:style-name="Text_20_body">Lokale htm- oder html-Dateien, werden automatisch mit dem in der Datei <text:span text:style-name="Strong_20_Emphasis">browserchoice.cfg</text:span> unter dem Wert <text:span text:style-name="Strong_20_Emphasis">local_browser</text:span> definierten lokalen Browser geöffnet und nicht an TightGate-Pro übergeben. Ein Eintrag in der URL-Whitelist.txt ist somit nur notwendig, sofern die lokalen HTML-Dateien mit einem abweichenden lokalen Browser geöffnet werden sollen.</text:p>
      <text:p text:style-name="Text_20_body">Folgende Syntax und Werte sind bei der Eintragung von URLs möglich:</text:p>
      <table:table table:style-name="Table">
        <table:table-column table:style-name="odt_auto_style_table_column_2_1"/>
        <table:table-row>
          <table:table-cell office:value-type="string" table:style-name="tablecell">
            <text:p text:style-name="Preformatted_20_Text"># *** m-privacy GmbH TightGate-Pro MagicURL Whitelist ***<text:line-break/>#<text:line-break/># Wird ein lokaler Link angeklickt, so wird dieser entweder in einem lokalen Browser oder auf dem sicheren <text:line-break/># Browser in TightGate-Pro geöffnet.<text:line-break/># Diese Datei ist die Entscheidungsgrundlage, welche URLs lokal und welche in TightGate-Pro geöffnet <text:line-break/># werden. Ist ein Link in dieser Datei aufgeführt, so wird er grundsätzlich lokal geöffnet.<text:line-break/>#<text:line-break/># Die Whitelist-Datei muss sich in mindestens einem der folgenden Pfade befinden:<text:line-break/># <text:line-break/># 1) im konfigurierten Pfad der Variable whitelist_path in der Datei browserchoice.cfg<text:line-break/># 2) im Verzeichnis %PROGRAMFILES%\TightGate-Pro\<text:line-break/># 3) im Verzeichnis %APPDATA%\vnc\ <text:line-break/># 4) im Verzeichnis %TGPROINSTALLPATH%\<text:line-break/># Die Datei browserchoice.cfg liegt im Installationsverzeichnis von TightGate-Pro.<text:line-break/>#<text:line-break/># So funktioniert die Datei<text:line-break/># Es können Sternchen (*) als Platzhalter verwendet werden. Mit einem Doppelkreuz # <text:line-break/># beginnende Zeilen, wie auch Leerzeilen, werden von MagicURL ignoriert. Ein http://<text:line-break/># vor den URLs ist optional und hat keinen Effekt.<text:line-break/># <text:line-break/># *** Beispiele: So werden URLs mit dem lokalen Browser geöffnet<text:line-break/>#<text:line-break/># *.speisekarte.intern/*|local|edge|<text:line-break/>#<text:line-break/># Öffnet alle Links, in denen "speisekarte.intern/" vorkommt mit dem lokalen EDGE-Browser.<text:line-break/># Als lokale Browser stehen die Werte "chrome", "edge", "firefox" oder "ie"<text:s text:c="2"/>zur Verfügung.<text:line-break/># Ohne die Angabe von "local" und dem jeweiligen Brwoser würde die URL von dem in der Datei <text:line-break/># browserchoice.cfg unter "local_browser" definierten Browser geöffnet. <text:line-break/># Ist dort kein Browser definiert, so wird der Standardbrowser von Windows verwendet. <text:line-break/>#<text:line-break/># *** Beispiel zur Nutzung des Platzhalters<text:line-break/>#<text:line-break/># m-privacy.de/*<text:line-break/># Trifft zu auf: m-privacy.de/support<text:line-break/># Trifft NICHT zu auf: www.m-privacy.de/support<text:line-break/>#<text:line-break/># *.m-privacy.*<text:line-break/># Trifft zu auf: www.m-privacy.de, blog.m-privacy.com/features<text:line-break/>#<text:line-break/># *.m-privacy.de<text:line-break/># Trifft zu auf: www.m-privacy.de<text:line-break/># Trifft NICHT zu auf: www.m-privacy.de/support<text:line-break/>#<text:line-break/># *.m-privacy.de/support/*/index.html<text:line-break/># Trifft zu auf: m-privacy.de/support/download-center/index.html<text:line-break/># Trifft NICHT zu auf: www.m-privacy.de/unternehmen/leitungskreis/index.html <text:line-break/>#<text:line-break/># *** Beispiel: URLs im Chrome-Briowser von TightGate-Pro öffnen<text:line-break/># <text:line-break/># *.m-privacy.de/*|remote|chrome|<text:line-break/>#<text:line-break/># Die Angabe von "remote" übergibt die URL direkt an TightGate-Pro. Durch die Angabe des <text:line-break/># Browsers "chrome" werden die URLs direkt mit dem Chrome-Browser von TightGate-Pro geöffnet.<text:s text:c="2"/><text:line-break/># Für den Wert "remote" können nur die Werte "firefox" und "chrome" verwendet werden.<text:line-break/># Die Auswahl "firefox" ist nur sinnvoll, sofern ein bestimmtes Profil verwendet werden soll.<text:line-break/># Folgendes Beispiel dazu:<text:line-break/># <text:line-break/># *.m-privacy.de/*|remote|firefox|profil1<text:line-break/>#<text:line-break/># TightGate-Pro verwendet bei Öffnen der URL den Browser Firefox mit dem Browserprofil "profil1".<text:line-break/># Das "profil1" muss bereits auf TightGate-Pro hinterlegt sein, sonst startet der Browser <text:line-break/># mit dem Profildialog.<text:s text:c="2"/><text:line-break/>#<text:line-break/># *** Beispiel: Lokale HTML-Datei öffnen<text:line-break/>#<text:line-break/># *bookmarks*|local|firefox<text:line-break/>#<text:line-break/># Lokale HTML-Dateien werden immer mit dem in der Datei browserchoice.cfg unter "local_browser" <text:line-break/># definierten Browser geöffnet, wenn nicht ein expliziter Eintrag gesetzt ist. So würde im Beispiel <text:line-break/># die Datei bookmarks.html mit dem lokalen Browser Firefox geöffnet werden.<text:line-break/>####</text:p>
          </table:table-cell>
        </table:table-row>
      </table:table>
      <text:h text:style-name="Heading_20_2" text:outline-level="2"><text:bookmark-start text:name="__RefHeading___debugging_der_magicurl_7"/><text:bookmark-start text:name="debugging_der_magicurl"/>Debugging der MagicURL<text:bookmark-end text:name="__RefHeading___debugging_der_magicurl_7"/><text:bookmark-end text:name="debugging_der_magicurl"/></text:h>
      <text:p text:style-name="Text_20_body">Falls die MagicURL nicht den erwarteten Browser startet, so lässt sich eine Logausgabe der MagicURL in eine Textdatei schreiben. Mit dieser Logausgabe kann nachvollzogen werden, welchen Aufruf die MagicURL übergibt und wo die Fehlersuche anzusetzen ist. </text:p>
      <text:p text:style-name="Text_20_body"><text:span text:style-name="underline">Einfaches Logging</text:span></text:p>
      <text:p text:style-name="Text_20_body">Um eine Logausgabe der MagicURL zu erhalten, starten Sie bitte die Eingabeaufforderung unter Windows und navigieren Sie zum Verzeichnis C:\Program Files\TightGate-Pro und rufen Sie dort bitte die Datei <text:span text:style-name="Strong_20_Emphasis">browserchoice.exe</text:span> mit Log-Paramanet auf. </text:p>
      <text:p text:style-name="Text_20_body">Bsp.:</text:p>
      <text:p text:style-name="Preformatted_20_Text"> browserchoice.exe -log www.m-privacy.de</text:p>
      <text:p text:style-name="Text_20_body">Mit dem Parameter <text:span text:style-name="Strong_20_Emphasis">-log</text:span> wird die Log-Datei <text:span text:style-name="Strong_20_Emphasis">%TEMP%\tgprotemp\magicurl</text:span> erzeugt.
Bitte prüfen Sie den Inhalt und falls Sie die Ursache des Fehlers nicht finden können, lassen Sie uns bitte die Datei zukommen.</text:p>
      <text:p text:style-name="Text_20_body"><text:span text:style-name="underline">Erweitertes Logging</text:span></text:p>
      <text:p text:style-name="Text_20_body">Um eine erweiterte Logausgabe der MagicURL aus dem laufenden Betrieb zu erhalten, fügen Sie bitte in der Datei C:\Program Files\TightGate-Pro\browserchoice.cfg folgenden Parameter hinzu:</text:p>
      <text:p text:style-name="Preformatted_20_Text"> logging=1 </text:p>
      <text:p text:style-name="Text_20_body">Speichern Sie bitte die neuen Einstellungen und öffnen Sie nun die gewünschte Internetverknüpfung, für die eine Logausgabe erzeugt werden soll.
Durch den Aufruf wird die Log-Datei <text:span text:style-name="Strong_20_Emphasis">%TEMP%\tgprotemp\magicurl</text:span> erzeugt.
Bitte prüfen Sie den Inhalt und falls Sie die Ursache des Fehlers nicht finden können, lassen Sie uns bitte die Datei zukomme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2T05::52:28</meta:creation-date>
    <dc:creator>Generated</dc:creator>
    <dc:date>2026-09-02T05::52:28</dc:date>
    <dc:language>en-US</dc:language>
    <meta:editing-cycles>1</meta:editing-cycles>
    <meta:editing-duration>PT0S</meta:editing-duration>
    <dc:title>tightgate-pro:client:windows-magicurl</dc:title>
  </office:meta>
</office:document-meta>
</file>