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a0469cda1f3cd2c9d241ecb57690279d.png"/>
  <manifest:file-entry manifest:media-type="image/png" manifest:full-path="Pictures/83a173586449ddf5681fb74f983d03a3.png"/>
  <manifest:file-entry manifest:media-type="image/png" manifest:full-path="Pictures/c7616398017bcf16d6de51f2f03847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benutzerverwaltung:revision"/><text:bookmark-start text:name="__RefHeading___benutzerrolle_revision_1"/><text:bookmark-start text:name="benutzerrolle_revision"/>Benutzerrolle "Revision"<text:bookmark-end text:name="__RefHeading___benutzerrolle_revision_1"/><text:bookmark-end text:name="benutzerrolle_revision"/></text:h>
      <text:p text:style-name="Text_20_body">Die Rolle des Revisors/Datenschutzbeauftragten wurde im Zuge der organisatorischen Trennung von technischer und inhaltlicher Kontrolle eingeführt. Während die technische Kontrolle von Systemadmi­nistrator-Rollen durchgeführt wird, haben diese keinen Zugriff auf Benutzerdaten. Die inhaltliche Kont­rolle der Benutzerdaten kann nur durch die Rolle <text:span text:style-name="Emphasis"><text:span text:style-name="Strong_20_Emphasis">revision</text:span></text:span> erfolgen.</text:p>
      <text:p text:style-name="Text_20_body">Gesetzliche Vorgaben, darunter insbesondere Datenschutzvorschriften, setzen enge Grenzen. Beson­ders der Revisor bzw. Datenschutzbeauftragte ist angehalten, verantwortungsvoll und unter Abwägung aller Umstände zu entscheiden, ob und wie eine Kontrolle der Benutzerdaten erforderlich ist. Die Rolle <text:span text:style-name="Emphasis"><text:span text:style-name="Strong_20_Emphasis">revision</text:span></text:span> ist auf die Bedürfnisse und Aufgabenstellungen der Datenschutzbeauftragten und Revisoren zugeschnitten.</text:p>
      <text:p text:style-name="Text_20_body"><text:span text:style-name="Emphasis"><text:span text:style-name="Strong_20_Emphasis">revision</text:span></text:span> ist ein Benutzer, d. h. der Zugang erfolgt nicht über die Konsole, sondern über den TightGate-Viewer. Der Revisionsaccount ist jedoch kein Benutzerkonto im herkömm­lichen Sinne, vielmehr dient die Verwendung dieses Accounts ausschließlich der Wahrnehmung von Kontrollrechten im Rahmen der Aufgaben eines Datenschutzbeauftragten bzw. Revisors. Dieser Zu­gang ersetzt nicht das normale Benutzerkonto für mit Datenschutz- bzw. Revisionsaufgaben betraute Mitarbeiter. Es besteht insbesondere keine Möglichkeit, E-Mail-, Internet- oder andere Netzwerk-Diens­te zu nutzen.</text:p>
      <text:p text:style-name="Text_20_body">Sofern Sie TightGate-Pro in einer Umgebung betreiben, bei der sich die Benutzer per Single-Sign-On-Anmeldung am TightGate-Pro anmelden, kann es notwendig sein, sich eine zusätzliche Desktop-Verknüpfung des TightGate-Viewers mit Passwort-Anmeldung anzulegen. Dies ist notwendig, da sich eine Anmeldung als Revisionsbenutzer nur mit Benutzername und Passwort durchführen lässt. Eine Anleitung zum Anlegen der Verknüpfung finden Sie in folgendem FAQ: <text:a xlink:type="simple" xlink:href="https://help.m-privacy.de/doku.php/faq:tightgate-viewer_revision" text:style-name="Internet_20_link" text:visited-style-name="Visited_20_Internet_20_Link">TightGate-Viewer: Wie erstelle ich eine Desktop-Verknüpfung eines TightGate-Viewers mit Passwort-Anmeldung?</text:a> </text:p>
      <text:h text:style-name="Heading_20_2" text:outline-level="2"><text:bookmark-start text:name="__RefHeading___kontrollmoeglichkeiten_und_grenzen_der_revisor-rolle_2"/><text:bookmark-start text:name="kontrollmoeglichkeiten_und_grenzen_der_revisor-rolle"/>Kontrollmöglichkeiten und Grenzen der Revisor-Rolle<text:bookmark-end text:name="__RefHeading___kontrollmoeglichkeiten_und_grenzen_der_revisor-rolle_2"/><text:bookmark-end text:name="kontrollmoeglichkeiten_und_grenzen_der_revisor-rolle"/></text:h>
      <text:p text:style-name="Text_20_body"><text:span text:style-name="underline">Kontrollmöglichkeiten</text:span></text:p>
      <text:list text:style-name="List_20_1" text:continue-numbering="false">
        <text:list-item>
          <text:p text:style-name="List_20_1_Content_First">Es besteht die Möglichkeit eine Kopie eines Benutzer­kontos in den Bereich des Revisions-Accounts zu kopieren und dort mit den Einstellungen des betreffenden Benutzers zu kontrollieren.</text:p>
        </text:list-item>
        <text:list-item>
          <text:p text:style-name="List_20_1_Content">Die kopierten Daten eines Benutzers werden nur 7 Tage vorgehalten und anschließend wieder gelöscht. Sollen die Daten länger als 7 Tage aufbewahrt werden, so müssen diese manuell an einen anderen Ort (z. B. das Transfer-Verzeichnis von <text:span text:style-name="Emphasis"><text:span text:style-name="Strong_20_Emphasis">revision</text:span></text:span>) kopiert werden.</text:p>
        </text:list-item>
        <text:list-item>
          <text:p text:style-name="List_20_1_Content_Last">Zur Kontrolle können die Programme mit den Einstellungen des Be­nutzers gestartet und angesehen werden.</text:p>
        </text:list-item>
      </text:list>
      <text:p text:style-name="Text_20_body"><text:span text:style-name="underline">Beschränkungen</text:span></text:p>
      <text:list text:style-name="List_20_1" text:continue-numbering="false">
        <text:list-item>
          <text:p text:style-name="List_20_1_Content_First">Der <text:span text:style-name="Emphasis"><text:span text:style-name="Strong_20_Emphasis">revision</text:span></text:span>-Zugang hat ein ausschließlich lesendes Zugriffsrecht auf die Benutzerdaten, um eine (Sicherungs-)Kopie zur Analyse zu erstellen. Somit können durch den Benutzer <text:span text:style-name="Emphasis"><text:span text:style-name="Strong_20_Emphasis">revision</text:span></text:span> keine veränderten Daten in Benutzerkonten zurückgeschrieben werden.</text:p>
        </text:list-item>
        <text:list-item>
          <text:p text:style-name="List_20_1_Content">Gleiches gilt für alle Einstellungen im Benutzeraccount. Eventuell durch den Administrator <text:span text:style-name="Emphasis"><text:span text:style-name="Strong_20_Emphasis">revision</text:span></text:span> veränderte Einstellungen können nicht auf den Benutzeraccount übertragen wer­den.</text:p>
        </text:list-item>
        <text:list-item>
          <text:p text:style-name="List_20_1_Content">Der Benutzer <text:span text:style-name="Emphasis"><text:span text:style-name="Strong_20_Emphasis">revision</text:span></text:span> kann, trotz Übernahme sämtlicher Benutzereinstellungen, keine E-Mails aus dem kopierten Benutzer-Account verschicken; weder im eigenen Namen, noch im Namen des Benutzers.</text:p>
        </text:list-item>
        <text:list-item>
          <text:p text:style-name="List_20_1_Content">IMAP-Mailkonten können auf TightGate-Pro nicht kontrolliert werden. Es handelt sich dabei um Postfächer auf einem entfernten Mailserver. Eine Kontrolle dieser Postfächer ist nur dort möglich.</text:p>
        </text:list-item>
        <text:list-item>
          <text:p text:style-name="List_20_1_Content_Last">Hat ein Benutzer ein Programm bisher nicht verwendet, liegt u. U. keine entsprechende Konfiguration vor und es werden möglicherweise Fehlermeldungen angezeigt.</text:p>
        </text:list-item>
      </text:list>
      <text:h text:style-name="Heading_20_2" text:outline-level="2"><text:bookmark-start text:name="__RefHeading___benutzerkontrolle_durch_den_revisor_3"/><text:bookmark-start text:name="benutzerkontrolle_durch_den_revisor"/>Benutzerkontrolle durch den Revisor<text:bookmark-end text:name="__RefHeading___benutzerkontrolle_durch_den_revisor_3"/><text:bookmark-end text:name="benutzerkontrolle_durch_den_revisor"/></text:h>
      <text:p text:style-name="Text_20_body">Der Benutzer <text:span text:style-name="Emphasis"><text:span text:style-name="Strong_20_Emphasis">revision</text:span></text:span> ist eine speziell für den Datenschutzbeauftragten geschaffene Rolle. Um den Status des Revisors zu erlangen, ist die Anmeldung mit dem Benutzernamen <text:span text:style-name="Emphasis"><text:span text:style-name="Strong_20_Emphasis">revision</text:span></text:span> und dem zuge­hörigen Passwort erforderlich. Das Passwort für den Benutzer <text:span text:style-name="Emphasis"><text:span text:style-name="Strong_20_Emphasis">revision</text:span></text:span> wird vom Administrator <text:span text:style-name="Emphasis"><text:span text:style-name="Strong_20_Emphasis">security</text:span></text:span> vergeben. Die Anmeldung erfolgt analog zur Anmeldung anderer Benutzer über den TightGate-Viewer.</text:p>
      <text:p text:style-name="Text_20_body">Beim Start wird automatisch das <text:span text:style-name="Strong_20_Emphasis">Revisionsmenü</text:span> gestartet. Es kann alternativ auch über die Menüleiste über das Symbol <draw:frame draw:style-name="media" draw:name="0" text:anchor-type="as-char" draw:z-index="0" svg:width="1.0583333333333cm" svg:height="1.0583333333333cm"><draw:image xlink:href="Pictures/a0469cda1f3cd2c9d241ecb57690279d.png" xlink:type="simple" xlink:show="embed" xlink:actuate="onLoad"/></draw:frame> gestartet werden. Zur Warnung, dass mit dem Revisions-Account gearbeitet wird, ist der Bildschirmhintergrund rot.</text:p>
      <text:p text:style-name="Text_20_body">Das Revisionsmenü hat Folgendes aussehen: <text:line-break/>
<draw:frame draw:style-name="media" draw:name="1" text:anchor-type="as-char" draw:z-index="1" svg:width="17.806458333333cm" style:rel-width="100%" svg:height="14.313958333333cm" style:rel-height="scale"><draw:image xlink:href="Pictures/83a173586449ddf5681fb74f983d03a3.png" xlink:type="simple" xlink:show="embed" xlink:actuate="onLoad"/></draw:frame></text:p>
      <text:p text:style-name="Text_20_body">Das Menü unterteilt sich in zwei Abschnitte, den Abschnitt <text:span text:style-name="Strong_20_Emphasis">Allgemein</text:span>, in dem Auswertungen erfolgen könne, die für das gesamte System gelten, sowie den Abschnitt <text:span text:style-name="Strong_20_Emphasis">Benutzerspezifisch</text:span>, der Kontrollmöglichkeiten für einzelne Benutzer erlaubt. Nachfolgend werden die Menüpunkte des Revisionsmenüs erläutert:</text:p>
      <text:p text:style-name="Text_20_body">__ Abschnitt Allgemein__ <text:line-break/></text:p>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cell">
            <text:p text:style-name="tablealignleft">Öffne System-Protokolle</text:p>
          </table:table-cell>
          <table:table-cell office:value-type="string" table:style-name="tablecell">
            <text:p text:style-name="tablealignleft">Öffnet ein Programm zur Darstellung der System-Protokolle.</text:p>
          </table:table-cell>
        </table:table-row>
        <table:table-row>
          <table:table-cell office:value-type="string" table:style-name="tablecell">
            <text:p text:style-name="tablealignleft">Generiere Proxy-Report</text:p>
          </table:table-cell>
          <table:table-cell office:value-type="string" table:style-name="tablecell">
            <text:p text:style-name="tablealignleft">Erstellt eine zusammenfassende Auswertung der gespeicherten Proxy-Protokolle, siehe dazu auch den Abschnitt <text:a xlink:type="simple" xlink:href="https://help.m-privacy.de/doku.php/tightgate-pro:konfiguration:proxy" text:style-name="Internet_20_link" text:visited-style-name="Visited_20_Internet_20_Link">Protokollierung des Webzugriffs</text:a> in den Konfigurationseinstellungen als Administrator <text:span text:style-name="Emphasis"><text:span text:style-name="Strong_20_Emphasis">config</text:span></text:span>. Jeder generierte Proxy-Report wird als Kopie im Transfer-Verzeichnis des Revisions-Benutzers abgelegt. Es stehen immer nur Protokoll-Daten bis zum Vortag bereit.</text:p>
          </table:table-cell>
        </table:table-row>
        <table:table-row>
          <table:table-cell office:value-type="string" table:style-name="tablecell">
            <text:p text:style-name="tablealignleft">Zeige Proxy-Report</text:p>
          </table:table-cell>
          <table:table-cell office:value-type="string" table:style-name="tablecell">
            <text:p text:style-name="tablealignleft">Zeigt die Auswertung der Proxy-Protokolle. Bevor ein Proxy-Report angezeigt werden kann ist dieser über den Menüpunkt <text:span text:style-name="Strong_20_Emphasis">Generiere Proxy-Report</text:span> zu erstellen.</text:p>
          </table:table-cell>
        </table:table-row>
        <table:table-row>
          <table:table-cell office:value-type="string" table:style-name="tablecell">
            <text:p text:style-name="tablealignleft">Erstelle Transfer-Liste</text:p>
          </table:table-cell>
          <table:table-cell office:value-type="string" table:style-name="tablecell">
            <text:p text:style-name="tablealignleft">Erstellt eine Liste aller Up- und Downloads von Dateien, die über die Dateischleuse mit dem internen Netzwerk ausgetauscht wurden. Die Liste wird als CSV-Datei mit Datum im Namen in den Transfer-Ordner kopiert. Die Trennung in der CSV-Datei erfolgt durch Semikolon.</text:p>
          </table:table-cell>
        </table:table-row>
        <table:table-row>
          <table:table-cell office:value-type="string" table:style-name="tablecell">
            <text:p text:style-name="tablealignleft">Erstelle Addon-Liste</text:p>
          </table:table-cell>
          <table:table-cell office:value-type="string" table:style-name="tablecell">
            <text:p text:style-name="tablealignleft">Erstellt eine Liste aller Installierten Add-ons je Benutzer. Die Liste wird als CSV-Datei mit Datum im Namen in den Transfer-Ordner kopiert. Siehe dazu den Abschnitt <text:a xlink:type="simple" xlink:href="#__RefHeading___uebersicht_installierten_browser_add-ons_6" text:style-name="Local_20_link" text:visited-style-name="Visited_20_Local_20_Link">Übersicht installierten Browser Add-ons</text:a> Die Trennung in der CSV-Datei erfolgt durch Semikolon.</text:p>
          </table:table-cell>
        </table:table-row>
        <table:table-row>
          <table:table-cell office:value-type="string" table:style-name="tablecell">
            <text:p text:style-name="tablealignleft">Pseudonym auflö­sen</text:p>
          </table:table-cell>
          <table:table-cell office:value-type="string" table:style-name="tablecell">
            <text:p text:style-name="tablealignleft">Nach Eingabe eines aufzulösenden Pseudonyms wird die jeweilige Benutzerkennung im Klartext angezeigt. Sie das den Abschnitt Pseudonyme in Log-Dateien auflösen.</text:p>
          </table:table-cell>
        </table:table-row>
        <table:table-row>
          <table:table-cell office:value-type="string" table:style-name="tablecell">
            <text:p text:style-name="tablealignleft">Exportiere Proxy-Filter</text:p>
          </table:table-cell>
          <table:table-cell office:value-type="string" table:style-name="tablecell">
            <text:p text:style-name="tablealignleft">Erstellt eine Liste aller Einträge im Proxy-Filter von TightGate-Pro. Die Liste wird als CSV-Datei mit Datum im Namen in den Transfer-Ordner kopiert. Die Trennung in der CSV-Datei erfolgt durch Semikolon.</text:p>
          </table:table-cell>
        </table:table-row>
      </table:table>
      <text:p text:style-name="Text_20_body"><text:span text:style-name="underline">Abschnitt Benutzerspezifisch</text:span> <text:line-break/></text:p>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cell">
            <text:p text:style-name="tablealignleft">Kopieren</text:p>
          </table:table-cell>
          <table:table-cell office:value-type="string" table:style-name="tablecell">
            <text:p text:style-name="tablealignleft">Es wird eine lokale Arbeitskopie der betreffenden Benutzerdaten angelegt, welche für 7 Tage vorgehalten wird. Die Kopie der Benutzerdaten kann auch verändert bzw. in veränderter Form gespeichert werden. Die originären Benutzer­daten werden dabei zu keinem Zeitpunkt angetastet.</text:p>
          </table:table-cell>
        </table:table-row>
        <table:table-row>
          <table:table-cell office:value-type="string" table:style-name="tablecell">
            <text:p text:style-name="tablealignleft">Löschen</text:p>
          </table:table-cell>
          <table:table-cell office:value-type="string" table:style-name="tablecell">
            <text:p text:style-name="tablealignleft">Löscht die Arbeitskopie eines Benutzerdatensatzes aus dem Arbeitsbereich des Benutzers <text:span text:style-name="Emphasis"><text:span text:style-name="Strong_20_Emphasis">revision</text:span></text:span>. Diese Funktion steht nur zur Verfügung, sofern zuvor Daten des Benutzers kopiert wurden.</text:p>
          </table:table-cell>
        </table:table-row>
        <table:table-row>
          <table:table-cell office:value-type="string" table:style-name="tablecell">
            <text:p text:style-name="tablealignleft">Dateien ansehen</text:p>
          </table:table-cell>
          <table:table-cell office:value-type="string" table:style-name="tablecell">
            <text:p text:style-name="tablealignleft">Öffnet einen Dateibrowser zur Sichtung der Dateien des ausge­wählten Benutzers. Diese Funktion steht nur zur Verfügung, sofern zuvor Daten des Benutzers kopiert wurden.</text:p>
          </table:table-cell>
        </table:table-row>
        <table:table-row>
          <table:table-cell office:value-type="string" table:style-name="tablecell">
            <text:p text:style-name="tablealignleft">Firefox</text:p>
          </table:table-cell>
          <table:table-cell office:value-type="string" table:style-name="tablecell">
            <text:p text:style-name="tablealignleft">Startet den Webbrowser aus der Arbeitskopie mit den Einstellungen des Benutzers. Diese Funktion steht nur zur Verfügung, sofern zuvor Daten des Benutzers kopiert wurden. Hat der ausgewählte Benutzer den Webbrowser noch nicht verwendet, werden möglicherweise Fehlermeldungen angezeigt.</text:p>
          </table:table-cell>
        </table:table-row>
        <table:table-row>
          <table:table-cell office:value-type="string" table:style-name="tablecell">
            <text:p text:style-name="tablealignleft">Thunderbird</text:p>
          </table:table-cell>
          <table:table-cell office:value-type="string" table:style-name="tablecell">
            <text:p text:style-name="tablealignleft">Startet das E-Mail-Programm aus der Arbeitskopie mit den Einstellungen des Benutzers. Diese Funktion steht nur zur Verfügung, sofern zuvor Daten des Benutzers kopiert wurden. Hat der ausge­wählte Benutzer das E-Mail-Programm noch nicht verwendet, werden möglicherweise Fehlermeldungen angezeigt.</text:p>
          </table:table-cell>
        </table:table-row>
        <table:table-row>
          <table:table-cell office:value-type="string" table:style-name="tablecell">
            <text:p text:style-name="tablealignleft">Benutzer-Proxy-Protokoll</text:p>
          </table:table-cell>
          <table:table-cell office:value-type="string" table:style-name="tablecell">
            <text:p text:style-name="tablealignleft">Zeigt alle Einträge aus allen verfügbaren Logdateien für den betreffenden Benutzer. Diese Funktion steht nur zur Verfügung, sofern zuvor Daten des Benutzers kopiert wurden.<text:line-break/><text:span text:style-name="Strong_20_Emphasis">Achtung:</text:span> Wird im System unter Pseudonym protokolliert, so ist die Anzeige des Benutzer-Proxy-Protokolls leer.</text:p>
          </table:table-cell>
        </table:table-row>
      </table:table>
      <text:p text:style-name="Text_20_body"><text:span text:style-name="underline">Proxy-Protokoll auswerten</text:span></text:p>
      <text:p text:style-name="Text_20_body">Der Benutzer <text:span text:style-name="Emphasis"><text:span text:style-name="Strong_20_Emphasis">revision</text:span></text:span> kann sich eine Auswertung des Webproxies ansehen. Sofern die <text:a xlink:type="simple" xlink:href="https://help.m-privacy.de/doku.php/tightgate-pro:konfiguration:proxy" text:style-name="Internet_20_link" text:visited-style-name="Visited_20_Internet_20_Link">Proxy-Protokollierung aktiviert ist</text:a>, kann über die Schaltfläche <text:span text:style-name="Strong_20_Emphasis">Generiere Proxy-Report</text:span> ein Report über alle verfügbaren Proxy-Protokolle eines TightGate-Pro Einzelsystems oder Clusters erstellt werden. Ist der Report generiert, kann er über die Schaltfläche <text:span text:style-name="Strong_20_Emphasis">Zeige Proxy-Report</text:span> geöffnet werden. Der Report wird im Webbrowser geöffnet und bietet verschiedene Übersichten an.</text:p>
      <text:p text:style-name="Text_20_body">__Benutzer Proxy-Protokoll __</text:p>
      <text:p text:style-name="Text_20_body">Zur Auswertung der Internetzugriffe einzelner Benutzer steht das <text:span text:style-name="Strong_20_Emphasis">Benutzer-Proxy-Protokoll</text:span> zur Verfügung. Die Datei über Benut­zeranmeldungen wird als Textdatei ausgegeben und hat folgenden beispielhaften Aufbau:</text:p>
      <table:table table:style-name="Table">
        <table:table-column/>
        <table:table-column/>
        <table:table-column/>
        <table:table-column/>
        <table:table-column/>
        <table:table-column/>
        <table:table-column/>
        <table:table-row>
          <table:table-cell office:value-type="string" table:style-name="tableheader">
            <text:p text:style-name="Table_20_Heading">Monat</text:p>
          </table:table-cell>
          <table:table-cell office:value-type="string" table:style-name="tableheader">
            <text:p text:style-name="Table_20_Heading">Tag</text:p>
          </table:table-cell>
          <table:table-cell office:value-type="string" table:style-name="tableheader">
            <text:p text:style-name="Table_20_Heading">Zeit</text:p>
          </table:table-cell>
          <table:table-cell office:value-type="string" table:style-name="tableheader">
            <text:p text:style-name="Table_20_Heading">Server-Name</text:p>
          </table:table-cell>
          <table:table-cell office:value-type="string" table:style-name="tableheader">
            <text:p text:style-name="Table_20_Heading">Protokoll</text:p>
          </table:table-cell>
          <table:table-cell office:value-type="string" table:style-name="tableheader">
            <text:p text:style-name="Table_20_Heading">Authentifikation</text:p>
          </table:table-cell>
          <table:table-cell office:value-type="string" table:style-name="tableheader">
            <text:p text:style-name="Table_20_Heading">Benutzer</text:p>
          </table:table-cell>
        </table:table-row>
        <table:table-row>
          <table:table-cell office:value-type="string" table:style-name="tablecell">
            <text:p text:style-name="tablealignleft">Jan</text:p>
          </table:table-cell>
          <table:table-cell office:value-type="string" table:style-name="tablecell">
            <text:p text:style-name="tablealignleft">31</text:p>
          </table:table-cell>
          <table:table-cell office:value-type="string" table:style-name="tablecell">
            <text:p text:style-name="tablealignleft">12:44:53</text:p>
          </table:table-cell>
          <table:table-cell office:value-type="string" table:style-name="tablecell">
            <text:p text:style-name="tablealignleft">tgpro-12</text:p>
          </table:table-cell>
          <table:table-cell office:value-type="string" table:style-name="tablecell">
            <text:p text:style-name="tablealignleft">riv:</text:p>
          </table:table-cell>
          <table:table-cell office:value-type="string" table:style-name="tablecell">
            <text:p text:style-name="tablealignleft">(pam_rsbac_de)</text:p>
          </table:table-cell>
          <table:table-cell office:value-type="string" table:style-name="tablecell">
            <text:p text:style-name="tablealignleft">session opened for user revision by *unknown*(uid=0)</text:p>
          </table:table-cell>
        </table:table-row>
        <table:table-row>
          <table:table-cell office:value-type="string" table:style-name="tablecell">
            <text:p text:style-name="tablealignleft">Januar</text:p>
          </table:table-cell>
          <table:table-cell office:value-type="string" table:style-name="tablecell">
            <text:p text:style-name="tablealignleft">31</text:p>
          </table:table-cell>
          <table:table-cell office:value-type="string" table:style-name="tablecell">
            <text:p text:style-name="tablealignleft">12:44:53</text:p>
          </table:table-cell>
          <table:table-cell office:value-type="string" table:style-name="tablecell">
            <text:p text:style-name="tablealignleft">tgpro-12</text:p>
          </table:table-cell>
          <table:table-cell office:value-type="string" table:style-name="tablecell">
            <text:p text:style-name="tablealignleft">riv (per VNC)</text:p>
          </table:table-cell>
          <table:table-cell office:value-type="string" table:style-name="tablecell">
            <text:p text:style-name="tablealignleft">pam</text:p>
          </table:table-cell>
          <table:table-cell office:value-type="string" table:style-name="tablecell">
            <text:p text:style-name="tablealignleft">revision</text:p>
          </table:table-cell>
        </table:table-row>
      </table:table>
      <text:p text:style-name="Text_20_body"><text:span text:style-name="underline">Weitere Protokolle</text:span></text:p>
      <text:p text:style-name="Text_20_body">Über die Schaltfläche <text:span text:style-name="Strong_20_Emphasis">Öffne System-Protokolle</text:span> können unterschiedliche Logdateien gesichtet werden. Nachfolgende Tabelle führt die Logdateien auf, die durch den Benutzer <text:span text:style-name="Emphasis"><text:span text:style-name="Strong_20_Emphasis">revision</text:span></text:span> eingesehen werden können. Unterstüt­zung im Zusammenhang mit den Funktionen der Systemprotokollierung leistet der technische Kun­dendienst der m-privacy GmbH.</text:p>
      <table:table table:style-name="Table">
        <table:table-column/>
        <table:table-column/>
        <table:table-row>
          <table:table-cell office:value-type="string" table:style-name="tableheader">
            <text:p text:style-name="Table_20_Heading">Protokoll</text:p>
          </table:table-cell>
          <table:table-cell office:value-type="string" table:style-name="tableheader">
            <text:p text:style-name="Table_20_Heading">Beschreibung</text:p>
          </table:table-cell>
        </table:table-row>
        <table:table-row>
          <table:table-cell office:value-type="string" table:style-name="tablecell">
            <text:p text:style-name="tablealignleft">auth.log</text:p>
          </table:table-cell>
          <table:table-cell office:value-type="string" table:style-name="tablecell">
            <text:p text:style-name="tablealignleft">Protokollierung der Authorisierungsvorgänge an TightGate-Pro.</text:p>
          </table:table-cell>
        </table:table-row>
        <table:table-row>
          <table:table-cell office:value-type="string" table:style-name="tablecell">
            <text:p text:style-name="tablealignleft">dpkg.log</text:p>
          </table:table-cell>
          <table:table-cell office:value-type="string" table:style-name="tablecell">
            <text:p text:style-name="tablealignleft">Protokollierung zu Vorgängen im Zusammenhang mit der Paketinstallation.</text:p>
          </table:table-cell>
        </table:table-row>
        <table:table-row>
          <table:table-cell office:value-type="string" table:style-name="tablecell">
            <text:p text:style-name="tablealignleft">mail.log</text:p>
          </table:table-cell>
          <table:table-cell office:value-type="string" table:style-name="tablecell">
            <text:p text:style-name="tablealignleft">Protokollierung im Zusammenhang mit dem Versand und Empfang von E-Mails.</text:p>
          </table:table-cell>
        </table:table-row>
        <table:table-row>
          <table:table-cell office:value-type="string" table:style-name="tablecell">
            <text:p text:style-name="tablealignleft">syslog</text:p>
          </table:table-cell>
          <table:table-cell office:value-type="string" table:style-name="tablecell">
            <text:p text:style-name="tablealignleft">Protokollierung der Meldungen von Systemdiensten.</text:p>
          </table:table-cell>
        </table:table-row>
      </table:table>
      <text:h text:style-name="Heading_20_2" text:outline-level="2"><text:bookmark-start text:name="__RefHeading___pseudonyme_aufloesen_4"/><text:bookmark-start text:name="pseudonyme_aufloesen"/>Pseudonyme auflösen<text:bookmark-end text:name="__RefHeading___pseudonyme_aufloesen_4"/><text:bookmark-end text:name="pseudonyme_aufloesen"/></text:h>
      <text:p text:style-name="Text_20_body">In den Logdateien können die Benutzernamen pseudonymisiert abgelegt werden. Auch die Anzeige der Logs erfolgt mit pseudonymisierten Benutzernamen, wenn dies eingestellt wurde. Die Auf­lösung der Pseudonyme ist nur manuell durch den Benutzer <text:span text:style-name="Emphasis"><text:span text:style-name="Strong_20_Emphasis">revision</text:span></text:span> möglich.</text:p>
      <text:p text:style-name="Text_20_body">Wurde ein Pseudonym aufgelöst und ist die Vergabe eines neuen Pseudonyms für einen Benutzer nö­tig, so kann der Benutzer <text:span text:style-name="Emphasis"><text:span text:style-name="Strong_20_Emphasis">security</text:span></text:span> einzelnen Benutzern neue Pseudonyme vergeben. Es empfiehlt sich in diesem Fall die Kontaktaufnahme zum technischen Kundendienst der m-privacy GmbH. Sollen für alle Benutzer neue Pseudonyme vergeben werden, so kann der Administrator <text:span text:style-name="Emphasis"><text:span text:style-name="Strong_20_Emphasis">config</text:span></text:span> dies durch ein­maliges Aus- und erneutes Einschalten der Pseudonymisierung bewerkstelligen. </text:p>
      <text:p text:style-name="Text_20_body">Wird ein Pseudonym geändert, so wird die Liste der alten Pseudonyme in das Verzeichnis <text:span text:style-name="Strong_20_Emphasis">/home/revi­sion/pseudos</text:span> gesichert und bleibt damit für die Auswertung älterer Logdateien verfügbar.</text:p>
      <text:h text:style-name="Heading_20_2" text:outline-level="2"><text:bookmark-start text:name="__RefHeading___speicherdauer_von_log-dateien_5"/><text:bookmark-start text:name="speicherdauer_von_log-dateien"/>Speicherdauer von Log-Dateien<text:bookmark-end text:name="__RefHeading___speicherdauer_von_log-dateien_5"/><text:bookmark-end text:name="speicherdauer_von_log-dateien"/></text:h>
      <text:p text:style-name="Text_20_body"><text:span text:style-name="Strong_20_Emphasis">Reguläre Log-Dateien:</text:span> Die Speicherdauer der Logdateien in TightGate-Pro ist begrenzt. TightGate-Pro verwendet standardmäßig einen Ringpuffer (Logrotate) für alle Logdateien. Dabei beträgt die Rotationsdauer eine Woche bei vier Zyklen. Logdateien werden also vier Wochen lang gespei­chert. Bei Erstellung der Dateien der fünften Woche werden die Daten der ersten Woche gelöscht.</text:p>
      <text:p text:style-name="Text_20_body"><text:span text:style-name="Strong_20_Emphasis">Sonderfall RSBAC-Log-Dateien:</text:span> Für RSBAC-Logdateien gilt ein kürzerer Zyklus. Logdateien werden sieben Tage rotierend gespeichert. Am 8. Tag wird die Logdatei des ersten Tages gelöscht. </text:p>
      <text:p text:style-name="Text_20_body">Übersicht der Logdateien, in denen RSBAC-Meldungen gespeichert sind:</text:p>
      <table:table table:style-name="Table">
        <table:table-column/>
        <table:table-column/>
        <table:table-column/>
        <table:table-row>
          <table:table-cell office:value-type="string" table:style-name="tableheader">
            <text:p text:style-name="Table_20_Heading">Logdatei</text:p>
          </table:table-cell>
          <table:table-cell office:value-type="string" table:style-name="tableheader">
            <text:p text:style-name="Table_20_Heading">Über Revisionsmenü erreichbar</text:p>
          </table:table-cell>
          <table:table-cell office:value-type="string" table:style-name="tableheader">
            <text:p text:style-name="Table_20_Heading">Aktiv (Im Normalbetrieb)</text:p>
          </table:table-cell>
        </table:table-row>
        <table:table-row>
          <table:table-cell office:value-type="string" table:style-name="tablecell">
            <text:p text:style-name="tablealignleft">kern.log</text:p>
          </table:table-cell>
          <table:table-cell office:value-type="string" table:style-name="tablecell">
            <text:p text:style-name="tablealignleft">Nein</text:p>
          </table:table-cell>
          <table:table-cell office:value-type="string" table:style-name="tablecell">
            <text:p text:style-name="tablealignleft">Ja</text:p>
          </table:table-cell>
        </table:table-row>
        <table:table-row>
          <table:table-cell office:value-type="string" table:style-name="tablecell">
            <text:p text:style-name="tablealignleft">messages</text:p>
          </table:table-cell>
          <table:table-cell office:value-type="string" table:style-name="tablecell">
            <text:p text:style-name="tablealignleft">Nein</text:p>
          </table:table-cell>
          <table:table-cell office:value-type="string" table:style-name="tablecell">
            <text:p text:style-name="tablealignleft">Ja</text:p>
          </table:table-cell>
        </table:table-row>
        <table:table-row>
          <table:table-cell office:value-type="string" table:style-name="tablecell">
            <text:p text:style-name="tablealignleft">syslog</text:p>
          </table:table-cell>
          <table:table-cell office:value-type="string" table:style-name="tablecell">
            <text:p text:style-name="tablealignleft">Ja</text:p>
          </table:table-cell>
          <table:table-cell office:value-type="string" table:style-name="tablecell">
            <text:p text:style-name="tablealignleft">Ja</text:p>
          </table:table-cell>
        </table:table-row>
        <table:table-row>
          <table:table-cell office:value-type="string" table:style-name="tablecell">
            <text:p text:style-name="tablealignleft">debug.log</text:p>
          </table:table-cell>
          <table:table-cell office:value-type="string" table:style-name="tablecell">
            <text:p text:style-name="tablealignleft">Nein</text:p>
          </table:table-cell>
          <table:table-cell office:value-type="string" table:style-name="tablecell">
            <text:p text:style-name="tablealignleft">Nein</text:p>
          </table:table-cell>
        </table:table-row>
      </table:table>
      <text:p text:style-name="Text_20_body">Die Datei "debug.log" kann auch ältere RSBAC-Meldungen enthalten, als gemäß der zyk­lischen Löschung zu erwarten wäre.</text:p>
      <text:h text:style-name="Heading_20_2" text:outline-level="2"><text:bookmark-start text:name="__RefHeading___uebersicht_installierten_browser_add-ons_6"/><text:bookmark-start text:name="uebersicht_installierten_browser_add-ons"/>Übersicht installierten Browser Add-ons<text:bookmark-end text:name="__RefHeading___uebersicht_installierten_browser_add-ons_6"/><text:bookmark-end text:name="uebersicht_installierten_browser_add-ons"/></text:h>
      <text:p text:style-name="Text_20_body">Mit der Funktion zur Erstellung einer Übersicht sämtlicher auf einem TightGate-Pro-Einzelsystem oder -Cluster installierten Add-ons der Benutzer bekommen Sie einen schnellen und umfassenden Überblick über Versionsstände und Aktivierungsstatus (aktiviert / deaktiviert).</text:p>
      <text:p text:style-name="Text_20_body">Die Liste gibt auch Auskunft darüber, bei welchen Benutzern die jeweiligen Add-ons installiert sind.</text:p>
      <text:p text:style-name="Text_20_body">Die Liste wird als standardkonforme CSV-Datei erzeugt, welche auf TightGate-Pro geöffnet und weiter verarbeitet werden kann oder auch über die Schleusenfunktionalität auf externe Systeme geschleust werden kann.</text:p>
      <text:h text:style-name="Heading_20_3" text:outline-level="3"><text:bookmark-start text:name="__RefHeading___so_funktioniert_s_7"/><text:bookmark-start text:name="so_funktioniert_s"/>So funktioniert‘s<text:bookmark-end text:name="__RefHeading___so_funktioniert_s_7"/><text:bookmark-end text:name="so_funktioniert_s"/></text:h>
      <text:list text:style-name="List_20_1" text:continue-numbering="false">
        <text:list-item>
          <text:p text:style-name="List_20_1_Content_First">Anmelden per TightGate-Viewer mit der Kennung <text:span text:style-name="Emphasis"><text:span text:style-name="Strong_20_Emphasis">revision</text:span></text:span></text:p>
        </text:list-item>
        <text:list-item>
          <text:p text:style-name="List_20_1_Content_Last">Doppelklick im Revisions-Menü auf den Menüpunkt <text:span text:style-name="Strong_20_Emphasis">Erstelle Addon-Liste</text:span></text:p>
        </text:list-item>
      </text:list>
      <text:p text:style-name="Text_20_body">Die erfolgreiche Erstellung der Liste wird durch ein Hinweisfenster signalisiert.</text:p>
      <text:list text:style-name="List_20_1" text:continue-numbering="false">
        <text:list-item>
          <text:p text:style-name="List_20_1_Content_First">Die erzeugte Datei befindet sich im Transfer-Verzeichnis des Benutzers <text:span text:style-name="Emphasis"><text:span text:style-name="Strong_20_Emphasis">revision</text:span></text:span> und kann dort durch einen Doppelklick geöffnet werden. Folgende Einstellungen zum Öffnen der erzeugten CSV-Datei mit der Textverarbeitung auf TightGate-Pro sind vorzunehmen:</text:p>
          <text:list text:style-name="List_20_1">
            <text:list-item>
              <text:p text:style-name="List_20_1_Content">Trennoption: <text:span text:style-name="Strong_20_Emphasis">Semikolon</text:span> </text:p>
            </text:list-item>
            <text:list-item>
              <text:p text:style-name="List_20_1_Content_Last">Spaltentyp: <text:span text:style-name="Strong_20_Emphasis">Text</text:span> </text:p>
            </text:list-item>
          </text:list>
        </text:list-item>
      </text:list>
      <text:p text:style-name="Text_20_body"><draw:frame draw:style-name="media" draw:name="2" text:anchor-type="as-char" draw:z-index="2" svg:width="13.229166666667cm" svg:height="13.917083333333cm"><draw:image xlink:href="Pictures/c7616398017bcf16d6de51f2f038472d.png" xlink:type="simple" xlink:show="embed" xlink:actuate="onLoad"/></draw:frame></text:p>
      <text:h text:style-name="Heading_20_3" text:outline-level="3"><text:bookmark-start text:name="__RefHeading___erlaeuterungen_zur_datenschutzkonformen_umsetzung_8"/><text:bookmark-start text:name="erlaeuterungen_zur_datenschutzkonformen_umsetzung"/>Erläuterungen zur datenschutzkonformen Umsetzung<text:bookmark-end text:name="__RefHeading___erlaeuterungen_zur_datenschutzkonformen_umsetzung_8"/><text:bookmark-end text:name="erlaeuterungen_zur_datenschutzkonformen_umsetzung"/></text:h>
      <text:p text:style-name="Text_20_body">Die Liste zur Übersicht installierter Add-ons enthält Daten, die ggf. das Recht auf informationelle Selbstbestimmung von Benutzern berühren. Um diesem Umstand Rechnung zu tragen und das datenschutzfreundliche Konzept von TightGate-Pro auch in dieser Funktion weiterzuführen, berücksichtigt die Add-on-Liste die in TightGate-Pro vorgegebene Protokollierungsart.</text:p>
      <text:p text:style-name="Text_20_body">Nachfolgende Tabelle gibt eine Übersicht über die angezeigten Werte (Benutzername + Klarname) in der erzeugten Add-on-Übersicht je nach eingestellter Protokollierungsart:</text:p>
      <table:table table:style-name="Table">
        <table:table-column/>
        <table:table-column/>
        <table:table-column/>
        <table:table-row>
          <table:table-cell office:value-type="string" table:style-name="tableheader">
            <text:p text:style-name="Table_20_Heading">  Protokollierungsart  </text:p>
          </table:table-cell>
          <table:table-cell office:value-type="string" table:style-name="tableheader">
            <text:p text:style-name="Table_20_Heading">  Add-on-Liste <text:line-break/>Spalte "Benutzer"  </text:p>
          </table:table-cell>
          <table:table-cell office:value-type="string" table:style-name="tableheader">
            <text:p text:style-name="Table_20_Heading">  Add-on-Liste <text:line-break/>Spalte "Voller Name"  </text:p>
          </table:table-cell>
        </table:table-row>
        <table:table-row>
          <table:table-cell office:value-type="string" table:style-name="tablecell">
            <text:p text:style-name="tablealigncenter">  Anonym  </text:p>
          </table:table-cell>
          <table:table-cell office:value-type="string" table:style-name="tablecell">
            <text:p text:style-name="tablealigncenter">  leer  </text:p>
          </table:table-cell>
          <table:table-cell office:value-type="string" table:style-name="tablecell">
            <text:p text:style-name="tablealigncenter">  leer  </text:p>
          </table:table-cell>
        </table:table-row>
        <table:table-row>
          <table:table-cell office:value-type="string" table:style-name="tablecell">
            <text:p text:style-name="tablealigncenter">  Pseudonym  </text:p>
          </table:table-cell>
          <table:table-cell office:value-type="string" table:style-name="tablecell">
            <text:p text:style-name="tablealigncenter">  Pseudonym  </text:p>
          </table:table-cell>
          <table:table-cell office:value-type="string" table:style-name="tablecell">
            <text:p text:style-name="tablealigncenter">  leer  </text:p>
          </table:table-cell>
        </table:table-row>
        <table:table-row>
          <table:table-cell office:value-type="string" table:style-name="tablecell">
            <text:p text:style-name="tablealigncenter">  Benutzer  </text:p>
          </table:table-cell>
          <table:table-cell office:value-type="string" table:style-name="tablecell">
            <text:p text:style-name="tablealigncenter">  Klarname  </text:p>
          </table:table-cell>
          <table:table-cell office:value-type="string" table:style-name="tablecell">
            <text:p text:style-name="tablealigncenter">  Klarname  </text:p>
          </table:table-cell>
        </table:table-row>
      </table:table>
      <text:h text:style-name="Heading_20_3" text:outline-level="3"><text:bookmark-start text:name="__RefHeading___add-on-liste_extern_verarbeiten_9"/><text:bookmark-start text:name="add-on-liste_extern_verarbeiten"/>‚Add-on-Liste‘ extern verarbeiten<text:bookmark-end text:name="__RefHeading___add-on-liste_extern_verarbeiten_9"/><text:bookmark-end text:name="add-on-liste_extern_verarbeiten"/></text:h>
      <text:p text:style-name="Text_20_body">Sofern eine externe Verarbeitung der <text:span text:style-name="Strong_20_Emphasis">Add-On Liste</text:span> gewünscht ist, so kann diese über die Dateischleuse des Benutzers <text:span text:style-name="Emphasis"><text:span text:style-name="Strong_20_Emphasis">revision</text:span></text:span> von TightGate-Pro ausgeschleust werden. Die standardkonforme CSV-Datei kann mit gängigen Tabellenkalkulationsprogrammen geöffnet und verarbeitet werd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8T09::45:07</meta:creation-date>
    <dc:creator>Generated</dc:creator>
    <dc:date>2026-08-28T09::45:07</dc:date>
    <dc:language>en-US</dc:language>
    <meta:editing-cycles>1</meta:editing-cycles>
    <meta:editing-duration>PT0S</meta:editing-duration>
    <dc:title>tightgate-pro:benutzerverwaltung:revision</dc:title>
  </office:meta>
</office:document-meta>
</file>