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webp" manifest:full-path="Pictures/72ef8215aca803589d5621a46b15ffa8.webp"/>
  <manifest:file-entry manifest:media-type="image/webp" manifest:full-path="Pictures/63eb7df13600fb948fab0421bab61072.webp"/>
  <manifest:file-entry manifest:media-type="image/webp" manifest:full-path="Pictures/abc29c12e6b3c2961bcddc0b0d6e198c.webp"/>
  <manifest:file-entry manifest:media-type="image/webp" manifest:full-path="Pictures/0bfcd16cee4fc5f21f8b420bce9b5359.webp"/>
  <manifest:file-entry manifest:media-type="image/webp" manifest:full-path="Pictures/ee2ea524e9a70d7dd255e68aa2b7015a.webp"/>
  <manifest:file-entry manifest:media-type="image/webp" manifest:full-path="Pictures/0183b1f8cbbb7a831d893ba30a9bc229.webp"/>
  <manifest:file-entry manifest:media-type="image/webp" manifest:full-path="Pictures/60688fff24dce4afb7f2f7c614159517.webp"/>
  <manifest:file-entry manifest:media-type="image/webp" manifest:full-path="Pictures/3b941857f70aaf16ab2b83a948b9969c.webp"/>
  <manifest:file-entry manifest:media-type="image/webp" manifest:full-path="Pictures/008eb21616217f862d13b05b3bf629a6.webp"/>
  <manifest:file-entry manifest:media-type="image/webp" manifest:full-path="Pictures/5df918d233d78a6d8fdfd78166118380.webp"/>
  <manifest:file-entry manifest:media-type="image/webp" manifest:full-path="Pictures/2636747cd5bbb669ffe7de82be48ca2f.webp"/>
  <manifest:file-entry manifest:media-type="image/webp" manifest:full-path="Pictures/ad6c32bb50155d1bc86a1033f55ca98d.webp"/>
  <manifest:file-entry manifest:media-type="image/webp" manifest:full-path="Pictures/fcc2bd1e9464c1f64a2ec5c533da702a.webp"/>
  <manifest:file-entry manifest:media-type="image/webp" manifest:full-path="Pictures/34d753f1a5bb3e23e38d56bc7b4ead4f.webp"/>
  <manifest:file-entry manifest:media-type="image/webp" manifest:full-path="Pictures/06b475ee6b3b77e2934bf0386256100d.webp"/>
  <manifest:file-entry manifest:media-type="image/webp" manifest:full-path="Pictures/742db5daa87628cbfd3b052bfca226e8.webp"/>
  <manifest:file-entry manifest:media-type="image/webp" manifest:full-path="Pictures/c093a17d731a1c8e2dba092e8e908073.webp"/>
  <manifest:file-entry manifest:media-type="image/webp" manifest:full-path="Pictures/26336f5ad75f68379c6841fc72a19638.webp"/>
  <manifest:file-entry manifest:media-type="image/webp" manifest:full-path="Pictures/c017cb4274bb633ef1f36cfb5522f998.webp"/>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pro:benutzerverwaltung:active_directory_user:vorbereitung_ad_server"/><text:bookmark-start text:name="__RefHeading___vorbereitung_des_active_directory_1"/><text:bookmark-start text:name="vorbereitung_des_active_directory"/>Vorbereitung des Active Directory<text:bookmark-end text:name="__RefHeading___vorbereitung_des_active_directory_1"/><text:bookmark-end text:name="vorbereitung_des_active_directory"/></text:h>
      <text:p text:style-name="Text_20_body">Am Active Directory (AD), welches zur Benutzerverwaltung des TightGate-Pro verwendet werden soll, sind für die Anbindung eines TightGate-Pro folgende Einstellungen vorzunehmen:</text:p>
      <text:list text:style-name="List_20_1" text:continue-numbering="false">
        <text:list-item>
          <text:p text:style-name="List_20_1_Content_First">Es ist ein Computer-Account für TightGate-Pro auf dem AD-Server anzulegen und zu konfigurieren.</text:p>
        </text:list-item>
        <text:list-item>
          <text:p text:style-name="List_20_1_Content">Danach ist die DNS-Einstellung vorzunehmen, damit TightGate-Pro im Netzwerk von den Klienten-PCs gefunden werden kann. </text:p>
        </text:list-item>
        <text:list-item>
          <text:p text:style-name="List_20_1_Content">Im nächsten Schritt ist eine Keytab-Datei für die Authentisierung des TightGate-Pro am AD-Server erzeugt.</text:p>
        </text:list-item>
        <text:list-item>
          <text:p text:style-name="List_20_1_Content_Last">Im letzten Schritt sind die für TightGate-Pro notwendigen Sicherheitsgruppen im AD anzulegen.</text:p>
        </text:list-item>
      </text:list>
      <text:h text:style-name="Heading_20_1" text:outline-level="1"><text:bookmark-start text:name="__RefHeading___anlegen_eines_computer-accounts_2"/><text:bookmark-start text:name="anlegen_eines_computer-accounts"/>Anlegen eines Computer-Accounts<text:bookmark-end text:name="__RefHeading___anlegen_eines_computer-accounts_2"/><text:bookmark-end text:name="anlegen_eines_computer-accounts"/></text:h>
      <text:p text:style-name="Text_20_body">Zuerst ist auf dem AD-Server ein Computer-Account in der richtigen Domäne anzulegen. Dies gilt für Einzelsysteme wie auch für Clustersysteme gleichermaßen. In unserem Beispiel heißt der Computer-Account <text:span text:style-name="Strong_20_Emphasis">tgpro</text:span>. </text:p>
      <text:p text:style-name="Text_20_body">Ein Computer-Account wird im Server-Manager über den Menüpunkt <text:span text:style-name="Strong_20_Emphasis">Tools &gt; Active Directory-Benutzer und -Computer</text:span> angelegt, wie nachfolgende Abbildung verdeutlicht:</text:p>
      <text:p text:style-name="Text_20_body"><draw:frame draw:style-name="media" draw:name="0" text:anchor-type="as-char" draw:z-index="0" svg:width="27.913541666667cm" style:rel-width="100%" svg:height="8.4666666666667cm" style:rel-height="scale"><draw:image xlink:href="Pictures/72ef8215aca803589d5621a46b15ffa8.webp" xlink:type="simple" xlink:show="embed" xlink:actuate="onLoad"/></draw:frame></text:p>
      <text:p text:style-name="Text_20_body">Dort ist (wie nachfolgende Abbildung zeigt) in der richtigen Domäne mit einem Rechtsklick auf <text:span text:style-name="Strong_20_Emphasis">Computer</text:span> und anschließend im Kontextmenü unter <text:span text:style-name="Strong_20_Emphasis">Neu &gt; Computer</text:span> ein Dialogfenster zur Anlage eines neuen Computer-Accounts zu öffnen.</text:p>
      <text:p text:style-name="Text_20_body"><draw:frame draw:style-name="media" draw:name="1" text:anchor-type="as-char" draw:z-index="1" svg:width="15.213541666667cm" svg:height="12.911666666667cm"><draw:image xlink:href="Pictures/63eb7df13600fb948fab0421bab61072.webp" xlink:type="simple" xlink:show="embed" xlink:actuate="onLoad"/></draw:frame></text:p>
      <text:p text:style-name="Text_20_body">Der Name des Computer-Accounts kann frei gewählt werden, in unserem Beispiel bekommt der Computer den Namen <text:span text:style-name="Strong_20_Emphasis">tgpro</text:span>. </text:p>
      <text:p text:style-name="Text_20_body"><draw:frame draw:style-name="media" draw:name="2" text:anchor-type="as-char" draw:z-index="2" svg:width="11.456458333333cm" svg:height="9.7895833333333cm"><draw:image xlink:href="Pictures/abc29c12e6b3c2961bcddc0b0d6e198c.webp" xlink:type="simple" xlink:show="embed" xlink:actuate="onLoad"/></draw:frame></text:p>
      <text:p text:style-name="Text_20_body">Nach der Anlage ist der Computer-Account weiter anzupassen und für die Kommunikation notwendige Attribute zu setzen. Damit dies möglich ist, muss im Fenster <text:span text:style-name="Strong_20_Emphasis">Active Directory-Benutzer und -Computer</text:span> unter <text:span text:style-name="Strong_20_Emphasis">Ansicht</text:span> die Option <text:span text:style-name="Strong_20_Emphasis">Erweiterte Features</text:span> ausgewählt werden.</text:p>
      <text:p text:style-name="Text_20_body"><draw:frame draw:style-name="media" draw:name="3" text:anchor-type="as-char" draw:z-index="3" svg:width="12.779375cm" svg:height="9.7895833333333cm"><draw:image xlink:href="Pictures/0bfcd16cee4fc5f21f8b420bce9b5359.webp" xlink:type="simple" xlink:show="embed" xlink:actuate="onLoad"/></draw:frame></text:p>
      <text:p text:style-name="Text_20_body">Nun ist aus der Liste der vorhandenen Computer (Computers) der neu angelegte Computer auszuwählen. Mit einem Kick der rechten Maustaste auf den Computer (in unserem Beispiel <text:span text:style-name="Strong_20_Emphasis">tgpro</text:span>), öffnet das Kontextmenü, aus dem der Menüpunkt <text:span text:style-name="Strong_20_Emphasis">Eigenschaften</text:span> aufzurufen ist.</text:p>
      <text:p text:style-name="Text_20_body"><draw:frame draw:style-name="media" draw:name="4" text:anchor-type="as-char" draw:z-index="4" svg:width="13.864166666667cm" svg:height="11.800416666667cm"><draw:image xlink:href="Pictures/ee2ea524e9a70d7dd255e68aa2b7015a.webp" xlink:type="simple" xlink:show="embed" xlink:actuate="onLoad"/></draw:frame></text:p>
      <text:p text:style-name="Text_20_body">Es öffnet sich das Eigenschaften-Menü für den Computer-Account, in dem der Reiter <text:span text:style-name="Strong_20_Emphasis">Attribut-Editor</text:span> auszuwählen ist. Damit alle Attribut-Werte richtig gesetzt werden können, ist die Filter-Schaltfläche anzuklicken und sicherzustellen, dass unter <text:span text:style-name="Strong_20_Emphasis">Attribute anzeigen &gt; Optional</text:span> das Häkchen gesetzt ist.</text:p>
      <text:p text:style-name="Text_20_body"><draw:frame draw:style-name="media" draw:name="5" text:anchor-type="as-char" draw:z-index="5" svg:width="15.08125cm" svg:height="14.472708333333cm"><draw:image xlink:href="Pictures/0183b1f8cbbb7a831d893ba30a9bc229.webp" xlink:type="simple" xlink:show="embed" xlink:actuate="onLoad"/></draw:frame></text:p>
      <text:p text:style-name="Text_20_body">In der Liste der Attribute ist nun das Attribut <text:span text:style-name="Strong_20_Emphasis">msDS-SupportedEncryption Types</text:span> der Dezimalwert <text:span text:style-name="Strong_20_Emphasis">24</text:span> (hexadezimal <text:span text:style-name="Strong_20_Emphasis">0x18</text:span>) zu setzen. Hierzu wird der betreffende Parameter in der Auswahlliste durch Klick mit der linken Maustaste selektiert (farbige Unterlegung sichtbar) und mittels Klick auf die Schaltfläche <text:span text:style-name="Strong_20_Emphasis">Bearbeiten</text:span> zur Änderung freigeschaltet. Ist der Wert gesetzt, so ist dieser über die Schaltfläche <text:span text:style-name="Strong_20_Emphasis">Übernehmen</text:span> anzuwenden.</text:p>
      <text:p text:style-name="Text_20_body"><draw:frame draw:style-name="media" draw:name="6" text:anchor-type="as-char" draw:z-index="6" svg:width="12.091458333333cm" svg:height="13.784791666667cm"><draw:image xlink:href="Pictures/60688fff24dce4afb7f2f7c614159517.webp" xlink:type="simple" xlink:show="embed" xlink:actuate="onLoad"/></draw:frame></text:p>
      <text:p text:style-name="Text_20_body">Im nächsten Schritt wird für das Attribut <text:span text:style-name="Strong_20_Emphasis">servicePrincipalName</text:span> ein Wert gesetzt. Der Wert folgt dem Schema <text:span text:style-name="Strong_20_Emphasis">host/[DNS-Name im Zertifikat]</text:span>. Der Eintrag lautet demzufolge für unser Beispiel: <text:span text:style-name="Strong_20_Emphasis">host/internet.intern.netz</text:span></text:p>
      <text:p text:style-name="Text_20_body">Der Wert ist im Feld <text:span text:style-name="Strong_20_Emphasis">Hinzuzufügender Wert</text:span> einzutragen und danach über die Schaltfläche <text:span text:style-name="Strong_20_Emphasis">Hinzufügen</text:span> dem System hinzuzufügen. Danach kann über die Schaltfläche <text:span text:style-name="Strong_20_Emphasis">OK</text:span> der Wert übernommen werden. Der <text:span text:style-name="Strong_20_Emphasis">Attribut-Editor</text:span> kann danach mit der Schaltfläche <text:span text:style-name="Strong_20_Emphasis">OK</text:span> ebenfalls beendet werden. </text:p>
      <text:p text:style-name="Text_20_body">Der <text:span text:style-name="Strong_20_Emphasis">DNS-Name im Zertifikat</text:span> ist der Wert, der im TightGate-Pro als Administrator <text:span text:style-name="Emphasis"><text:span text:style-name="Strong_20_Emphasis">config</text:span></text:span> unter <text:span text:style-name="Strong_20_Emphasis">Grundeinstellungen &gt; DNS-Name im Zertifikat</text:span> gesetzt ist.</text:p>
      <text:p text:style-name="Text_20_body"><draw:frame draw:style-name="media" draw:name="7" text:anchor-type="as-char" draw:z-index="7" svg:width="18.229791666667cm" style:rel-width="100%" svg:height="15.610416666667cm" style:rel-height="scale"><draw:image xlink:href="Pictures/3b941857f70aaf16ab2b83a948b9969c.webp" xlink:type="simple" xlink:show="embed" xlink:actuate="onLoad"/></draw:frame></text:p>
      <text:h text:style-name="Heading_20_1" text:outline-level="1"><text:bookmark-start text:name="__RefHeading___keytab-datei_erzeugen_3"/><text:bookmark-start text:name="keytab-datei_erzeugen"/>Keytab-Datei erzeugen<text:bookmark-end text:name="__RefHeading___keytab-datei_erzeugen_3"/><text:bookmark-end text:name="keytab-datei_erzeugen"/></text:h>
      <text:p text:style-name="Text_20_body">Damit sich TightGate-Pro am AD authentisieren kann, wird eine Keytab-Datei benötigt. Diese Keytab-Datei wird einmalig auf dem AD erzeugt und anschließend auf TightGate-Pro importiert.</text:p>
      <text:p text:style-name="Text_20_body">Bitte achten Sie darauf, dass Sie die <text:span text:style-name="Strong_20_Emphasis">Keytab-Datei</text:span> mit einer Benutzerkennung erzeugen, die in der Standard-Sicherheitsgruppe <text:span text:style-name="Strong_20_Emphasis">Administrator</text:span> des Active-Directory ist. Das Erzeugen einer Keytab aus einer anderen Sicherheitsgruppe heraus, wie z.B. Domänenadministratoren oder Enterprise Administratoren kann zwar durchgeführt werden, jedoch ist damit eine Authentifizierung von TightGate-Pro Anfragen am Active-Directory-Server nicht möglich. </text:p>
      <text:p text:style-name="Text_20_body">Zur Erzeugung einer Keytab-Datei benötigen Sie entweder eine PowerShell oder einen Eingabeaufforderung (CMD) <text:span text:style-name="underline">mit administrativen Rechten</text:span>. Der Befehl zur Erzeugung der Keytab-Datei auf dem AD-Server wird über die Windows Power Shell abgesetzt und hat folgendes Format:</text:p>
      <text:p text:style-name="Preformatted_20_Text">ktpass.exe /out [Dateiname] /mapuser [Computer-Name von TightGate-Pro]$@[ADS-REALM] /princ host/[DNS-Name im Zertifikat]@[ADS-REALM] /rndPass /crypto AES256-SHA1 /ptype KRB5_NT_SRV_HST</text:p>
      <text:p text:style-name="Text_20_body">Die Befehlszeile lautet entsprechend für unser Beispiel:</text:p>
      <text:p text:style-name="Preformatted_20_Text">ktpass.exe /out mp.keytab /mapuser tgpro$@AD.DOMAIN.LOCAL /princ host/internet.intern.netz@AD.DOMAIN.LOCAL /rndPass /crypto AES256-SHA1 /ptype KRB5_NT_SRV_HST</text:p>
      <text:p text:style-name="Text_20_body">Die Bestätigungsfrage ist mit <text:span text:style-name="Strong_20_Emphasis">y</text:span> (Ja) zu beantworten.</text:p>
      <text:p text:style-name="Text_20_body"><draw:frame draw:style-name="media" draw:name="8" text:anchor-type="as-char" draw:z-index="8" svg:width="22.674791666667cm" style:rel-width="100%" svg:height="7.2760416666667cm" style:rel-height="scale"><draw:image xlink:href="Pictures/008eb21616217f862d13b05b3bf629a6.webp" xlink:type="simple" xlink:show="embed" xlink:actuate="onLoad"/></draw:frame></text:p>
      <text:p text:style-name="Text_20_body">Der Befehl ist ohne Zeilenumbrüche und lediglich mit Leerzeichen zwischen Schlüsselworten und Parametern einzugeben. Die Groß-/Kleinschreibung ist unbedingt zu beachten.</text:p>
      <text:p text:style-name="Text_20_body">Die folgende Übersicht erläutert die Bedeutung der Parameter bei der Erzeugung der Keytab-Datei:</text:p>
      <table:table table:style-name="Table">
        <table:table-column/>
        <table:table-column/>
        <table:table-column/>
        <table:table-row>
          <table:table-cell office:value-type="string" table:style-name="tableheader">
            <text:p text:style-name="Table_20_Heading">Schlüsselwort</text:p>
          </table:table-cell>
          <table:table-cell office:value-type="string" table:style-name="tableheader">
            <text:p text:style-name="Table_20_Heading">Beschreibung</text:p>
          </table:table-cell>
          <table:table-cell office:value-type="string" table:style-name="tableheader">
            <text:p text:style-name="Table_20_Heading">Beispielwert</text:p>
          </table:table-cell>
        </table:table-row>
        <table:table-row>
          <table:table-cell office:value-type="string" table:style-name="tablecell">
            <text:p text:style-name="tablealignleft">/out</text:p>
          </table:table-cell>
          <table:table-cell office:value-type="string" table:style-name="tablecell">
            <text:p text:style-name="tablealignleft">Name der Ausgabedatei. <text:line-break/><text:span text:style-name="Strong_20_Emphasis">Achtung:</text:span> Dieser Dateiname muss immer mit .keytab enden.</text:p>
          </table:table-cell>
          <table:table-cell office:value-type="string" table:style-name="tablecell">
            <text:p text:style-name="tablealignleft">mp.keytab</text:p>
          </table:table-cell>
        </table:table-row>
        <table:table-row>
          <table:table-cell office:value-type="string" table:style-name="tablecell">
            <text:p text:style-name="tablealignleft">/mapuser</text:p>
          </table:table-cell>
          <table:table-cell office:value-type="string" table:style-name="tablecell">
            <text:p text:style-name="tablealignleft">Spezifiziert das Zielsystem, für das die erzeugte Keytab-Datei gelten soll, in diesem Fall der TightGate-Pro.</text:p>
          </table:table-cell>
          <table:table-cell office:value-type="string" table:style-name="tablecell">
            <text:p text:style-name="tablealignleft">tgpro@AD.DOMAIN.LOCAL</text:p>
          </table:table-cell>
        </table:table-row>
        <table:table-row>
          <table:table-cell office:value-type="string" table:style-name="tablecell">
            <text:p text:style-name="tablealignleft">/princ</text:p>
          </table:table-cell>
          <table:table-cell office:value-type="string" table:style-name="tablecell">
            <text:p text:style-name="tablealignleft">Spezifiziert den Principal-Namen</text:p>
          </table:table-cell>
          <table:table-cell office:value-type="string" table:style-name="tablecell">
            <text:p text:style-name="tablealignleft">host/internet.intern.netz@AD.DOMAIN.LOCAL</text:p>
          </table:table-cell>
        </table:table-row>
        <table:table-row>
          <table:table-cell office:value-type="string" table:style-name="tablecell">
            <text:p text:style-name="tablealignleft">/rndPass</text:p>
          </table:table-cell>
          <table:table-cell office:value-type="string" table:style-name="tablecell">
            <text:p text:style-name="tablealignleft">Zufällig vom System erzeugtes Passwort.</text:p>
          </table:table-cell>
          <table:table-cell office:value-type="string" table:style-name="tablecell">
            <text:p text:style-name="tablealignleft">Es muss kein Wert gesetzt werden.</text:p>
          </table:table-cell>
        </table:table-row>
        <table:table-row>
          <table:table-cell office:value-type="string" table:style-name="tablecell">
            <text:p text:style-name="tablealignleft">/crypto</text:p>
          </table:table-cell>
          <table:table-cell office:value-type="string" table:style-name="tablecell">
            <text:p text:style-name="tablealignleft">Spezifiziert die Verschlüsselung. <text:line-break/><text:span text:style-name="Strong_20_Emphasis">Achtung:</text:span> Nur der Wert AES256-SHA1 kann verwendet werden.</text:p>
          </table:table-cell>
          <table:table-cell office:value-type="string" table:style-name="tablecell">
            <text:p text:style-name="tablealignleft">AES256-SHA1</text:p>
          </table:table-cell>
        </table:table-row>
        <table:table-row>
          <table:table-cell office:value-type="string" table:style-name="tablecell">
            <text:p text:style-name="tablealignleft">/ptype</text:p>
          </table:table-cell>
          <table:table-cell office:value-type="string" table:style-name="tablecell">
            <text:p text:style-name="tablealignleft">Spezifiziert den Prinzipal-Typ. <text:line-break/><text:span text:style-name="Strong_20_Emphasis">Achtung:</text:span> Nur der Wert KRB5_NT_SRV_HST  kann verwendet werden.</text:p>
          </table:table-cell>
          <table:table-cell office:value-type="string" table:style-name="tablecell">
            <text:p text:style-name="tablealignleft">KRB5_NT_SRV_HST</text:p>
          </table:table-cell>
        </table:table-row>
      </table:table>
      <text:h text:style-name="Heading_20_2" text:outline-level="2"><text:bookmark-start text:name="__RefHeading___keytab-datei_zu_tightgate-pro_uebertragen_4"/><text:bookmark-start text:name="keytab-datei_zu_tightgate-pro_uebertragen"/>Keytab-Datei zu TightGate-Pro übertragen<text:bookmark-end text:name="__RefHeading___keytab-datei_zu_tightgate-pro_uebertragen_4"/><text:bookmark-end text:name="keytab-datei_zu_tightgate-pro_uebertragen"/></text:h>
      <text:p text:style-name="Text_20_body">Nachdem die Keytab-Datei erzeugt wurde, ist diese zu TightGate-Pro zu übertragen. Die Übertragung erfolgt über das SFTP-Protokoll, am besten eignet sich dafür das Programm WinSCP.
Öffnen Sie das WinSCP und erstellen Sie eine Verbindung zu einem TightGate-Pro. Als Benutzer verwenden Sie die Kennung <text:span text:style-name="Emphasis"><text:span text:style-name="Strong_20_Emphasis">config</text:span></text:span> mit dem zugehörigen Passwort von Ihrer Passwortliste.
Haben Sie die Verbindung erstellt, kopieren Sie die erzeugte Keytab-Datei direkt in das Transfer-Verzeichnis (/home/user/.transfer/config) von <text:span text:style-name="Emphasis"><text:span text:style-name="Strong_20_Emphasis">config</text:span></text:span> und schließen Sie danach das WinSCP.
Die Übernahme im TightGate-Pro, sowie das Testen der Einstellungen erfolgt wie nachfolgend beschrieben.  </text:p>
      <text:p text:style-name="Text_20_body">Legen Sie bitte nun wie nachfolgend beschrieben die AD-Sicherheitsgruppen an, danach kann TightGate-Pro wie <text:a xlink:type="simple" xlink:href="https://help.m-privacy.de/doku.php/tightgate-pro:benutzerverwaltung:active_directory_user:einrichtung_tightgate-pro" text:style-name="Internet_20_link" text:visited-style-name="Visited_20_Internet_20_Link">hier beschrieben</text:a> konfiguriert werden.</text:p>
      <text:h text:style-name="Heading_20_1" text:outline-level="1"><text:bookmark-start text:name="__RefHeading___dns-eintraege_erstellen_5"/><text:bookmark-start text:name="dns-eintraege_erstellen"/>DNS-Einträge erstellen<text:bookmark-end text:name="__RefHeading___dns-eintraege_erstellen_5"/><text:bookmark-end text:name="dns-eintraege_erstellen"/></text:h>
      <text:p text:style-name="Text_20_body">Die Art des DNS-Eintrags für TightGate-Pro unterscheidet sich je nachdem, ob TightGate-Pro als Einzelsystem oder als Clustersystem betrieben wird. Während für Einzelsysteme ein einfacher Host-Eintrag genügt, so ist für Cluster-Systeme ein DNS Zonen-Forwarding einzurichten, damit die Lastverteilung der Benutzer auf die einzelnen Knoten von TightGate-Pro richtig funktioniert. </text:p>
      <text:h text:style-name="Heading_20_2" text:outline-level="2"><text:bookmark-start text:name="__RefHeading___dns-eintrag_fuer_tightgate-pro_einzelsysteme_6"/><text:bookmark-start text:name="dns-eintrag_fuer_tightgate-pro_einzelsysteme"/>DNS-Eintrag für TightGate-Pro Einzelsysteme<text:bookmark-end text:name="__RefHeading___dns-eintrag_fuer_tightgate-pro_einzelsysteme_6"/><text:bookmark-end text:name="dns-eintrag_fuer_tightgate-pro_einzelsysteme"/></text:h>
      <text:p text:style-name="Text_20_body">Klicken Sie im Server-Manager auf <text:span text:style-name="Strong_20_Emphasis">Tools &gt; DNS</text:span>.</text:p>
      <text:p text:style-name="Text_20_body"><draw:frame draw:style-name="media" draw:name="9" text:anchor-type="as-char" draw:z-index="9" svg:width="24.526875cm" style:rel-width="100%" svg:height="11.482916666667cm" style:rel-height="scale"><draw:image xlink:href="Pictures/5df918d233d78a6d8fdfd78166118380.webp" xlink:type="simple" xlink:show="embed" xlink:actuate="onLoad"/></draw:frame></text:p>
      <text:p text:style-name="Text_20_body">Der Menübaum unter <text:span text:style-name="Strong_20_Emphasis">DNS-Server</text:span> ist so weit auszuklappen, bis die verfügbaren <text:span text:style-name="Emphasis">Forward-Lookupzonen</text:span> sichtbar sind. Nach Klick mit der rechten Maustaste auf der entsprechenden Domäne des AD (ADS-REALM), in diesem Beispiel AD.DOMAIN.LOCAL, kann über <text:span text:style-name="Strong_20_Emphasis">Neuer Host (A oder AAAA) …</text:span> ein Dialog aufgerufen werden, über den TightGate-Pro zugewiesen werden kann.</text:p>
      <text:p text:style-name="Text_20_body"><draw:frame draw:style-name="media" draw:name="10" text:anchor-type="as-char" draw:z-index="10" svg:width="8.4666666666667cm" style:rel-width="100%" svg:height="6.5352083333333cm" style:rel-height="scale"><draw:image xlink:href="Pictures/2636747cd5bbb669ffe7de82be48ca2f.webp" xlink:type="simple" xlink:show="embed" xlink:actuate="onLoad"/></draw:frame></text:p>
      <text:p text:style-name="Text_20_body">Als Name ist der auflösbare Name von TightGate-Pro anzugeben, ebenso wie die IPv4-Adresse des Servers. Das Kontrollkästchen <text:span text:style-name="Strong_20_Emphasis">Verknüpften PTR-Eintrag erstellen</text:span> ist zu aktivieren, damit der Hostname automatisch auch in der Reverse-Lookup-Zone eingetragen wird. Das Dialogfeld ist über die Schaltfläche <text:span text:style-name="Strong_20_Emphasis">Host hinzufügen</text:span> zu verlassen. Es empfiehlt sich eine Überprüfung, ob der Name von TightGate-Pro vorwärts und rückwärts korrekt aufgelöst werden kann.</text:p>
      <text:p text:style-name="Text_20_body"><draw:frame draw:style-name="media" draw:name="11" text:anchor-type="as-char" draw:z-index="11" svg:width="8.89cm" style:rel-width="100%" svg:height="7.5141666666667cm" style:rel-height="scale"><draw:image xlink:href="Pictures/ad6c32bb50155d1bc86a1033f55ca98d.webp" xlink:type="simple" xlink:show="embed" xlink:actuate="onLoad"/></draw:frame></text:p>
      <text:h text:style-name="Heading_20_2" text:outline-level="2"><text:bookmark-start text:name="__RefHeading___dns-einrichtung_fuer_tightgate-pro_cluster_7"/><text:bookmark-start text:name="dns-einrichtung_fuer_tightgate-pro_cluster"/>DNS-Einrichtung für TightGate-Pro Cluster<text:bookmark-end text:name="__RefHeading___dns-einrichtung_fuer_tightgate-pro_cluster_7"/><text:bookmark-end text:name="dns-einrichtung_fuer_tightgate-pro_cluster"/></text:h>
      <text:p text:style-name="Text_20_body">Damit die Lastverteilung in TightGate-Pro Clustern einwandfrei arbeitet, dürfen die einzelnen Rechner im Verbund seitens der Klientenrechner nicht dediziert über deren IPv4-Adresse oder deren Host-Namen angesprochen werden. Stattdessen muss der gesamte Cluster von TightGate-Pro im internen Netzwerk als Einheit erscheinen. Es müssen alle Verbindungsanfragen zu TightGate-Pro an spezielle Nodes übergeben werden, welche die Aufgabe der Lastverteilung wahrnehmen.</text:p>
      <text:p text:style-name="Text_20_body">Dies wird erreicht, indem die Verbindungsanfragen an einen zentralen Rechnernamen (eigene DNS-Zone) gestellt werden, der den Rechnerverbund repräsentiert. </text:p>
      <text:p text:style-name="Text_20_body">Die nachfolgende Anleitung beschreibt die Einrichtung einer DNS-Zonenweiterleitung (DNS Zone Forwarding).</text:p>
      <text:p text:style-name="Text_20_body">Unter diesem <text:a xlink:type="simple" xlink:href="https://help.m-privacy.de/doku.php/faq:tightgate_pro_dns" text:style-name="Internet_20_link" text:visited-style-name="Visited_20_Internet_20_Link">Link</text:a> finden Sie eine Erklärung und schematische Darstellung der Verbindungswege für die Nutzung des "DNS Zone Forwarding". Dort ist auch beschrieben was zu konfigurieren ist, wenn es zwischen internem Netzwerk und TightGate-Pro eine NAT-Umsetzung gibt. </text:p>
      <text:h text:style-name="Heading_20_3" text:outline-level="3"><text:bookmark-start text:name="__RefHeading___bedingte_weiterleitung_einrichten_8"/><text:bookmark-start text:name="bedingte_weiterleitung_einrichten"/>Bedingte Weiterleitung einrichten<text:bookmark-end text:name="__RefHeading___bedingte_weiterleitung_einrichten_8"/><text:bookmark-end text:name="bedingte_weiterleitung_einrichten"/></text:h>
      <text:p text:style-name="Text_20_body">Eine neue bedingte Weiterleitung wird über den DNS-Manager in der betreffenden Domäne erzeugt über den Menüpunkt <text:span text:style-name="Strong_20_Emphasis">Bedingte Weiterleitungen &gt; Neue bedingte Weiterleitung…</text:span> </text:p>
      <text:p text:style-name="Text_20_body"><draw:frame draw:style-name="media" draw:name="12" text:anchor-type="as-char" draw:z-index="12" svg:width="8.255cm" style:rel-width="100%" svg:height="6.5352083333333cm" style:rel-height="scale"><draw:image xlink:href="Pictures/fcc2bd1e9464c1f64a2ec5c533da702a.webp" xlink:type="simple" xlink:show="embed" xlink:actuate="onLoad"/></draw:frame></text:p>
      <text:p text:style-name="Text_20_body">In dem sich öffnenden Dialogfenster ist unter <text:span text:style-name="Strong_20_Emphasis">DNS-Domäne</text:span> der Domänenname des TightGate-Pro Clusters (im Beispiel: internet.intern.netz) einzutragen. Zusätzlich sind die IPv4-Adressen der definierten Load Balancer des TightGate-Pro Clusters als <text:span text:style-name="Strong_20_Emphasis">IP-Adressen der Masterserver</text:span> hinzuzufügen.
Im Beispiel werden die IPv4-Adressen der LAN-Interfaces der ersten beiden TightGate-Pro hinzugefügt, da diese im Beispiel als Load Balancer fungieren. </text:p>
      <text:p text:style-name="Text_20_body"><draw:frame draw:style-name="media" draw:name="13" text:anchor-type="as-char" draw:z-index="13" svg:width="13.49375cm" svg:height="12.832291666667cm"><draw:image xlink:href="Pictures/34d753f1a5bb3e23e38d56bc7b4ead4f.webp" xlink:type="simple" xlink:show="embed" xlink:actuate="onLoad"/></draw:frame></text:p>
      <text:p text:style-name="Text_20_body">Als Nächstes ist in den Kasten neben den <text:span text:style-name="Strong_20_Emphasis">Sek. bis zur Zeitüberschreitung der Weiterleitungsabfragen</text:span> eine <text:span text:style-name="Strong_20_Emphasis">5</text:span> zu setzen. Abschließend sind die Einstellungen mit <text:span text:style-name="Strong_20_Emphasis">OK</text:span> anzuwenden und das Dialogfenster zu verlassen.</text:p>
      <text:h text:style-name="Heading_20_3" text:outline-level="3"><text:bookmark-start text:name="__RefHeading___zugehoerige_rueckwaertsaufloesung_einrichten_reverse_lookupzone_9"/><text:bookmark-start text:name="zugehoerige_rueckwaertsaufloesung_einrichten_reverse_lookupzone"/>Zugehörige Rückwärtsauflösung einrichten (Reverse Lookupzone)<text:bookmark-end text:name="__RefHeading___zugehoerige_rueckwaertsaufloesung_einrichten_reverse_lookupzone_9"/><text:bookmark-end text:name="zugehoerige_rueckwaertsaufloesung_einrichten_reverse_lookupzone"/></text:h>
      <text:p text:style-name="Text_20_body">Eine zugehörige Rückwärtsauflösung wird über den DNS-Manager in der betreffenden Domäne erzeugt über den Menüpunkt <text:span text:style-name="Strong_20_Emphasis">Reverse Lookupzonen &gt; Neue Zone…</text:span></text:p>
      <text:p text:style-name="Text_20_body"><draw:frame draw:style-name="media" draw:name="14" text:anchor-type="as-char" draw:z-index="14" svg:width="5.4239583333333cm" style:rel-width="100%" svg:height="5.476875cm" style:rel-height="scale"><draw:image xlink:href="Pictures/06b475ee6b3b77e2934bf0386256100d.webp" xlink:type="simple" xlink:show="embed" xlink:actuate="onLoad"/></draw:frame></text:p>
      <text:p text:style-name="Text_20_body">Dem Assistenten zur Erstellung einer Reverse Lookupzone für die Domäne des Clusters von TightGate-Pro (im Beispiel internet.intern.netz) ist zu folgen.</text:p>
      <text:p text:style-name="Text_20_body"><draw:frame draw:style-name="media" draw:name="15" text:anchor-type="as-char" draw:z-index="15" svg:width="12.964583333333cm" svg:height="10.080625cm"><draw:image xlink:href="Pictures/742db5daa87628cbfd3b052bfca226e8.webp" xlink:type="simple" xlink:show="embed" xlink:actuate="onLoad"/></draw:frame></text:p>
      <text:p text:style-name="Text_20_body"><draw:frame draw:style-name="media" draw:name="16" text:anchor-type="as-char" draw:z-index="16" svg:width="12.991041666667cm" svg:height="10.212916666667cm"><draw:image xlink:href="Pictures/c093a17d731a1c8e2dba092e8e908073.webp" xlink:type="simple" xlink:show="embed" xlink:actuate="onLoad"/></draw:frame></text:p>
      <text:p text:style-name="Text_20_body"><draw:frame draw:style-name="media" draw:name="17" text:anchor-type="as-char" draw:z-index="17" svg:width="13.123333333333cm" svg:height="10.212916666667cm"><draw:image xlink:href="Pictures/26336f5ad75f68379c6841fc72a19638.webp" xlink:type="simple" xlink:show="embed" xlink:actuate="onLoad"/></draw:frame></text:p>
      <text:p text:style-name="Text_20_body"><draw:frame draw:style-name="media" draw:name="18" text:anchor-type="as-char" draw:z-index="18" svg:width="13.0175cm" svg:height="10.107083333333cm"><draw:image xlink:href="Pictures/c017cb4274bb633ef1f36cfb5522f998.webp" xlink:type="simple" xlink:show="embed" xlink:actuate="onLoad"/></draw:frame></text:p>
      <text:h text:style-name="Heading_20_1" text:outline-level="1"><text:bookmark-start text:name="__RefHeading___ad-sicherheitsgruppen_anlegen_10"/><text:bookmark-start text:name="ad-sicherheitsgruppen_anlegen"/>AD-Sicherheitsgruppen anlegen<text:bookmark-end text:name="__RefHeading___ad-sicherheitsgruppen_anlegen_10"/><text:bookmark-end text:name="ad-sicherheitsgruppen_anlegen"/></text:h>
      <text:p text:style-name="Text_20_body">Damit die Gruppenverwaltung von TightGate-Pro korrekt auf das Active Directory übertragen wird, müssen die entsprechenden Sicherheitsgruppen auf dem Active Directory angelegt sein. Das Anlegen bzw. Ändern eines Benutzers (oder Gruppe von Benutzern) erfolgt durch das Hinzufügen oder Entfernen zu den definierten Sicherheitsgruppen im AD. Ist ein Benutzer z. B. Mitglied der Sicherheitsgruppe <text:span text:style-name="Strong_20_Emphasis">TGProUser</text:span>, so kann er sich anmelden. Die weiteren Optionen für den Benutzer werden durch die Mitgliedschaft in entsprechenden Sicherheitsgruppen definiert.</text:p>
      <text:p text:style-name="Text_20_body">Die Namen (Gruppennamen) der Sicherheitsgruppen von TightGate-Pro im Active Directory müssen den Gruppennamen enthalten. Davor und danach können Zeichen hinzugefügt werden. Ist der Gruppenname nicht im Namen der Sicherheitsgruppe enthalten, schlägt die Anmeldung des TightGate-Viewers am TightGate-Pro fehl. </text:p>
      <text:p text:style-name="Text_20_body"><text:span text:style-name="underline">So geht's</text:span></text:p>
      <text:p text:style-name="Text_20_body">Zur Änderung der für einen Benutzer oder eine Benutzergruppe gewünschten Attribute müssen die Mitgliedschaften der betreffenden Benutzer oder Benutzergruppen aus den Sicherheitsgruppen hinzugefügt bzw. entfernt werden. Bei der nächsten Anmeldung des Benutzers mit dem TightGate-Viewer werden die Attribute wirksam. Eine Übersicht über alle für TightGate-Pro verfügbaren Sicherheitsgruppen gibt nachfolgende Tabelle mit Beschreibung und Empfehlung:</text:p>
      <table:table table:style-name="Table">
        <table:table-column/>
        <table:table-column/>
        <table:table-column/>
        <table:table-row>
          <table:table-cell office:value-type="string" table:style-name="tableheader">
            <text:p text:style-name="Table_20_Heading">Gruppenname</text:p>
          </table:table-cell>
          <table:table-cell office:value-type="string" table:style-name="tableheader">
            <text:p text:style-name="Table_20_Heading">Berechtigung auf TightGate-Pro</text:p>
          </table:table-cell>
          <table:table-cell office:value-type="string" table:style-name="tableheader">
            <text:p text:style-name="Table_20_Heading">  Empfehlung für normale Nutzer  </text:p>
          </table:table-cell>
        </table:table-row>
        <table:table-row>
          <table:table-cell office:value-type="string" table:style-name="tablecell">
            <text:p text:style-name="tablealignleft">TGProUser</text:p>
          </table:table-cell>
          <table:table-cell office:value-type="string" table:style-name="tablecell">
            <text:p text:style-name="tablealignleft">Benutzungsberechtigung von TightGate-Pro</text:p>
          </table:table-cell>
          <table:table-cell office:value-type="string" table:style-name="tablecell">
            <text:p text:style-name="tablealigncenter">  Ja  </text:p>
          </table:table-cell>
        </table:table-row>
        <table:table-row>
          <table:table-cell office:value-type="string" table:style-name="tablecell">
            <text:p text:style-name="tablealignleft">TGtransfer</text:p>
          </table:table-cell>
          <table:table-cell office:value-type="string" table:style-name="tablecell">
            <text:p text:style-name="tablealignleft">Benutzungsberechtigung für die Dateischleuse. Die Berechtigung kann über diese Gruppe nur erteilt oder entzogen werden. Eine weitergehende Konfiguration hinsichtlich Übertragungsrichtungen und erlaubter Dateitypen ist nur über die Mitgliedschaft in der/den Gruppen <text:span text:style-name="Strong_20_Emphasis">TGtransferN</text:span> möglich.</text:p>
          </table:table-cell>
          <table:table-cell office:value-type="string" table:style-name="tablecell">
            <text:p text:style-name="tablealigncenter">  Ja  </text:p>
          </table:table-cell>
        </table:table-row>
        <table:table-row>
          <table:table-cell office:value-type="string" table:style-name="tablecell">
            <text:p text:style-name="tablealignleft">TGtransferN</text:p>
          </table:table-cell>
          <table:table-cell office:value-type="string" table:style-name="tablecell">
            <text:p text:style-name="tablealignleft">Transfergruppe N, zur Definition erlaubter MIME-TYPEN für den Dateitransfer. Beispiel: tgtransfer1, Groß- und Kleinschreibung ist dabei egal, tgtransfer01 mit führender 0 funktioniert nicht. Ist ein Benutzer in mehreren Transfergruppen, so werden die Rechte der einzelnen Gruppen kumuliert. Die Mitgliedschaft in der Gruppe <text:span text:style-name="Strong_20_Emphasis">TGtransfer</text:span> ist zu Nutzung obligatorisch. Es können bis zu <text:a xlink:type="simple" xlink:href="https://help.m-privacy.de/doku.php/tightgate-pro:benutzerverwaltung:active_directory_user:einrichtung_tightgate-pro" text:style-name="Internet_20_link" text:visited-style-name="Visited_20_Internet_20_Link">99 Transfer-Gruppen auf TightGate-Pro definiert werden</text:a>.</text:p>
          </table:table-cell>
          <table:table-cell office:value-type="string" table:style-name="tablecell">
            <text:p text:style-name="tablealigncenter">  Ja  </text:p>
          </table:table-cell>
        </table:table-row>
        <table:table-row>
          <table:table-cell office:value-type="string" table:style-name="tablecell">
            <text:p text:style-name="tablealignleft">TGaudio</text:p>
          </table:table-cell>
          <table:table-cell office:value-type="string" table:style-name="tablecell">
            <text:p text:style-name="tablealignleft">Berechtigung für die Soundübertragung vom Internet</text:p>
          </table:table-cell>
          <table:table-cell office:value-type="string" table:style-name="tablecell">
            <text:p text:style-name="tablealigncenter">  Ja  </text:p>
          </table:table-cell>
        </table:table-row>
        <table:table-row>
          <table:table-cell office:value-type="string" table:style-name="tablecell">
            <text:p text:style-name="tablealignleft">TGtransferSpool</text:p>
          </table:table-cell>
          <table:table-cell office:value-type="string" table:style-name="tablecell">
            <text:p text:style-name="tablealignleft">Berechtigung für die automatische Druckausgabe auf dem Windows Arbeitsplatzrechner. </text:p>
          </table:table-cell>
          <table:table-cell office:value-type="string" table:style-name="tablecell">
            <text:p text:style-name="tablealigncenter">  Ja  </text:p>
          </table:table-cell>
        </table:table-row>
        <table:table-row>
          <table:table-cell office:value-type="string" table:style-name="tablecell">
            <text:p text:style-name="tablealignleft">TGunfiltered</text:p>
          </table:table-cell>
          <table:table-cell office:value-type="string" table:style-name="tablecell">
            <text:p text:style-name="tablealignleft">Berechtigung ohne Inhaltsfilter von TightGate-Pro das Internet nutzen können.</text:p>
          </table:table-cell>
          <table:table-cell office:value-type="string" table:style-name="tablecell">
            <text:p text:style-name="tablealigncenter">  Ja  </text:p>
          </table:table-cell>
        </table:table-row>
        <table:table-row>
          <table:table-cell office:value-type="string" table:style-name="tablecell">
            <text:p text:style-name="tablealignleft">TGchromeicon</text:p>
          </table:table-cell>
          <table:table-cell office:value-type="string" table:style-name="tablecell">
            <text:p text:style-name="tablealignleft">Anzeige des Chrome-Browsers in der Menüleiste des TightGate-Viewers</text:p>
          </table:table-cell>
          <table:table-cell office:value-type="string" table:style-name="tablecell">
            <text:p text:style-name="tablealigncenter">  Optional  </text:p>
          </table:table-cell>
        </table:table-row>
        <table:table-row>
          <table:table-cell office:value-type="string" table:style-name="tablecell">
            <text:p text:style-name="tablealignleft">TGmailicon</text:p>
          </table:table-cell>
          <table:table-cell office:value-type="string" table:style-name="tablecell">
            <text:p text:style-name="tablealignleft">Anzeige des Mailprogramms Thunderbird in der Menüleiste des TightGate-Viewers </text:p>
          </table:table-cell>
          <table:table-cell office:value-type="string" table:style-name="tablecell">
            <text:p text:style-name="tablealigncenter">  Optional  </text:p>
          </table:table-cell>
        </table:table-row>
        <table:table-row>
          <table:table-cell office:value-type="string" table:style-name="tablecell">
            <text:p text:style-name="tablealignleft">TGvaithexAV</text:p>
          </table:table-cell>
          <table:table-cell office:value-type="string" table:style-name="tablecell">
            <text:p text:style-name="tablealignleft">Für alle Kennungen in dieser Gruppe werden Dateitransfers immer mit der Virenscanner-Funktionalität von VAITHEX geprüft. Voraussetzung ist die funktionierende Anbindung des TightGate-Pro an ein <text:a xlink:type="simple" xlink:href="https://help.m-privacy.de/doku.php/tightgate-pro:konfiguration:dienste:vaithex" text:style-name="Internet_20_link" text:visited-style-name="Visited_20_Internet_20_Link">VAITHEX</text:a>.</text:p>
          </table:table-cell>
          <table:table-cell office:value-type="string" table:style-name="tablecell">
            <text:p text:style-name="tablealigncenter">  Optional  </text:p>
          </table:table-cell>
        </table:table-row>
        <table:table-row>
          <table:table-cell office:value-type="string" table:style-name="tablecell">
            <text:p text:style-name="tablealignleft">TGvaithexNORM</text:p>
          </table:table-cell>
          <table:table-cell office:value-type="string" table:style-name="tablecell">
            <text:p text:style-name="tablealignleft"> Für alle Kennungen in dieser Gruppe werden Dateitransfers mit der Normalisierungsfunktion von VAITHEX verarbeitet. Voraussetzung ist die funktionierende Anbindung des TightGate-Pro an ein <text:a xlink:type="simple" xlink:href="https://help.m-privacy.de/doku.php/tightgate-pro:konfiguration:dienste:vaithex" text:style-name="Internet_20_link" text:visited-style-name="Visited_20_Internet_20_Link">VAITHEX</text:a>.</text:p>
          </table:table-cell>
          <table:table-cell office:value-type="string" table:style-name="tablecell">
            <text:p text:style-name="tablealigncenter">  Optional  </text:p>
          </table:table-cell>
        </table:table-row>
        <table:table-row>
          <table:table-cell office:value-type="string" table:style-name="tablecell">
            <text:p text:style-name="tablealignleft">TGtoricon</text:p>
          </table:table-cell>
          <table:table-cell office:value-type="string" table:style-name="tablecell">
            <text:p text:style-name="tablealignleft">Anzeige des TOR-Browsers in der Menüleiste des TightGate-Viewers –&gt; <text:a xlink:type="simple" xlink:href="https://help.m-privacy.de/doku.php/faq:tightgate_pro_tor-browser" text:style-name="Internet_20_link" text:visited-style-name="Visited_20_Internet_20_Link">Anleitung zur Nutzung des TOR-Browsers in TightGate-Pro</text:a></text:p>
          </table:table-cell>
          <table:table-cell office:value-type="string" table:style-name="tablecell">
            <text:p text:style-name="tablealigncenter">  Optional  </text:p>
          </table:table-cell>
        </table:table-row>
        <table:table-row>
          <table:table-cell office:value-type="string" table:style-name="tablecell">
            <text:p text:style-name="tablealignleft">TGbebpoicon</text:p>
          </table:table-cell>
          <table:table-cell office:value-type="string" table:style-name="tablecell">
            <text:p text:style-name="tablealignleft">Anzeige des beBPo-Klienten in der Menüleiste des TightGate-Viewers –&gt; <text:a xlink:type="simple" xlink:href="https://help.m-privacy.de/doku.php/faq:tightgate_pro_bebpo" text:style-name="Internet_20_link" text:visited-style-name="Visited_20_Internet_20_Link">Anleitung zur Nutzung des besonderen elektronischen Behördenpostfachs (beBPo) in TightGate-Pro</text:a></text:p>
          </table:table-cell>
          <table:table-cell office:value-type="string" table:style-name="tablecell">
            <text:p text:style-name="tablealigncenter">  Optional  </text:p>
          </table:table-cell>
        </table:table-row>
        <table:table-row>
          <table:table-cell office:value-type="string" table:style-name="tablecell">
            <text:p text:style-name="tablealignleft">TGfiltergroupN</text:p>
          </table:table-cell>
          <table:table-cell office:value-type="string" table:style-name="tablecell">
            <text:p text:style-name="tablealignleft">Webfilter-Gruppe N; zur Zuweisung der zwangsweisen Nutzung des Webfilters. Es wird pro Benutzer nur eine Webfilter-Gruppe verwendet. Ist ein Benutzer in mehreren Webfilter-Gruppen, so verwendet TightGate-Pro automatisch nur die Rechte aus der höchsten Webfilter-Gruppe. Eine Kumulierung von Rechten aus mehreren Gruppen findet nicht statt. Es können bis zu 99 Webfilter-Gruppen definiert werden. Beispiel: tgfiltergroup1, Groß- und Kleinschreibung ist dabei egal, tgfiltergroup01 mit führender 0 funktioniert nicht.</text:p>
          </table:table-cell>
          <table:table-cell office:value-type="string" table:style-name="tablecell">
            <text:p text:style-name="tablealigncenter">  Optional  </text:p>
          </table:table-cell>
        </table:table-row>
        <table:table-row>
          <table:table-cell office:value-type="string" table:style-name="tablecell">
            <text:p text:style-name="tablealignleft">TGmaxfilesize</text:p>
          </table:table-cell>
          <table:table-cell office:value-type="string" table:style-name="tablecell">
            <text:p text:style-name="tablealignleft">Mitglieder in dieser Gruppe dürfen Dateien verarbeiten, die größer als 4GB sind.</text:p>
          </table:table-cell>
          <table:table-cell office:value-type="string" table:style-name="tablecell">
            <text:p text:style-name="tablealigncenter">  Optional  </text:p>
          </table:table-cell>
        </table:table-row>
        <table:table-row>
          <table:table-cell office:value-type="string" table:style-name="tablecell">
            <text:p text:style-name="tablealignleft">TGtransferAuto</text:p>
          </table:table-cell>
          <table:table-cell office:value-type="string" table:style-name="tablecell">
            <text:p text:style-name="tablealignleft">Berechtigung zur Nutzung der automatischen Dateischleuse.</text:p>
          </table:table-cell>
          <table:table-cell office:value-type="string" table:style-name="tablecell">
            <text:p text:style-name="tablealigncenter">  Optional  </text:p>
          </table:table-cell>
        </table:table-row>
        <table:table-row>
          <table:table-cell office:value-type="string" table:style-name="tablecell">
            <text:p text:style-name="tablealignleft">TGnoidleTimeout</text:p>
          </table:table-cell>
          <table:table-cell office:value-type="string" table:style-name="tablecell">
            <text:p text:style-name="tablealignleft">Auswahl, ob die Kennung von der Zwangstrennung bei Inaktivität ausgenommen wird. Die Trennung beim Erreichen der Maximalen Sitzungsdauer wird damit nicht aufgehoben.</text:p>
          </table:table-cell>
          <table:table-cell office:value-type="string" table:style-name="tablecell">
            <text:p text:style-name="tablealigncenter">  Optional  </text:p>
          </table:table-cell>
        </table:table-row>
        <table:table-row>
          <table:table-cell office:value-type="string" table:style-name="tablecell">
            <text:p text:style-name="tablealignleft">TGstartpdf</text:p>
          </table:table-cell>
          <table:table-cell office:value-type="string" table:style-name="tablecell">
            <text:p text:style-name="tablealignleft">Mitgliedern dieser Gruppe wird bei jeder Anmeldung mit dem TightGate-Viewer eine PDF-Datei angezeigt, um (vom Betreiber erstellte) Nutzungsbedingungen zur Kenntnis zu nehmen. Die PDF-Datei ist vorab auf TightGate-Pro zu hinterlegen. –&gt; <text:a xlink:type="simple" xlink:href="https://help.m-privacy.de/doku.php/faq:tightgate_pro_nutzungsbedingungen" text:style-name="Internet_20_link" text:visited-style-name="Visited_20_Internet_20_Link">Anleitung zur Anzeige von kundenspezifischen Nutzungsbedingungen</text:a></text:p>
          </table:table-cell>
          <table:table-cell office:value-type="string" table:style-name="tablecell">
            <text:p text:style-name="tablealigncenter">  Optional  </text:p>
          </table:table-cell>
        </table:table-row>
        <table:table-row>
          <table:table-cell office:value-type="string" table:style-name="tablecell">
            <text:p text:style-name="tablealignleft">TGopswat</text:p>
          </table:table-cell>
          <table:table-cell office:value-type="string" table:style-name="tablecell">
            <text:p text:style-name="tablealignleft">Zuweisung der Dateischleuse über <text:a xlink:type="simple" xlink:href="https://help.m-privacy.de/doku.php/tightgate-pro:konfiguration:dienste:opswat" text:style-name="Internet_20_link" text:visited-style-name="Visited_20_Internet_20_Link">OPSWAT</text:a>. Die Mitgliedschaft in dieser Gruppe ist zwingend erforderlich, sofern OPSWAT verwendet werden soll. Ist eine Kennung nicht in dieser Gruppe, wird OPSWAT nicht verwendet und alle Gruppen-Mitgliedschaften in den <text:span text:style-name="Strong_20_Emphasis">TGopswatN</text:span>-Gruppen werden ignoriert. Damit OPSWAT wirksam verwendet werden kann, ist zusätzlich noch eine Mitgliedschaft in einer <text:span text:style-name="Strong_20_Emphasis">TGopswatN</text:span>-Gruppe zu setzen. Ist keine Mitgliedschaft in einer <text:span text:style-name="Strong_20_Emphasis">TGopswatN</text:span>-Gruppe vorhanden wird immer die Standard-Regel des OPSWAT verwendet.</text:p>
          </table:table-cell>
          <table:table-cell office:value-type="string" table:style-name="tablecell">
            <text:p text:style-name="tablealigncenter">  Optional  </text:p>
          </table:table-cell>
        </table:table-row>
        <table:table-row>
          <table:table-cell office:value-type="string" table:style-name="tablecell">
            <text:p text:style-name="tablealignleft">TGopswatN</text:p>
          </table:table-cell>
          <table:table-cell office:value-type="string" table:style-name="tablecell">
            <text:p text:style-name="tablealignleft">OPSWAT-Gruppe 1-9 zur Zuweisung der zu verwenden OPSWAT-Regel. Die Gruppe <text:span text:style-name="Strong_20_Emphasis">TGopswatN</text:span> weißt einem Benutzer die zu verwendende OPSWAT-Regel zu. Es darf pro Benutzer nur eine <text:span text:style-name="Strong_20_Emphasis">TGopswatN</text:span>-Gruppe verwendet werden, da es sonst zu Fehlern kommen kann. Die <text:span text:style-name="Strong_20_Emphasis">TGoposwatN</text:span>-Gruppen korrelieren mit den als <text:span text:style-name="Strong_20_Emphasis"><text:span text:style-name="Emphasis">config</text:span></text:span> angelegten OPSWAT-Rules. Beispiel: tgopswat1, Groß- und Kleinschreibung ist egal, tgopswat01 mit führender 0 funktioniert nicht.</text:p>
          </table:table-cell>
          <table:table-cell office:value-type="string" table:style-name="tablecell">
            <text:p text:style-name="tablealigncenter">  Optional  </text:p>
          </table:table-cell>
        </table:table-row>
        <table:table-row>
          <table:table-cell office:value-type="string" table:style-name="tablecell">
            <text:p text:style-name="tablealignleft">TGbandwidth</text:p>
          </table:table-cell>
          <table:table-cell office:value-type="string" table:style-name="tablecell">
            <text:p text:style-name="tablealignleft">Nutzung der Bandbreitenoptimierung des TightGate-Viewers. Die Darstellungsqualität ist um eine Stufe herabgesetzt, dafür wird die benötigte Bandbreite deutlich reduziert.</text:p>
          </table:table-cell>
          <table:table-cell office:value-type="string" table:style-name="tablecell">
            <text:p text:style-name="tablealigncenter">  Empfohlen für WAN  </text:p>
          </table:table-cell>
        </table:table-row>
        <table:table-row>
          <table:table-cell office:value-type="string" table:style-name="tablecell">
            <text:p text:style-name="tablealignleft">TGbandwidthhigh</text:p>
          </table:table-cell>
          <table:table-cell office:value-type="string" table:style-name="tablecell">
            <text:p text:style-name="tablealignleft">Nutzung der maximalen Bandbreitenoptimierung des TightGate-Viewers. Es wird maximal am TightGate-Pro komprimiert. Die Bandbreitennutzung schrumpft bei dieser Komprimierung auf ein fünftel der normalen Bandbreite, dafür steigt der CPU-Verbrauch am TightGate-Pro stark an. <text:line-break/><text:span text:style-name="Strong_20_Emphasis">Warnung:</text:span> Diese Kompressionsstufe benötigt sehr hohe CPU-Ressourcen am TightGate-Pro UND auf dem lokalen Arbeitsplatz-PC, was die Leistungsfähigkeit des gesamten TightGate-Pro Systems beeinträchtigen Kann. Bitte nehmen Sie vor der Umsetzung dieser Kompression Kontakt mit dem technischen Kundendienst der m-privacy GmbH auf und lassen sich dazu beraten.</text:p>
          </table:table-cell>
          <table:table-cell office:value-type="string" table:style-name="tablecell">
            <text:p text:style-name="tablealigncenter">  Nein  </text:p>
          </table:table-cell>
        </table:table-row>
        <table:table-row>
          <table:table-cell office:value-type="string" table:style-name="tablecell">
            <text:p text:style-name="tablealignleft">TGprivileged</text:p>
          </table:table-cell>
          <table:table-cell office:value-type="string" table:style-name="tablecell">
            <text:p text:style-name="tablealignleft">Zusätzliche Berechtigung sich als privilegierter Benutzer anzumelden. Es ist zusätzlich immer die Mitgliedschaft in der Sicherheitsgruppe <text:span text:style-name="Strong_20_Emphasis">TGProUser</text:span> erforderlich sowie eine TightGate-Pro Lizenz, welche privilegierte Benutzer zulässt.</text:p>
          </table:table-cell>
          <table:table-cell office:value-type="string" table:style-name="tablecell">
            <text:p text:style-name="tablealigncenter">  Nein  </text:p>
          </table:table-cell>
        </table:table-row>
        <table:table-row>
          <table:table-cell office:value-type="string" table:style-name="tablecell">
            <text:p text:style-name="tablealignleft">TGadminMaint</text:p>
          </table:table-cell>
          <table:table-cell office:value-type="string" table:style-name="tablecell">
            <text:p text:style-name="tablealignleft">Anmeldung als Administrator <text:span text:style-name="Emphasis"><text:span text:style-name="Strong_20_Emphasis">maint</text:span></text:span></text:p>
          </table:table-cell>
          <table:table-cell office:value-type="string" table:style-name="tablecell">
            <text:p text:style-name="tablealigncenter">  Nein  </text:p>
          </table:table-cell>
        </table:table-row>
        <table:table-row>
          <table:table-cell office:value-type="string" table:style-name="tablecell">
            <text:p text:style-name="tablealignleft">TGadminConfig</text:p>
          </table:table-cell>
          <table:table-cell office:value-type="string" table:style-name="tablecell">
            <text:p text:style-name="tablealignleft">Anmeldung als Administrator <text:span text:style-name="Emphasis"><text:span text:style-name="Strong_20_Emphasis">config</text:span></text:span></text:p>
          </table:table-cell>
          <table:table-cell office:value-type="string" table:style-name="tablecell">
            <text:p text:style-name="tablealigncenter">  Nein  </text:p>
          </table:table-cell>
        </table:table-row>
        <table:table-row>
          <table:table-cell office:value-type="string" table:style-name="tablecell">
            <text:p text:style-name="tablealignleft">TGadminUpdate</text:p>
          </table:table-cell>
          <table:table-cell office:value-type="string" table:style-name="tablecell">
            <text:p text:style-name="tablealignleft">Anmeldung als Administrator <text:span text:style-name="Emphasis"><text:span text:style-name="Strong_20_Emphasis">update</text:span></text:span></text:p>
          </table:table-cell>
          <table:table-cell office:value-type="string" table:style-name="tablecell">
            <text:p text:style-name="tablealigncenter">  Nein  </text:p>
          </table:table-cell>
        </table:table-row>
        <table:table-row>
          <table:table-cell office:value-type="string" table:style-name="tablecell">
            <text:p text:style-name="tablealignleft">TGadminBackuser</text:p>
          </table:table-cell>
          <table:table-cell office:value-type="string" table:style-name="tablecell">
            <text:p text:style-name="tablealignleft">Anmeldung als Administrator <text:span text:style-name="Emphasis"><text:span text:style-name="Strong_20_Emphasis">backuser</text:span></text:span></text:p>
          </table:table-cell>
          <table:table-cell office:value-type="string" table:style-name="tablecell">
            <text:p text:style-name="tablealigncenter">  Nein  </text:p>
          </table:table-cell>
        </table:table-row>
        <table:table-row>
          <table:table-cell office:value-type="string" table:style-name="tablecell">
            <text:p text:style-name="tablealignleft">TGadminRoot</text:p>
          </table:table-cell>
          <table:table-cell office:value-type="string" table:style-name="tablecell">
            <text:p text:style-name="tablealignleft">Anmeldung als Administrator <text:span text:style-name="Emphasis"><text:span text:style-name="Strong_20_Emphasis">root</text:span></text:span></text:p>
          </table:table-cell>
          <table:table-cell office:value-type="string" table:style-name="tablecell">
            <text:p text:style-name="tablealigncenter">  Nein  </text:p>
          </table:table-cell>
        </table:table-row>
        <table:table-row>
          <table:table-cell office:value-type="string" table:style-name="tablecell">
            <text:p text:style-name="tablealignleft">TGadminSecurity</text:p>
          </table:table-cell>
          <table:table-cell office:value-type="string" table:style-name="tablecell">
            <text:p text:style-name="tablealignleft">Anmeldung als Administrator <text:span text:style-name="Emphasis"><text:span text:style-name="Strong_20_Emphasis">security</text:span></text:span></text:p>
          </table:table-cell>
          <table:table-cell office:value-type="string" table:style-name="tablecell">
            <text:p text:style-name="tablealigncenter">  Nein  </text:p>
          </table:table-cell>
        </table:table-row>
      </table:table>
      <text:p text:style-name="Text_20_body">Abgelaufene Passworte sperren auch Benutzerkonten, die sich mit Single Sign-on (SSO) via Active Directory anmelden. Sofern SSO per Active Directory verwendet wird, wird empfohlen das lokale Passwort nicht zu verwenden, bzw. zu deaktivieren.</text:p>
      <text:h text:style-name="Heading_20_2" text:outline-level="2"><text:bookmark-start text:name="__RefHeading___benutzer_entfernen_loeschen_11"/><text:bookmark-start text:name="benutzer_entfernen_loeschen"/>Benutzer entfernen/löschen<text:bookmark-end text:name="__RefHeading___benutzer_entfernen_loeschen_11"/><text:bookmark-end text:name="benutzer_entfernen_loeschen"/></text:h>
      <text:p text:style-name="Text_20_body">Entfernt wird ein Benutzer, indem er aus allen Sicherheitsgruppen von TightGate-Pro im AD entfernt wird. Nach dem Entfernen aus den Sicherheitsgruppen kann sich der Benutzer nicht mehr am TightGate-Pro anmelden. Soll der Benutzeraccount auf TightGate-Pro komplett gelöscht werden, so folgenden Sie bitte <text:a xlink:type="simple" xlink:href="https://help.m-privacy.de/doku.php/tightgate-pro:benutzerverwaltung:delete_user" text:style-name="Internet_20_link" text:visited-style-name="Visited_20_Internet_20_Link">dieser Anleitung</text:a>.</text:p>
      <text:p text:style-name="Text_20_body"><text:span text:style-name="underline">Hinweise zum Löschen bei einer Benutzerverwaltung mittels Active Directory</text:span>
Die komplette Löschung eines Benutzers ist nur dann wirksam, wenn der Benutzer ebenfalls aus den Sicherheitsgruppen <text:span text:style-name="Strong_20_Emphasis">TGProUser</text:span> und <text:span text:style-name="Strong_20_Emphasis">TGtransfer</text:span> im Active Directory entfernt wurde. Andernfalls wird der Benutzer automatisch neu angelegt, wenn der betreffenden Benutzer eine Anmeldung versuch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0T01::16:55</meta:creation-date>
    <dc:creator>Generated</dc:creator>
    <dc:date>2026-09-10T01::16:55</dc:date>
    <dc:language>en-US</dc:language>
    <meta:editing-cycles>1</meta:editing-cycles>
    <meta:editing-duration>PT0S</meta:editing-duration>
    <dc:title>tightgate-pro:benutzerverwaltung:active_directory_user:vorbereitung_ad_server</dc:title>
  </office:meta>
</office:document-meta>
</file>