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561a6dbeb6e755a1a521f3ea82462f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mobile:funktionsweise"/><text:bookmark-start text:name="__RefHeading___funktionsweise_1"/><text:bookmark-start text:name="funktionsweise"/>Funktionsweise<text:bookmark-end text:name="__RefHeading___funktionsweise_1"/><text:bookmark-end text:name="funktionsweise"/></text:h>
      <text:p text:style-name="Text_20_body">TightGate-Mobile für Mobilrechner wirkt vorbeugend gegen Angriffe über den Webbrowser. Dabei wird ein optimierter TightGate-Pro gekapselt in einer virtuellen Maschine ausgeführt. Damit wird der Browser effektiv gekapselt und bringt nur die Anzeige des Browsers auf den Bildschirm, nicht den Schadcode!
Bei TightGate-Mobile wird das eigentliche Schutzsystem (TightGate-Mobile) als virtuelle Maschine lokal auf dem Notebook installiert. Dort läuft es selbstständig und unbemerkt von Nutzer im Hintergrund und stellt die Ausführungsumgebung für den Browser und alle Hilfsprogramme zur Verfügung.</text:p>
      <text:p text:style-name="Text_20_body"><draw:frame draw:style-name="media" draw:name="0" text:anchor-type="as-char" draw:z-index="0" svg:width="23.8125cm" style:rel-width="100%" svg:height="16.8423828125cm" style:rel-height="scale"><draw:image xlink:href="Pictures/561a6dbeb6e755a1a521f3ea82462f57.jpg" xlink:type="simple" xlink:show="embed" xlink:actuate="onLoad"/></draw:frame> <text:line-break/>
Der Zugriff auf TightGate-Mobile erfolgt per nicht direkt über die grafische Oberfläche der virtuellen Maschine, sondern über einen gesonderten TightGate-Viewer. Der TightGate-Viewer ist der gleiche, welcher im zertifizierten TightGate-Pro verwendet wird. Dieser übertragt lediglich die grafische Bildschirmausgabe von TightGate-Mobile. Damit wird sicher gestellt, dass Schadcode von infizierte Webseiten oder Office-Dokumente mit Makro-Schadcode, keine Schadwirkung im lokalen System anrichten kann.</text:p>
      <text:p text:style-name="Text_20_body"><text:span text:style-name="Strong_20_Emphasis">Achtung:</text:span> TightGate-Mobile kann nur schützen, solange die Ausführungsumgebung von TightGate-Mobile nicht verlassen wird. D.h. nur solange Sie den Browser und sämtliche Hilfsprogramme innerhalb von TightGate-Mobile nutzen kann potenzieller Schadcode keine Wirkung entfalt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22::27:49</meta:creation-date>
    <dc:creator>Generated</dc:creator>
    <dc:date>2026-08-13T22::27:49</dc:date>
    <dc:language>en-US</dc:language>
    <meta:editing-cycles>1</meta:editing-cycles>
    <meta:editing-duration>PT0S</meta:editing-duration>
    <dc:title>tightgate-mobile:funktionsweise</dc:title>
  </office:meta>
</office:document-meta>
</file>