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515a57db7bf2d86a64fe27ba010880b4.png"/>
  <manifest:file-entry manifest:media-type="image/png" manifest:full-path="Pictures/e2673d3a4debc7a8dca335b7ed3cab33.png"/>
  <manifest:file-entry manifest:media-type="image/png" manifest:full-path="Pictures/1475ac87c1c1e297cb7cef37e8b057d0.png"/>
  <manifest:file-entry manifest:media-type="image/png" manifest:full-path="Pictures/bbbaf36650c9c1baf6f33d0ea183048f.png"/>
  <manifest:file-entry manifest:media-type="image/png" manifest:full-path="Pictures/b6206c270b229ec057e3a58d5db1f3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administration_1" text:style-name="" text:visited-style-name="">Administration<text:tab/>1</text:a></text:p>
          <text:p text:style-name=""><text:a xlink:type="simple" xlink:href="#__RefHeading___diese_einstellungen_koennen_gesetzt_werden_2" text:style-name="" text:visited-style-name="">Diese Einstellungen können gesetzt werden<text:tab/>2</text:a></text:p>
          <text:p text:style-name=""><text:a xlink:type="simple" xlink:href="#__RefHeading___bereitstellung_einer_konfigurationsdatei_3" text:style-name="" text:visited-style-name="">Bereitstellung einer Konfigurationsdatei<text:tab/>3</text:a></text:p>
        </text:index-body>
      </text:table-of-content>
      <text:p text:style-name="pagebreak_after"/>
      <text:h text:style-name="Heading_20_1" text:outline-level="1"><text:bookmark text:name="tightgate-mobile:administration"/><text:bookmark-start text:name="__RefHeading___administration_1"/><text:bookmark-start text:name="administration"/>Administration<text:bookmark-end text:name="__RefHeading___administration_1"/><text:bookmark-end text:name="administration"/></text:h>
      <text:p text:style-name="Text_20_body">Grundsätzlich wird TightGate-Mobile über eine Konfigurationsdatei administriert, welche sich  TightGate-Mobile entweder vom Update-Server der m-privacy GmbH holt oder von einem lokalen Konfigurationsserver beim Kunden.</text:p>
      <text:p text:style-name="Text_20_body">TightGate-Mobile prüft regelmäßig alle 30 Minuten, ob eine neue Konfigurationsdatei bereit gestellt wurde. Sofern eine Datei bereit steht, wird diese automatisch heruntergeladen und die neue Konfiguration eingespielt. Die erfolgt im laufenden Betrieb und beeinträchtigt die Funktionsfähigkeit von TightGate-Mobile nicht.</text:p>
      <text:h text:style-name="Heading_20_2" text:outline-level="2"><text:bookmark-start text:name="__RefHeading___diese_einstellungen_koennen_gesetzt_werden_2"/><text:bookmark-start text:name="diese_einstellungen_koennen_gesetzt_werden"/>Diese Einstellungen können gesetzt werden<text:bookmark-end text:name="__RefHeading___diese_einstellungen_koennen_gesetzt_werden_2"/><text:bookmark-end text:name="diese_einstellungen_koennen_gesetzt_werden"/></text:h>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header" table:number-columns-spanned="2">
            <text:p text:style-name="Table_20_Heading">Nameserver</text:p>
          </table:table-cell>
          <table:covered-table-cell/>
        </table:table-row>
        <table:table-row>
          <table:table-cell office:value-type="string" table:style-name="tablecell">
            <text:p text:style-name="tablealignleft">Konfigurations-URL-Basis</text:p>
          </table:table-cell>
          <table:table-cell office:value-type="string" table:style-name="tablecell">
            <text:p text:style-name="tablealignleft">Setzen der URL, unter der das System seine Konfigurationsdatei suchen soll.</text:p>
          </table:table-cell>
        </table:table-row>
        <table:table-row>
          <table:table-cell office:value-type="string" table:style-name="tablecell">
            <text:p text:style-name="tablealignleft">Zwingend erreichbare IP</text:p>
          </table:table-cell>
          <table:table-cell office:value-type="string" table:style-name="tablecell">
            <text:p text:style-name="tablealignleft">Sondereinstellung</text:p>
          </table:table-cell>
        </table:table-row>
        <table:table-row>
          <table:table-cell office:value-type="string" table:style-name="tablecell">
            <text:p text:style-name="tablealignleft">SSH-Server</text:p>
          </table:table-cell>
          <table:table-cell office:value-type="string" table:style-name="tablecell">
            <text:p text:style-name="tablealignleft">Direkt erreichbare SSH-Server</text:p>
          </table:table-cell>
        </table:table-row>
        <table:table-row>
          <table:table-cell office:value-type="string" table:style-name="tablecell">
            <text:p text:style-name="tablealignleft">FTP-Server</text:p>
          </table:table-cell>
          <table:table-cell office:value-type="string" table:style-name="tablecell">
            <text:p text:style-name="tablealignleft">Direkt erreichbare FTP-Server</text:p>
          </table:table-cell>
        </table:table-row>
        <table:table-row>
          <table:table-cell office:value-type="string" table:style-name="tablecell">
            <text:p text:style-name="tablealignleft">HTTP-Server</text:p>
          </table:table-cell>
          <table:table-cell office:value-type="string" table:style-name="tablecell">
            <text:p text:style-name="tablealignleft">Direkt erreichbare HTTP-Server</text:p>
          </table:table-cell>
        </table:table-row>
        <table:table-row>
          <table:table-cell office:value-type="string" table:style-name="tablecell">
            <text:p text:style-name="tablealignleft">RDP/Citrix-Server</text:p>
          </table:table-cell>
          <table:table-cell office:value-type="string" table:style-name="tablecell">
            <text:p text:style-name="tablealignleft">Direkt erreichbare Citrix-Server</text:p>
          </table:table-cell>
        </table:table-row>
        <table:table-row>
          <table:table-cell office:value-type="string" table:style-name="tableheader" table:number-columns-spanned="2">
            <text:p text:style-name="Table_20_Heading">Proxy</text:p>
          </table:table-cell>
          <table:covered-table-cell/>
        </table:table-row>
        <table:table-row>
          <table:table-cell office:value-type="string" table:style-name="tablecell">
            <text:p text:style-name="tablealignleft">HTTP-Proxy … + 14 weitere Menüpunkte</text:p>
          </table:table-cell>
          <table:table-cell office:value-type="string" table:style-name="tablecell">
            <text:p text:style-name="tablealignleft">Setzen von Proxy-Einstellungen für HTTP- und FTP-Proxies</text:p>
          </table:table-cell>
        </table:table-row>
        <table:table-row>
          <table:table-cell office:value-type="string" table:style-name="tableheader" table:number-columns-spanned="2">
            <text:p text:style-name="Table_20_Heading">Benutzer</text:p>
          </table:table-cell>
          <table:covered-table-cell/>
        </table:table-row>
        <table:table-row>
          <table:table-cell office:value-type="string" table:style-name="tablecell">
            <text:p text:style-name="tablealignleft">VNC-Sprache</text:p>
          </table:table-cell>
          <table:table-cell office:value-type="string" table:style-name="tablecell">
            <text:p text:style-name="tablealignleft">Setzen der Sprache für die Benutzeroberfläche</text:p>
          </table:table-cell>
        </table:table-row>
        <table:table-row>
          <table:table-cell office:value-type="string" table:style-name="tablecell">
            <text:p text:style-name="tablealignleft">Datei-Transfer</text:p>
          </table:table-cell>
          <table:table-cell office:value-type="string" table:style-name="tablecell">
            <text:p text:style-name="tablealignleft">An- / bzw. Abschalten der Schleusenfunktionalität</text:p>
          </table:table-cell>
        </table:table-row>
        <table:table-row>
          <table:table-cell office:value-type="string" table:style-name="tablecell">
            <text:p text:style-name="tablealignleft">Transfer Typen Download</text:p>
          </table:table-cell>
          <table:table-cell office:value-type="string" table:style-name="tablecell">
            <text:p text:style-name="tablealignleft">Setzen der erlaubten MIME-Typen für den Datei-Download von TightGate-Mobile zum Arbeitsplatz</text:p>
          </table:table-cell>
        </table:table-row>
        <table:table-row>
          <table:table-cell office:value-type="string" table:style-name="tablecell">
            <text:p text:style-name="tablealignleft">Transfer Typen Upload</text:p>
          </table:table-cell>
          <table:table-cell office:value-type="string" table:style-name="tablecell">
            <text:p text:style-name="tablealignleft">Setzen der erlaubten MIME-Typen für den Datei-Upload vom Arbeitsplatz zu TightGate-Mobile</text:p>
          </table:table-cell>
        </table:table-row>
        <table:table-row>
          <table:table-cell office:value-type="string" table:style-name="tablecell">
            <text:p text:style-name="tablealignleft">Auto-Download</text:p>
          </table:table-cell>
          <table:table-cell office:value-type="string" table:style-name="tablecell">
            <text:p text:style-name="tablealignleft">Aktivieren der automatischen Schleuse, sodass alle Dateien, welcher einen erlaubten MIME-Typen haben und nicht von Virenscanner beanstandet werden automatisch in ein lokales Verzeichnis geschleust werden</text:p>
          </table:table-cell>
        </table:table-row>
        <table:table-row>
          <table:table-cell office:value-type="string" table:style-name="tablecell">
            <text:p text:style-name="tablealignleft">Menü-Optionen</text:p>
          </table:table-cell>
          <table:table-cell office:value-type="string" table:style-name="tablecell">
            <text:p text:style-name="tablealignleft">Setzen der Menüeinträge in der Menüleiste (z.B. Anzeige von Google Chrome etc.)</text:p>
          </table:table-cell>
        </table:table-row>
        <table:table-row>
          <table:table-cell office:value-type="string" table:style-name="tablecell">
            <text:p text:style-name="tablealignleft">Max-Dateigröße</text:p>
          </table:table-cell>
          <table:table-cell office:value-type="string" table:style-name="tablecell">
            <text:p text:style-name="tablealignleft">Begrenzung der maximalen Dateigröße auf 4 GB</text:p>
          </table:table-cell>
        </table:table-row>
        <table:table-row>
          <table:table-cell office:value-type="string" table:style-name="tablecell">
            <text:p text:style-name="tablealignleft">Audio</text:p>
          </table:table-cell>
          <table:table-cell office:value-type="string" table:style-name="tablecell">
            <text:p text:style-name="tablealignleft">An- bzw. Abschalten der Audiofunktionalität</text:p>
          </table:table-cell>
        </table:table-row>
        <table:table-row>
          <table:table-cell office:value-type="string" table:style-name="tablecell">
            <text:p text:style-name="tablealignleft">Drucken</text:p>
          </table:table-cell>
          <table:table-cell office:value-type="string" table:style-name="tablecell">
            <text:p text:style-name="tablealignleft">An- bzw. Abschalten der Druckfunktionalität</text:p>
          </table:table-cell>
        </table:table-row>
        <table:table-row>
          <table:table-cell office:value-type="string" table:style-name="tablecell">
            <text:p text:style-name="tablealignleft">Browser-Startseite</text:p>
          </table:table-cell>
          <table:table-cell office:value-type="string" table:style-name="tablecell">
            <text:p text:style-name="tablealignleft">Setzen der Browser-Startseite</text:p>
          </table:table-cell>
        </table:table-row>
        <table:table-row>
          <table:table-cell office:value-type="string" table:style-name="tableheader" table:number-columns-spanned="2">
            <text:p text:style-name="Table_20_Heading">Dienste</text:p>
          </table:table-cell>
          <table:covered-table-cell/>
        </table:table-row>
        <table:table-row>
          <table:table-cell office:value-type="string" table:style-name="tablecell">
            <text:p text:style-name="tablealignleft">Malware-Scanner</text:p>
          </table:table-cell>
          <table:table-cell office:value-type="string" table:style-name="tablecell">
            <text:p text:style-name="tablealignleft">Konfiguration des Virenscanners</text:p>
          </table:table-cell>
        </table:table-row>
        <table:table-row>
          <table:table-cell office:value-type="string" table:style-name="tablecell">
            <text:p text:style-name="tablealignleft">Ferne Administrator-IP</text:p>
          </table:table-cell>
          <table:table-cell office:value-type="string" table:style-name="tablecell">
            <text:p text:style-name="tablealignleft">Setzen von IPs, zur fernen Administration</text:p>
          </table:table-cell>
        </table:table-row>
        <table:table-row>
          <table:table-cell office:value-type="string" table:style-name="tablecell">
            <text:p text:style-name="tablealignleft">Umgeleiteter ferner Port</text:p>
          </table:table-cell>
          <table:table-cell office:value-type="string" table:style-name="tablecell">
            <text:p text:style-name="tablealignleft">Umgeleiteter Port zur Fernadministration</text:p>
          </table:table-cell>
        </table:table-row>
      </table:table>
      <text:p text:style-name="Text_20_body">Die Konfigurationsoberfläche hat folgendes Aussehen:</text:p>
      <text:p text:style-name="Text_20_body"><draw:frame draw:style-name="media" draw:name="0" text:anchor-type="as-char" draw:z-index="0" svg:width="21.695833333333cm" style:rel-width="100%" svg:height="26.590625cm" style:rel-height="scale"><draw:image xlink:href="Pictures/515a57db7bf2d86a64fe27ba010880b4.png" xlink:type="simple" xlink:show="embed" xlink:actuate="onLoad"/></draw:frame></text:p>
      <text:h text:style-name="Heading_20_2" text:outline-level="2"><text:bookmark-start text:name="__RefHeading___bereitstellung_einer_konfigurationsdatei_3"/><text:bookmark-start text:name="bereitstellung_einer_konfigurationsdatei"/>Bereitstellung einer Konfigurationsdatei<text:bookmark-end text:name="__RefHeading___bereitstellung_einer_konfigurationsdatei_3"/><text:bookmark-end text:name="bereitstellung_einer_konfigurationsdatei"/></text:h>
      <text:p text:style-name="Text_20_body">Durch das anklicken eines Wertes im Konfigurator öffnet sich eine Eingabemaske, welche die Änderung des Wertes ermöglicht.</text:p>
      <text:p text:style-name="Text_20_body"><draw:frame draw:style-name="media" draw:name="1" text:anchor-type="as-char" draw:z-index="1" svg:width="15.901458333333cm" svg:height="7.9639583333333cm"><draw:image xlink:href="Pictures/e2673d3a4debc7a8dca335b7ed3cab33.png" xlink:type="simple" xlink:show="embed" xlink:actuate="onLoad"/></draw:frame></text:p>
      <text:p text:style-name="Text_20_body">Sobald eine Änderung in den Werten des Konfigurators vorgenommen wurde, signalisiert dieser, dass es neue Werte gibt und diese noch nicht gesichert wurden.</text:p>
      <text:p text:style-name="Text_20_body"><draw:frame draw:style-name="media" draw:name="2" text:anchor-type="as-char" draw:z-index="2" svg:width="21.695833333333cm" style:rel-width="100%" svg:height="15.822083333333cm" style:rel-height="scale"><draw:image xlink:href="Pictures/1475ac87c1c1e297cb7cef37e8b057d0.png" xlink:type="simple" xlink:show="embed" xlink:actuate="onLoad"/></draw:frame></text:p>
      <text:p text:style-name="Text_20_body">Es gibt die Möglichkeit die Werte zu speichern oder zu verwerfen. Werden die Werte gespeichert, so ändert sich in der Anzeige der Wert für die „Letzte Konfiguration" auf das aktuelle Datum und die aktuelle Uhrzeit.</text:p>
      <text:p text:style-name="Text_20_body"><draw:frame draw:style-name="media" draw:name="3" text:anchor-type="as-char" draw:z-index="3" svg:width="17.197916666667cm" style:rel-width="100%" svg:height="8.09625cm" style:rel-height="scale"><draw:image xlink:href="Pictures/bbbaf36650c9c1baf6f33d0ea183048f.png" xlink:type="simple" xlink:show="embed" xlink:actuate="onLoad"/></draw:frame></text:p>
      <text:p text:style-name="Text_20_body">Nun kann die Datei neue Konfigurationsdatei (defaultsig) heruntergeladen werden.</text:p>
      <text:p text:style-name="Text_20_body"><draw:frame draw:style-name="media" draw:name="4" text:anchor-type="as-char" draw:z-index="4" svg:width="21.695833333333cm" style:rel-width="100%" svg:height="12.22375cm" style:rel-height="scale"><draw:image xlink:href="Pictures/b6206c270b229ec057e3a58d5db1f36f.png" xlink:type="simple" xlink:show="embed" xlink:actuate="onLoad"/></draw:frame></text:p>
      <text:p text:style-name="Text_20_body">Anschließend wird die Datei noch lokal mit dem für das System hinterlegten PGP-Key signiert und im Konfigurationsserver richtigen Platz abgelegt. Dies geschieht bei der Administration über den zentralen Update Server durch die m-privacy GmbH.</text:p>
      <text:p text:style-name="Text_20_body">Betreibt ein Kunde einen eigenen Konfigurationsserver, wird der für TightGate-Mobile berechtigte PGP-Key bei der Einrichtung des Konfigurationsservers beim Kunden erzeugt und hinterleg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2T23::56:36</meta:creation-date>
    <dc:creator>Generated</dc:creator>
    <dc:date>2026-09-02T23::56:36</dc:date>
    <dc:language>en-US</dc:language>
    <meta:editing-cycles>1</meta:editing-cycles>
    <meta:editing-duration>PT0S</meta:editing-duration>
    <dc:title>tightgate-mobile:administration</dc:title>
  </office:meta>
</office:document-meta>
</file>