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media-type="image/jpeg" manifest:full-path="Pictures/a13a024117b9866ba414fba5c73715b5.jpg"/>
  <manifest:file-entry manifest:media-type="image/png" manifest:full-path="Pictures/df3e9e0640e92dda12c94f93f1de2a73.png"/>
  <manifest:file-entry manifest:media-type="image/png" manifest:full-path="Pictures/ee4725dcf56702dfc96a025b1757c5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p text:style-name="Text_20_body"><draw:a xlink:type="simple" xlink:href="https://help.m-privacy.de/doku.php/tightgate-mailserver"><draw:frame draw:style-name="media" draw:name="0" text:anchor-type="as-char" draw:z-index="0" svg:width="3.96875cm" style:rel-width="100%" svg:height="1.0583333333333cm" style:rel-height="scale"><draw:image xlink:href="Pictures/a13a024117b9866ba414fba5c73715b5.jpg" xlink:type="simple" xlink:show="embed" xlink:actuate="onLoad"/></draw:frame></draw:a></text:p>
      <text:h text:style-name="Heading_20_1" text:outline-level="1"><text:bookmark text:name="tightgate-mailserver:webmailer"/><text:bookmark-start text:name="__RefHeading___webmailer_1"/><text:bookmark-start text:name="webmailer"/>Webmailer<text:bookmark-end text:name="__RefHeading___webmailer_1"/><text:bookmark-end text:name="webmailer"/></text:h>
      <text:p text:style-name="Text_20_body">Um den Webmailer des mp-Mailservers zu nutzen, muss dieser vorher aktiviert sein. Um diesen zu aktivieren melden Sie sich bitte als Benutzer <text:span text:style-name="Emphasis">config</text:span> an und aktivieren den Webmailer unter dem Menüpunkt <text:span text:style-name="Emphasis">Einstellungen &gt; Webserver &gt; Webmailer</text:span>.</text:p>
      <text:p text:style-name="Text_20_body">Voraussetzung zum Betrieb des Webmailers ist die Aktivierung des Webservers auf dem mp-Mailserver sowie die Sicherstellung, dass der Webserver an einer zugänglichen Adresse lauscht (Siehe: <text:span text:style-name="Emphasis">Einstellungen &gt; Webserver</text:span>). Weiterhin ist sicherzustellen, dass der Port 443 (HTTPS-Protokoll) zugänglich ist (Siehe: <text:span text:style-name="Emphasis">Einstellungen &gt; Netzwerk</text:span>) .  </text:p>
      <text:p text:style-name="Text_20_body"><text:span text:style-name="Strong_20_Emphasis">ACHTUNG:</text:span> Wenn Sie alle Einstellungen vorgenommen haben verlassen Sie das Menü. Speichern Sie nun alle Änderungen über den Menüpunkt <text:span text:style-name="Emphasis">Speichern</text:span> ab und wenden Sie diese mit dem Menüpunkt <text:span text:style-name="Emphasis">Sanft Anwenden</text:span> an. Erst nach dem Anwenden werden die neuen Einstellungen wirksam. </text:p>
      <text:p text:style-name="Text_20_body">Sie können nun mit einem Browser auf den Webmailer zugreifen. Die Adresse unter der Sie Ihren Webmailer erreichen lautet: <text:line-break/></text:p>
      <text:p text:style-name="Preformatted_20_Text"> https://[IP-Adresse oder Name der Mailservers]/roundcube/</text:p>
      <text:p text:style-name="Text_20_body">Der Webmailer ist nur über das HTTPS-Protokoll zu erreichen, nicht über das ungesicherte HTTP-Protokoll. <text:line-break/>
Es erscheint folgendes Anmeldefenster im Browser: <text:line-break/></text:p>
      <text:p text:style-name="Text_20_body"><draw:frame draw:style-name="media" draw:name="1" text:anchor-type="as-char" draw:z-index="1" svg:width="8.3608333333333cm" style:rel-width="100%" svg:height="2.5929166666667cm" style:rel-height="scale"><draw:image xlink:href="Pictures/df3e9e0640e92dda12c94f93f1de2a73.png" xlink:type="simple" xlink:show="embed" xlink:actuate="onLoad"/></draw:frame></text:p>
      <text:p text:style-name="Text_20_body">Melden Sie sich bitte mit dem Benutzernamen (ohne Domäne) und dem zugehörigen Passwort an. Die Einstellungen sind identisch mit denen für Ihr E-Mail Postfach. Nach erfolgreicher Anmeldung erscheint folgende Oberfläche: <text:line-break/></text:p>
      <text:p text:style-name="Text_20_body"><draw:frame draw:style-name="media" draw:name="2" text:anchor-type="as-char" draw:z-index="2" svg:width="13.229166666667cm" svg:height="2.1695833333333cm"><draw:image xlink:href="Pictures/ee4725dcf56702dfc96a025b1757c586.png" xlink:type="simple" xlink:show="embed" xlink:actuate="onLoad"/></draw:frame> </text:p>
      <text:p text:style-name="Text_20_body">Sie können mit dem Webmailer E-Mails lesen, schreiben und verwalten.</text:p>
      <text:p text:style-name="Text_20_body"><draw:a xlink:type="simple" xlink:href="https://help.m-privacy.de/doku.php/tightgate-mailserver"><draw:frame draw:style-name="mediaright" draw:name="3" text:anchor-type="paragraph" draw:z-index="3" svg:width="3.96875cm" style:rel-width="100%" svg:height="1.0583333333333cm" style:rel-height="scale"><draw:image xlink:href="Pictures/a13a024117b9866ba414fba5c73715b5.jpg" xlink:type="simple" xlink:show="embed" xlink:actuate="onLoad"/></draw:frame></draw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8T10::05:21</meta:creation-date>
    <dc:creator>Generated</dc:creator>
    <dc:date>2026-08-18T10::05:21</dc:date>
    <dc:language>en-US</dc:language>
    <meta:editing-cycles>1</meta:editing-cycles>
    <meta:editing-duration>PT0S</meta:editing-duration>
    <dc:title>tightgate-mailserver:webmailer</dc:title>
  </office:meta>
</office:document-meta>
</file>