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4c774913ee38eea723f0a658aae0a5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mailserver:status"/><text:bookmark-start text:name="__RefHeading___statusseite_mit_systemueberblick_1"/><text:bookmark-start text:name="statusseite_mit_systemueberblick"/>Statusseite mit Systemüberblick<text:bookmark-end text:name="__RefHeading___statusseite_mit_systemueberblick_1"/><text:bookmark-end text:name="statusseite_mit_systemueberblick"/></text:h>
      <text:p text:style-name="Text_20_body">Der mp-Mailserver bietet über die Statusseite den Zugriff auf verfügbare Logs und Statistiken und einen Überblick über laufende Dienste sowie den Zustand der Festplatten. Des weiteren kann über die Statusseite auf alle webbasierten Dienste des Mailservers zugegriffen werden. </text:p>
      <text:p text:style-name="Text_20_body"><text:span text:style-name="Strong_20_Emphasis">ACHTUNG:</text:span> Die Statusseite kann nur aufgerufen werden, als Administrator <text:span text:style-name="Emphasis">config</text:span> in den <text:span text:style-name="Emphasis">Einstellungen</text:span> im Menüpunkt <text:span text:style-name="Emphasis">Laufende Dienste &gt; Webserver // der Webserver aktiviert wurde und über den Port 873 auf den Mailserver zugegriffen werden kann.
(GGF. ist der Port 873 unter //Einstellungen &gt; Externes Netzwerk &gt; Von aussen offenen TCP-Ports</text:span> freizugeben.))</text:p>
      <text:p text:style-name="Text_20_body">Um die Statusseite zu erreichen, geben Sie bitte folgende Webadresse im Browser ein: </text:p>
      <text:p text:style-name="Preformatted_20_Text"> https://[IP-Adresse oder Name der Firewall]/status/</text:p>
      <text:p text:style-name="Text_20_body">Sie werden nun ggf. aufgefordert einen Benutzernamen und ein Passwort für den Zugang zur Statusseite einzugeben. Der Benutzername lautet <text:span text:style-name="Emphasis">status</text:span>, dass Passwort wurde vom Benutzer <text:span text:style-name="Emphasis">config</text:span> unter der <text:a xlink:type="simple" xlink:href="https://help.m-privacy.de/doku.php/tightgate-webserver:grundkonfiguration" text:style-name="Internet_20_link" text:visited-style-name="Visited_20_Internet_20_Link">Webserver-Konfiguration</text:a> vergeben.
Nach dem Aufruf sehen Sie folgende Website:</text:p>
      <text:p text:style-name="Text_20_body"><draw:frame draw:style-name="media" draw:name="0" text:anchor-type="as-char" draw:z-index="0" svg:width="13.229166666667cm" svg:height="9.9483333333333cm"><draw:image xlink:href="Pictures/4c774913ee38eea723f0a658aae0a565.png" xlink:type="simple" xlink:show="embed" xlink:actuate="onLoad"/></draw:frame></text:p>
      <text:p text:style-name="Text_20_body">Sie sehen auf der linken Seite im Abschnitt <text:span text:style-name="Emphasis">Systemstatus</text:span> Informationen zum Status laufender Dienste und haben die Möglichkeit auf der rechten Seite im Abschnitt <text:span text:style-name="Emphasis">Dienste</text:span> weitere webbasierte Dienste der mp-Firewall aufzurufen. Im Abschnitt <text:span text:style-name="Emphasis">Statistiken</text:span> können Sie statistische Auswertungen zu einzelnen Diensten der mp-Firewall aufrufen. </text:p>
      <text:p text:style-name="Text_20_body">Die einzelnen Dienste können über ihre jeweilige URL auch direkt erreicht werd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8T10::05:12</meta:creation-date>
    <dc:creator>Generated</dc:creator>
    <dc:date>2026-08-18T10::05:12</dc:date>
    <dc:language>en-US</dc:language>
    <meta:editing-cycles>1</meta:editing-cycles>
    <meta:editing-duration>PT0S</meta:editing-duration>
    <dc:title>tightgate-mailserver:status</dc:title>
  </office:meta>
</office:document-meta>
</file>