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png" manifest:full-path="Pictures/64405027c5394b06f048aa39a9547fbd.png"/>
  <manifest:file-entry manifest:media-type="image/png" manifest:full-path="Pictures/a7cb06a5ad7ab6304b0483449b389414.png"/>
  <manifest:file-entry manifest:media-type="image/png" manifest:full-path="Pictures/76e3d68df1088ce3d88c5285b92a4ce9.png"/>
  <manifest:file-entry manifest:media-type="image/png" manifest:full-path="Pictures/e85044015875c793c80f061ec308548a.png"/>
  <manifest:file-entry manifest:media-type="image/png" manifest:full-path="Pictures/99ea846066db3ae7efb1484c86c89be8.png"/>
  <manifest:file-entry manifest:media-type="image/png" manifest:full-path="Pictures/289e78ada25ca1cbc43568c6de80f67a.png"/>
  <manifest:file-entry manifest:media-type="image/png" manifest:full-path="Pictures/935a2db0d983f703e27e1ff007a6bb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mailserver:spamfalle"/><text:bookmark-start text:name="__RefHeading___spamfallenkonto_einrichten_1"/><text:bookmark-start text:name="spamfallenkonto_einrichten"/>Spamfallenkonto einrichten<text:bookmark-end text:name="__RefHeading___spamfallenkonto_einrichten_1"/><text:bookmark-end text:name="spamfallenkonto_einrichten"/></text:h>
      <text:p text:style-name="Text_20_body">Ein Spamfallenkonto ist ein Konto, welches verschiedene E-Mail-Adressen verwalten auf denen keine regulären E-Mails eingehen dürfen. Es handelt sich dabei um ein E-Mail-Sammelkonto, auf welchem ausschließlich Spam-E-Mails eingehen. Wird eine E-Mail-Adresse als Spamfalle auf dem mp-Mailserver deklariert, so werden automatisch alle auf diesem Konto eingehenden E-Mails als Spam gewertet und dem Lernprozess des mp-Mailservers hinzugefügt. </text:p>
      <text:h text:style-name="Heading_20_2" text:outline-level="2"><text:bookmark-start text:name="__RefHeading___voraussetzungen_zur_nutzung_von_spamfallen-konten_2"/><text:bookmark-start text:name="voraussetzungen_zur_nutzung_von_spamfallen-konten"/>Voraussetzungen zur Nutzung von Spamfallen-Konten<text:bookmark-end text:name="__RefHeading___voraussetzungen_zur_nutzung_von_spamfallen-konten_2"/><text:bookmark-end text:name="voraussetzungen_zur_nutzung_von_spamfallen-konten"/></text:h>
      <text:list text:style-name="Numbering_20_1" text:continue-numbering="false">
        <text:list-item>
          <text:p text:style-name="Numbering_20_1_Content_First"> Es muss als Administrator <text:span text:style-name="Emphasis">maint</text:span> ein Benutzer angelegt sein oder werden, der die E-Mail-Adressen für das Spamfallen-Konto verwaltet. Ein Benutzer entspricht auf dem mp-Mailserver einem E-Mail Konto. Um Verwechselungen mit regulären Konten auszuschließen empfiehlt die m-privacy diesen Benutzer (das E-Mailkonto) <text:span text:style-name="Emphasis">spamfalle</text:span> zu nennen.</text:p>
        </text:list-item>
        <text:list-item>
          <text:p text:style-name="Numbering_20_1_Content"> Die dem Spamfallenkonto hinzuzufügende E-Mail-Adresse muss dem Benutzer <text:span text:style-name="Emphasis">spamfalle</text:span> (oder dem von Ihnen angelegten Benutzer) als Mail-Alias zugeordnet werden. Diese Zuordnung erfolgt ebenfalls als Administrator <text:span text:style-name="Emphasis">maint</text:span>. Ist der Alias schon einem anderen Konto zugeordnet muss dieses bei dem alten Account gelöscht werden.</text:p>
        </text:list-item>
        <text:list-item>
          <text:p text:style-name="Numbering_20_1_Content_Last"> Es muss der E-Mailfilter <text:span text:style-name="Emphasis">amavis-maia</text:span> benutzt werden. Mit dem amavis-new ist keine Nutzung von Spamfallen-Konten möglich.</text:p>
        </text:list-item>
      </text:list>
      <text:h text:style-name="Heading_20_2" text:outline-level="2"><text:bookmark-start text:name="__RefHeading___vorgehensweise_3"/><text:bookmark-start text:name="vorgehensweise"/>Vorgehensweise<text:bookmark-end text:name="__RefHeading___vorgehensweise_3"/><text:bookmark-end text:name="vorgehensweise"/></text:h>
      <text:list text:style-name="List_20_1" text:continue-numbering="false">
        <text:list-item>
          <text:p text:style-name="List_20_1_Content_First"> Um eine E-Mail-Adresse dem Spamfallenkonto hinzuzufügen prüfen Sie bitte, ob alle Voraussetzungen erfüllt sind. </text:p>
        </text:list-item>
        <text:list-item>
          <text:p text:style-name="List_20_1_Content_Last"> Melden Sie sich als Benutzer <text:span text:style-name="Emphasis">mailadmin</text:span> (der Administrator für den Maia-Mailguard) über die Weboberfläche des Maia-Mailguard an. Sie erreichen die Anmeldemaske über:</text:p>
        </text:list-item>
      </text:list>
      <text:p text:style-name="Preformatted_20_Text">https://[IP-Adresse Ihres mp-Mailserver]/maia/</text:p>
      <text:p text:style-name="Text_20_body">Die Anmeldung erfolgt mit dem Benutzernamen <text:span text:style-name="Emphasis">mailadmin@ihre_Domäne</text:span> mit dem zugehörigen Passwort (haben Sie das Passwort vergessen, können Sie dieses als Administrator <text:span text:style-name="Emphasis">maint</text:span> neu setzen).</text:p>
      <text:list text:style-name="List_20_1" text:continue-numbering="false">
        <text:list-item>
          <text:p text:style-name="LastListParagraph_List_20_1_Content_First"> Nachdem Sie angemeldet sind, wählen Sie den Menüpunkt <text:span text:style-name="Emphasis">Verwaltung » Benutzer</text:span> aus. Sie sehen nun folgendes Menü:</text:p>
        </text:list-item>
      </text:list>
      <text:p text:style-name="Text_20_body"><draw:frame draw:style-name="media" draw:name="0" text:anchor-type="as-char" draw:z-index="0" svg:width="13.229166666667cm" svg:height="8.4402083333333cm"><draw:image xlink:href="Pictures/64405027c5394b06f048aa39a9547fbd.png" xlink:type="simple" xlink:show="embed" xlink:actuate="onLoad"/></draw:frame></text:p>
      <text:list text:style-name="List_20_1" text:continue-numbering="false">
        <text:list-item>
          <text:p text:style-name="LastListParagraph_List_20_1_Content_First"> Wählen Sie aus dem Menüpunkten der linken Spalte den Menüpunkt <text:span text:style-name="Emphasis">Verwaltung</text:span> aus. Sie sehen eine Liste von Administrationsmenüs aus denen Sie bitte den Menüpunkt <text:span text:style-name="Emphasis">Benutzer</text:span> auswählen.</text:p>
        </text:list-item>
      </text:list>
      <text:p text:style-name="Text_20_body">Sie sehen eine Übersicht von Feldern. Tragen sie bitte in das Feld <text:span text:style-name="Emphasis">Neue E-Mail-Adresse/Alias hinzufügen</text:span> die E-Mailadresse ein, welche dem Spamfallenkonto hinzugefügt werden soll.</text:p>
      <text:p text:style-name="Text_20_body"><draw:frame draw:style-name="media" draw:name="1" text:anchor-type="as-char" draw:z-index="1" svg:width="14.816666666667cm" svg:height="3.2808333333333cm"><draw:image xlink:href="Pictures/a7cb06a5ad7ab6304b0483449b389414.png" xlink:type="simple" xlink:show="embed" xlink:actuate="onLoad"/></draw:frame></text:p>
      <text:p text:style-name="Text_20_body">Klicken Sie anschließend auf den Button <text:span text:style-name="Emphasis">Neue E-Mailadresse/Alias hinzufügen</text:span>. Damit wurde die neue E-Mail-Adresse in den Pool zu verwaltender E-Mail-Adressen hinzugefügt.</text:p>
      <text:list text:style-name="List_20_1" text:continue-numbering="false">
        <text:list-item>
          <text:p text:style-name="LastListParagraph_List_20_1_Content_First"> Im nächsten Schritt muss die E-Mail-Adresse noch dem Spamfallen-Konto hinzugefügt werden.</text:p>
        </text:list-item>
      </text:list>
      <text:p text:style-name="Text_20_body">Wählen Sie dazu bitte aus den Administrationsfeldern nun das Feld <text:span text:style-name="Emphasis">E-Mail-Adresse/Alias verknüpfen</text:span> aus. Sie sollten nun die im letzten Schritt hinterlegte E-Mail-Adresse in der Liste der verfügbaren Adressen sehen.
Wählen Sie bitte die erstellte E-Mail-Adresse aus und wählen Sie ebenfalls in der darunter stehenden Liste der Konten das Konto für die Spamfalle aus. In unserem Beispiel ist das das Konto <text:span text:style-name="Emphasis">spamfalle</text:span>.</text:p>
      <text:p text:style-name="Text_20_body"><draw:frame draw:style-name="media" draw:name="2" text:anchor-type="as-char" draw:z-index="2" svg:width="15.107708333333cm" svg:height="6.746875cm"><draw:image xlink:href="Pictures/76e3d68df1088ce3d88c5285b92a4ce9.png" xlink:type="simple" xlink:show="embed" xlink:actuate="onLoad"/></draw:frame></text:p>
      <text:p text:style-name="Text_20_body">Bestätigen Sie bitte die Auswahl mit dem Button <text:span text:style-name="Emphasis">E-Mail-Adresse/Alias verknüpfen</text:span>.</text:p>
      <text:list text:style-name="List_20_1" text:continue-numbering="false">
        <text:list-item>
          <text:p text:style-name="LastListParagraph_List_20_1_Content_First"> Als nächstes müssen noch die Einstellungen für das Spamfallen-Konto für die neue E-Mail-Adresse aktualisiert werden. Dazu bitte aus dem Auswahlmenü den Menüpunkt <text:span text:style-name="Emphasis">Benutzer</text:span> auswählen und nach dem Konto <text:span text:style-name="Emphasis">spamfalle</text:span> suchen.</text:p>
        </text:list-item>
      </text:list>
      <text:p text:style-name="Text_20_body"><draw:frame draw:style-name="media" draw:name="3" text:anchor-type="as-char" draw:z-index="3" svg:width="15.160625cm" svg:height="3.33375cm"><draw:image xlink:href="Pictures/e85044015875c793c80f061ec308548a.png" xlink:type="simple" xlink:show="embed" xlink:actuate="onLoad"/></draw:frame></text:p>
      <text:p text:style-name="Text_20_body">Durch Bestätigung der Auswahl gelangen Sie zur Übersicht aller Benutzer mit dem Namen <text:span text:style-name="Emphasis">spamfalle</text:span>. Bitte klicken Sie auf den Benutzer. Sie wechseln damit als Administrator in die Rolle des Benutzers <text:span text:style-name="Emphasis">spamfalle</text:span>.</text:p>
      <text:p text:style-name="Text_20_body"><draw:frame draw:style-name="media" draw:name="4" text:anchor-type="as-char" draw:z-index="4" svg:width="13.917083333333cm" svg:height="2.8045833333333cm"><draw:image xlink:href="Pictures/99ea846066db3ae7efb1484c86c89be8.png" xlink:type="simple" xlink:show="embed" xlink:actuate="onLoad"/></draw:frame> </text:p>
      <text:p text:style-name="Text_20_body">Dass Sie die Rolle gewechselt haben wird im Kopf der linken Hauptmenüleiste dadurch angezeigt, dass Sie nicht mehr als Benutzer <text:span text:style-name="Emphasis">Administrator</text:span> angemeldet sind, sondern als <text:span text:style-name="Emphasis">mailadmin (als spamfalle)</text:span>. Sie arbeiten nun im Account des Benutzers <text:span text:style-name="Emphasis">spamfalle</text:span> als Administrator.</text:p>
      <text:p text:style-name="Text_20_body">Bitte wählen Sie nun aus den Menüpunkten auf der linken Seite des Hauptmenüs den Menüpunkt <text:span text:style-name="Emphasis">Einstellungen</text:span> aus. Klicken Sie bitte dort auf die E-Mail-Adresse neben dem Button <text:span text:style-name="Emphasis">Primäre Adresse</text:span>.</text:p>
      <text:p text:style-name="Text_20_body">Überprüfen Sie bitte die Einstellungen, ob diese mit den Einstellungen der nachfolgenden Abbildung übereinstimmen:</text:p>
      <text:p text:style-name="Text_20_body"><draw:frame draw:style-name="media" draw:name="5" text:anchor-type="as-char" draw:z-index="5" svg:width="18.520833333333cm" style:rel-width="100%" svg:height="14.975416666667cm" style:rel-height="scale"><draw:image xlink:href="Pictures/289e78ada25ca1cbc43568c6de80f67a.png" xlink:type="simple" xlink:show="embed" xlink:actuate="onLoad"/></draw:frame>  </text:p>
      <text:p text:style-name="Text_20_body">Bestätigen Sie Ihre Auswahl durch den Button <text:span text:style-name="Emphasis">Aktualisiere die Einstellungen aller Adressen</text:span>.</text:p>
      <text:p text:style-name="Text_20_body">Ist ein Konto als Spamfalle markiert, so sind alle Einstellungen zu "…wenn Punkte &gt;=" wirkungslos, da alle in das Konto eingehenden Mails automatisch als Spam betrachtet werden. </text:p>
      <text:p text:style-name="Text_20_body">Sie gelangen nun wieder ins vorige Menü. Bitte wählen Sie nun den Reiter <text:span text:style-name="Emphasis">Sonstiges</text:span> aus und prüfen bitte, ob für das Spamfallen-Konto die Einstellung <text:span text:style-name="Emphasis">Ist dies ein Spamfallen-Konto</text:span> auf <text:span text:style-name="Emphasis">Ja</text:span> gesetzt ist.</text:p>
      <text:p text:style-name="Text_20_body"><draw:frame draw:style-name="media" draw:name="6" text:anchor-type="as-char" draw:z-index="6" svg:width="9.2604166666667cm" style:rel-width="100%" svg:height="6.588125cm" style:rel-height="scale"><draw:image xlink:href="Pictures/935a2db0d983f703e27e1ff007a6bb7e.png" xlink:type="simple" xlink:show="embed" xlink:actuate="onLoad"/></draw:frame></text:p>
      <text:p text:style-name="Text_20_body">Bestätigen Sie die Auswahl über den Button <text:span text:style-name="Emphasis">Aktualisiere weitere Einstellungen</text:span>.</text:p>
      <text:p text:style-name="Text_20_body">Sie können sich nun vom <text:span text:style-name="Emphasis">Maia Mailguard</text:span> abmelden. Die E-Mail-Adresse ist dem Spamfallen-Konto hinzugefügt und alle auf dieser E-Mail-Adresse eingehenden E-Mails werden nun automatisch vom mp-Mailserver als Spam erkannt. Aus diesen eingehenden E-Mails lernt das System automatisch und verbessert damit seine Erkennungsrat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0::09:38</meta:creation-date>
    <dc:creator>Generated</dc:creator>
    <dc:date>2026-08-18T10::09:38</dc:date>
    <dc:language>en-US</dc:language>
    <meta:editing-cycles>1</meta:editing-cycles>
    <meta:editing-duration>PT0S</meta:editing-duration>
    <dc:title>tightgate-mailserver:spamfalle</dc:title>
  </office:meta>
</office:document-meta>
</file>