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  <manifest:file-entry manifest:media-type="image/png" manifest:full-path="Pictures/ee1eb11428b8bcbcc5222082a0af96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firewall"><draw:frame draw:style-name="mediaright" draw:name="0" text:anchor-type="paragraph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maildienste"/><text:bookmark-start text:name="__RefHeading___zusammenspiel_der_maildienste_1"/><text:bookmark-start text:name="zusammenspiel_der_maildienste"/>Zusammenspiel der Maildienste<text:bookmark-end text:name="__RefHeading___zusammenspiel_der_maildienste_1"/><text:bookmark-end text:name="zusammenspiel_der_maildienste"/></text:h>
      <text:p text:style-name="Text_20_body">Anhand der unten dargestellten Grafik wird das Zusammenspiel der einzelnen Maildienste im mp-Mailserver grafisch dargestellt. Zu beachten dabei ist, dass alle ein- bzw. ausgehenden Verbindungen auch verschlüsselt sein können. D.h., dass alle personenbezogenen Daten und Inhalte nicht unverschlüsselt übertragen werden müssen. Die einzige, vom System her nicht verschlüsselte Verbindung ist der Abgleich von E-Mail Absendern mit den Mail Relay-Blocking-Listen (RBLs). <text:line-break/></text:p>
      <text:p text:style-name="Text_20_body"><draw:frame draw:style-name="media" draw:name="1" text:anchor-type="as-char" draw:z-index="1" svg:width="26.458333333333cm" style:rel-width="100%" svg:height="18.838333333333cm" style:rel-height="scale"><draw:image xlink:href="Pictures/ee1eb11428b8bcbcc5222082a0af969c.png" xlink:type="simple" xlink:show="embed" xlink:actuate="onLoad"/></draw:frame></text:p>
      <text:p text:style-name="Text_20_body"><draw:a xlink:type="simple" xlink:href="https://help.m-privacy.de/doku.php/tightgate-firewall"><draw:frame draw:style-name="mediaright" draw:name="2" text:anchor-type="paragraph" draw:z-index="2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5:28</meta:creation-date>
    <dc:creator>Generated</dc:creator>
    <dc:date>2026-08-18T10::05:28</dc:date>
    <dc:language>en-US</dc:language>
    <meta:editing-cycles>1</meta:editing-cycles>
    <meta:editing-duration>PT0S</meta:editing-duration>
    <dc:title>tightgate-mailserver:maildienste</dc:title>
  </office:meta>
</office:document-meta>
</file>