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  <manifest:file-entry manifest:media-type="image/png" manifest:full-path="Pictures/559a62bf69f3ed2e915db1e0d17debbf.png"/>
  <manifest:file-entry manifest:media-type="image/png" manifest:full-path="Pictures/017ff8494b415c5b66d3fdd34c3c1125.png"/>
  <manifest:file-entry manifest:media-type="image/png" manifest:full-path="Pictures/cb0bec0f7c372236a7e937dcb99e6357.png"/>
  <manifest:file-entry manifest:media-type="image/png" manifest:full-path="Pictures/4b8f44e3c0bfcd0b307fcd8dceca6ae5.png"/>
  <manifest:file-entry manifest:media-type="image/png" manifest:full-path="Pictures/4d7634edd90b521522732f658b73d6e3.png"/>
  <manifest:file-entry manifest:media-type="image/png" manifest:full-path="Pictures/0888175d6f7ff962aeb6ad92e81648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right" draw:name="0" text:anchor-type="paragraph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maia_alias"/><text:bookmark-start text:name="__RefHeading___mailalias_dem_spamfilter_hinzufuegen_1"/><text:bookmark-start text:name="mailalias_dem_spamfilter_hinzufuegen"/>Mailalias dem Spamfilter hinzufügen<text:bookmark-end text:name="__RefHeading___mailalias_dem_spamfilter_hinzufuegen_1"/><text:bookmark-end text:name="mailalias_dem_spamfilter_hinzufuegen"/></text:h>
      <text:p text:style-name="Text_20_body">Hintergrund:
Der Maia-Mailguard filtert alle E-Mails für hinterlegte E-Mailkonten. Werden einem E-Mail-Account noch weitere E-Mail Aliase hinzugefügt (z. B. als Administrator <text:span text:style-name="Emphasis">maint</text:span>), so werden diese nicht automatisch in die Spamfilterung mit aufgenommen. Es ist notwendig die E-Mail Aliase zusätzlich einem bestehenden Konto des Spamfilters hinzuzufügen.</text:p>
      <text:p text:style-name="Text_20_body">Als Beispiel verwenden wir hier das bestehende E-Mailkonto <text:span text:style-name="Emphasis">einkauf@m-privacy.de</text:span>, welches auch im Maia-Mailguard Spamfilter aktiviert ist. Wir möchten nun für das Konto den Mailalias <text:span text:style-name="Emphasis">post@m-privacy.de</text:span> hinzufügen.   </text:p>
      <text:p text:style-name="Text_20_body">** Vorgehensweise ** <text:line-break/></text:p>
      <text:list text:style-name="List_20_1" text:continue-numbering="false">
        <text:list-item>
          <text:p text:style-name="List_20_1_Content_First"> Der dem Spamfilter hinzuzufügende E-Mail-Alias muss dem Postfach <text:span text:style-name="Emphasis">einkauf</text:span> als Mail-Alias zugeordnet werden. Diese Zuordnung erfolgt als Administrator <text:span text:style-name="Emphasis">maint</text:span>. </text:p>
        </text:list-item>
        <text:list-item>
          <text:p text:style-name="List_20_1_Content_Last"> Melden Sie sich als Benutzer <text:span text:style-name="Emphasis">mailadmin</text:span> (der Administrator für den Maia-Mailguard) über die Weboberfläche des Maia-Mailguard an. Sie erreichen die Anmeldemaske über:</text:p>
        </text:list-item>
      </text:list>
      <text:p text:style-name="Preformatted_20_Text">https://[IP-Adresse Ihres mp-Mailservers]/maia/</text:p>
      <text:p text:style-name="Text_20_body">Die Anmeldung erfolgt mit dem Benutzernamen <text:span text:style-name="Emphasis">mailadmin@ihre_Domäne</text:span> mit dem zugehörigen Passwort (haben Sie das Passwort vergessen, können Sie dieses als Administrator <text:span text:style-name="Emphasis">maint</text:span> neu setzen).</text:p>
      <text:list text:style-name="List_20_1" text:continue-numbering="false">
        <text:list-item>
          <text:p text:style-name="LastListParagraph_List_20_1_Content_First"> Nachdem Sie angemeldet sind, wählen Sie aus dem Menüpunkten der linken Spalte den Menüpunkt <text:span text:style-name="Emphasis">Verwaltung</text:span> aus. Sie sehen eine Liste von Administrationsmenüs aus denen Sie bitte den Menüpunkt <text:span text:style-name="Emphasis">Benutzer</text:span> auswählen.</text:p>
        </text:list-item>
      </text:list>
      <text:p text:style-name="Text_20_body">Sie sehen eine Übersicht von Feldern. Tragen sie bitte in das Feld <text:span text:style-name="Emphasis">Neue E-Mail-Adresse/Alias hinzufügen</text:span> die komplette E-Mailadresse ein, welche als Alias hinzugefügt werden soll (in unserem Beispiel <text:span text:style-name="Emphasis">post@m-privacy.de</text:span>.</text:p>
      <text:p text:style-name="Text_20_body"><draw:frame draw:style-name="media" draw:name="1" text:anchor-type="as-char" draw:z-index="1" svg:width="14.631458333333cm" svg:height="3.2279166666667cm"><draw:image xlink:href="Pictures/559a62bf69f3ed2e915db1e0d17debbf.png" xlink:type="simple" xlink:show="embed" xlink:actuate="onLoad"/></draw:frame></text:p>
      <text:p text:style-name="Text_20_body">Klicken Sie anschließend auf den Button <text:span text:style-name="Emphasis">Neue E-Mailadresse/Alias hinzufügen</text:span>. Damit wurde die neue E-Mail-Adresse in den Pool zu verwaltender E-Mail-Adressen hinzugefügt.</text:p>
      <text:list text:style-name="List_20_1" text:continue-numbering="false">
        <text:list-item>
          <text:p text:style-name="LastListParagraph_List_20_1_Content_First"> Im nächsten Schritt muss die E-Mail-Adresse noch dem eigentlichen Konto (in unserem Beispiel <text:span text:style-name="Emphasis">einkauf@m-privacy.de</text:span>) hinzugefügt werden.</text:p>
        </text:list-item>
      </text:list>
      <text:p text:style-name="Text_20_body">Wählen Sie dazu bitte aus den Administrationsfeldern nun das Feld <text:span text:style-name="Emphasis">E-Mail-Adresse/Alias verknüpfen</text:span> aus. Sie sollten nun die im letzten Schritt hinterlegte E-Mail-Adresse in der Liste der verfügbaren Adressen sehen.
Wählen Sie bitte die erstellte E-Mail-Adresse aus und wählen Sie ebenfalls in der darunter stehenden Liste der Konten das zugehörige Konto für den Alias aus. In unserem Beispiel ist das das Konto <text:span text:style-name="Emphasis">einkauf</text:span>.</text:p>
      <text:p text:style-name="Text_20_body"><draw:frame draw:style-name="media" draw:name="2" text:anchor-type="as-char" draw:z-index="2" svg:width="13.81125cm" svg:height="6.6675cm"><draw:image xlink:href="Pictures/017ff8494b415c5b66d3fdd34c3c1125.png" xlink:type="simple" xlink:show="embed" xlink:actuate="onLoad"/></draw:frame></text:p>
      <text:p text:style-name="Text_20_body">Bestätigen Sie bitte die Auswahl mit dem Button <text:span text:style-name="Emphasis">E-Mail-Adresse/Alias verknüpfen</text:span>.</text:p>
      <text:list text:style-name="List_20_1" text:continue-numbering="false">
        <text:list-item>
          <text:p text:style-name="LastListParagraph_List_20_1_Content_First"> Als nächstes müssen noch die Einstellungen für das Spamfallen-Konto für die neue E-Mail-Adresse aktualisiert werden. Dazu bitte aus dem Auswahlmenü den Menüpunkt <text:span text:style-name="Emphasis">Benutzer</text:span> auswählen und nach dem Konto <text:span text:style-name="Emphasis">einkauf</text:span> suchen lassen.</text:p>
        </text:list-item>
      </text:list>
      <text:p text:style-name="Text_20_body"><draw:frame draw:style-name="media" draw:name="3" text:anchor-type="as-char" draw:z-index="3" svg:width="14.684375cm" svg:height="3.1485416666667cm"><draw:image xlink:href="Pictures/cb0bec0f7c372236a7e937dcb99e6357.png" xlink:type="simple" xlink:show="embed" xlink:actuate="onLoad"/></draw:frame> <text:line-break/></text:p>
      <text:p text:style-name="Text_20_body">Durch Bestätigung der Auswahl gelangen Sie zur Übersicht der Benutzer mit dem Namen <text:span text:style-name="Emphasis">einkauf</text:span>. Bitte klicken Sie auf den Benutzer. Sie wechseln damit als Administrator in die Rolle des Benutzers <text:span text:style-name="Emphasis">einkauf</text:span>.</text:p>
      <text:p text:style-name="Text_20_body"><draw:frame draw:style-name="media" draw:name="4" text:anchor-type="as-char" draw:z-index="4" svg:width="13.731875cm" svg:height="2.7252083333333cm"><draw:image xlink:href="Pictures/4b8f44e3c0bfcd0b307fcd8dceca6ae5.png" xlink:type="simple" xlink:show="embed" xlink:actuate="onLoad"/></draw:frame> </text:p>
      <text:p text:style-name="Text_20_body">Dass Sie die Rolle gewechselt haben wird im Kopf der linken Hauptmenüleiste dadurch angezeigt, dass Sie nicht mehr als Benutzer <text:span text:style-name="Emphasis">Administrator</text:span> angemeldet sind, sondern als <text:span text:style-name="Emphasis">mailadmin (als einkauf)</text:span>. Sie arbeiten nun im Account des Benutzers <text:span text:style-name="Emphasis">einkauf</text:span> als Administrator.</text:p>
      <text:p text:style-name="Text_20_body">Bitte wählen Sie nun aus den Menüpunkten auf der linken Seite des Hauptmenüs den Menüpunkt <text:span text:style-name="Emphasis">Einstellungen</text:span> aus. Klicken Sie bitte dort auf die E-Mail-Adresse neben dem Button <text:span text:style-name="Emphasis">Primäre Adresse</text:span>.</text:p>
      <text:p text:style-name="Text_20_body"><draw:frame draw:style-name="media" draw:name="5" text:anchor-type="as-char" draw:z-index="5" svg:width="10.345208333333cm" svg:height="3.1485416666667cm"><draw:image xlink:href="Pictures/4d7634edd90b521522732f658b73d6e3.png" xlink:type="simple" xlink:show="embed" xlink:actuate="onLoad"/></draw:frame></text:p>
      <text:p text:style-name="Text_20_body">Überprüfen Sie bitte die Einstellungen, ob diese mit den Einstellungen der nachfolgenden Abbildung übereinstimmen:</text:p>
      <text:p text:style-name="Text_20_body"><draw:frame draw:style-name="media" draw:name="6" text:anchor-type="as-char" draw:z-index="6" svg:width="18.520833333333cm" style:rel-width="100%" svg:height="15.08125cm" style:rel-height="scale"><draw:image xlink:href="Pictures/0888175d6f7ff962aeb6ad92e8164817.png" xlink:type="simple" xlink:show="embed" xlink:actuate="onLoad"/></draw:frame>  </text:p>
      <text:p text:style-name="Text_20_body">Bestätigen Sie Ihre Auswahl durch den Button <text:span text:style-name="Emphasis">Aktualisiere die Einstellungen aller Adressen</text:span>.</text:p>
      <text:p text:style-name="Text_20_body">Sie können sich nun vom <text:span text:style-name="Emphasis">Maia Mailguard</text:span> abmelden. Der E-Mail-Alias ist dem Konto hinzugefügt und alle auf dieser E-Mail-Adresse eingehenden E-Mails werden nun automatisch vom mp-Mailserver nach Spam gefiltert.</text:p>
      <text:p text:style-name="Text_20_body"><draw:a xlink:type="simple" xlink:href="https://help.m-privacy.de/doku.php/tightgate-mailserver"><draw:frame draw:style-name="mediaright" draw:name="7" text:anchor-type="paragraph" draw:z-index="7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7T13::25:31</meta:creation-date>
    <dc:creator>Generated</dc:creator>
    <dc:date>2026-09-07T13::25:31</dc:date>
    <dc:language>en-US</dc:language>
    <meta:editing-cycles>1</meta:editing-cycles>
    <meta:editing-duration>PT0S</meta:editing-duration>
    <dc:title>tightgate-mailserver:maia_alias</dc:title>
  </office:meta>
</office:document-meta>
</file>