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file-entry manifest:media-type="image/png" manifest:full-path="Pictures/2e5f44fd7a7799293c5066eacd2e3ab1.png"/>
  <manifest:file-entry manifest:media-type="image/png" manifest:full-path="Pictures/ca8f841a529785caa039a4d4200a6e9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tightgate-firewall:web_dienste"/><text:bookmark-start text:name="__RefHeading___dienste_1"/><text:bookmark-start text:name="dienste"/>Dienste<text:bookmark-end text:name="__RefHeading___dienste_1"/><text:bookmark-end text:name="dienste"/></text:h>
      <text:p text:style-name="Text_20_body">Die mp-Firewall stellt webbasierte Dienste zur Verfügung. In den nachfolgenden Abschnitten werden die einzelnen Dienste erläutert und Hinweise zur Konfiguration und Administration gegeben.</text:p>
      <text:h text:style-name="Heading_20_2" text:outline-level="2"><text:bookmark-start text:name="__RefHeading___statusseite_mit_systemueberblick_2"/><text:bookmark-start text:name="statusseite_mit_systemueberblick"/>Statusseite mit Systemüberblick<text:bookmark-end text:name="__RefHeading___statusseite_mit_systemueberblick_2"/><text:bookmark-end text:name="statusseite_mit_systemueberblick"/></text:h>
      <text:p text:style-name="Text_20_body">Die mp-Firewall bietet über die Statusseite den Zugriff auf verfügbare Logs und Statistiken und einen Überblick über laufende Dienste sowie den Zustand der Festplatten. Des weiteren kann über die Statusseite auf alle webbasierten Dienste der Firewall zugegriffen werden.</text:p>
      <text:p text:style-name="Text_20_body">**ACHTUNG: ** Die Statusseite kann nur aufgerufen werden, als Administrator <text:span text:style-name="Emphasis">config</text:span> in den <text:span text:style-name="Emphasis">Einstellungen</text:span> im Menüpunkt <text:span text:style-name="Emphasis">Laufende Dienste &gt; Webserver // der Webserver aktiviert wurde und über den Port 873 auf den Mailserver zugegriffen werden kann. (GGF. ist der Port 873 unter //Einstellungen &gt; Externes Netzwerk &gt; Von außen offenen TCP-Ports</text:span> freizugeben.))</text:p>
      <text:p text:style-name="Text_20_body">Um die Statusseite zu erreichen, geben Sie bitte folgende Webadresse im Browser ein:</text:p>
      <text:p text:style-name="Preformatted_20_Text"> https://[IP-Adresse oder Name der Firewall]/status/</text:p>
      <text:p text:style-name="Text_20_body">Sie werden nun ggf. aufgefordert einen Benutzernamen und ein Passwort für den Zugang zur Statusseite einzugeben. Der Benutzername lautet <text:span text:style-name="Emphasis">status</text:span>, dass Passwort wurde vom Benutzer <text:span text:style-name="Emphasis">config</text:span> unter der <text:a xlink:type="simple" xlink:href="https://help.m-privacy.de/doku.php/tightgate-webserver:grundkonfiguration" text:style-name="Internet_20_link" text:visited-style-name="Visited_20_Internet_20_Link">Webserver-Konfiguration</text:a> vergeben.  Nach dem Aufruf sehen Sie folgende Website:</text:p>
      <text:p text:style-name="Text_20_body"><draw:frame draw:style-name="media" draw:name="0" text:anchor-type="as-char" draw:z-index="0" svg:width="13.229166666667cm" svg:height="9.9483333333333cm"><draw:image xlink:href="Pictures/2e5f44fd7a7799293c5066eacd2e3ab1.png" xlink:type="simple" xlink:show="embed" xlink:actuate="onLoad"/></draw:frame></text:p>
      <text:p text:style-name="Text_20_body">Sie sehen auf der linken Seite im Abschnitt <text:span text:style-name="Emphasis">Systemstatus</text:span> Informationen zum Status laufender Dienste und haben die Möglichkeit auf der rechten Seite im Abschnitt <text:span text:style-name="Emphasis">Dienste</text:span> weitere webbasierte Dienste der mp-Firewall aufzurufen. Im Abschnitt <text:span text:style-name="Emphasis">Statistiken</text:span> können Sie statistische Auswertungen zu einzelnen Diensten der mp-Firewall aufrufen.</text:p>
      <text:p text:style-name="Text_20_body">Die einzelnen Dienste können über ihre jeweilige URL auch direkt erreicht werden.</text:p>
      <text:h text:style-name="Heading_20_2" text:outline-level="2"><text:bookmark-start text:name="__RefHeading___interner_web-_und_ftp-server_3"/><text:bookmark-start text:name="interner_web-_und_ftp-server"/>Interner Web- und FTP-Server<text:bookmark-end text:name="__RefHeading___interner_web-_und_ftp-server_3"/><text:bookmark-end text:name="interner_web-_und_ftp-server"/></text:h>
      <text:p text:style-name="Text_20_body">Es sind folgende Schritte notwendig, um den Internen Web/FTP-Server der mp-Firewall zur Nutzung im internen Netz vorzubereiten:</text:p>
      <text:list text:style-name="List_20_1" text:continue-numbering="false">
        <text:list-item>
          <text:p text:style-name="List_20_1_Content_First"> Als Benutzer <text:span text:style-name="Emphasis">config</text:span>  muss ggf. der Start des Web- und FTP-Servers im Menü <text:a xlink:type="simple" xlink:href="https://help.m-privacy.de/doku.php/tightgate-firewall:dienste:laufende_dienste" text:style-name="Internet_20_link" text:visited-style-name="Visited_20_Internet_20_Link">Laufende Dienste</text:a> aktiviert werden.</text:p>
        </text:list-item>
        <text:list-item>
          <text:p text:style-name="List_20_1_Content"> Im ersten Schritt müssen Sie das Passwort für den Systembenutzer <text:span text:style-name="Emphasis">wwwupload</text:span>  (für den Webserver) und/oder <text:span text:style-name="Emphasis">ftpupload</text:span>  (für den FTP-Server) setzen oder dieser muss bekannt sein. Die Passworte werden vom Administrator <text:span text:style-name="Emphasis">maint</text:span>  in der <text:a xlink:type="simple" xlink:href="https://help.m-privacy.de/doku.php/tightgate-firewall:interne_verwaltung:benutzerverwaltung" text:style-name="Internet_20_link" text:visited-style-name="Visited_20_Internet_20_Link">Benutzerverwaltung</text:a> vergeben.</text:p>
        </text:list-item>
        <text:list-item>
          <text:p text:style-name="List_20_1_Content"> Nun können von einem entfernten Rechner per SSH (unter Windows hat sich <text:a xlink:type="simple" xlink:href="http://winscp.net/eng/docs/lang:de" text:style-name="Internet_20_link" text:visited-style-name="Visited_20_Internet_20_Link">WinSPC</text:a> bewährt) oder per FTP (falls der FTP-Server aktiv ist) Daten für den internen Web- oder FTP-Server in die mp-Firewall aufspielen.</text:p>
        </text:list-item>
        <text:list-item>
          <text:p text:style-name="List_20_1_Content"> Für die Bereitstellung von Dateien im FTP-Server werden die Daten als Benutzer <text:span text:style-name="Emphasis">ftpupload</text:span>  in das Verzeichnis /<text:span text:style-name="Emphasis">var/ftp</text:span>  kopiert.</text:p>
        </text:list-item>
        <text:list-item>
          <text:p text:style-name="List_20_1_Content"> Für die Bereitstellung von Dateien im FTP-Server werden die Daten als Benutzer <text:span text:style-name="Emphasis">wwwupload</text:span>  in das Verzeichnis /<text:span text:style-name="Emphasis">var/www/intern/default</text:span>  kopiert.</text:p>
        </text:list-item>
        <text:list-item>
          <text:p text:style-name="List_20_1_Content_Last"> Der Aufruf des Web- oder FTP-Servers erfolgt direkt über die Weboberfläche der mp-Firewall. Geben Sie bitte in einen Browser folgende Adresse ein: </text:p>
        </text:list-item>
      </text:list>
      <text:p text:style-name="Preformatted_20_Text">http://[IP-Adresse oder Name der Firewall]/ (für den Inhalt des Webservers)</text:p>
      <text:p text:style-name="Preformatted_20_Text">ftp://www.m-privacy.de/ (für den Inhalt des FTP-Servers)</text:p>
      <text:p text:style-name="Text_20_body"><text:span text:style-name="Strong_20_Emphasis">Hinweis:</text:span>  Wenn Sie den Web- oder FTP-Server aus einem Bereich außerhalb des internen Netzwerks erreichen möchten (Internet, DMZ etc.) so achten Sie bitte darauf, dass die jeweiligen Ports für den Zugriff freigegeben sind.</text:p>
      <text:h text:style-name="Heading_20_2" text:outline-level="2"><text:bookmark-start text:name="__RefHeading___benutzerschnittstelle_4"/><text:bookmark-start text:name="benutzerschnittstelle"/>Benutzerschnittstelle<text:bookmark-end text:name="__RefHeading___benutzerschnittstelle_4"/><text:bookmark-end text:name="benutzerschnittstelle"/></text:h>
      <text:p text:style-name="Text_20_body">Die Benutzerschnittstelle ist eine webbasierte Oberfläche, über die registrierte Benutzer der mp-Firewall das Passwort für Ihren Benutzeraccount ändern und ggf. weitere Einstellungen vornehmen können. Die Aktivierung der Benutzerschnittstelle erfolgt als Benutzer <text:span text:style-name="Emphasis">config</text:span>  unter dem Menüpunkt <text:a xlink:type="simple" xlink:href="https://help.m-privacy.de/doku.php/tightgate-firewall:dienste:laufende_dienste" text:style-name="Internet_20_link" text:visited-style-name="Visited_20_Internet_20_Link">Laufende Dienste</text:a>. Zusätzlich kann nach der Aktivierung der Benutzerschnittstelle noch bestimmt werden, ob die Benutzer eigene Einstellungen für Mail-Weiterleitungen und/oder Mail-Sortierung vornehmen dürfen. Die Benutzerschnittstelle kann über den Aufruf folgender Adresse in einem Browser aus dem internen Netz erfolgen:</text:p>
      <text:p text:style-name="Preformatted_20_Text">https://[IP-Adresse oder Name der Firewall]:873</text:p>
      <text:p text:style-name="Text_20_body">Es erscheint folgender Login-promt:   <text:line-break/><draw:frame draw:style-name="media" draw:name="1" text:anchor-type="as-char" draw:z-index="1" svg:width="10.583333333333cm" svg:height="3.1220833333333cm"><draw:image xlink:href="Pictures/ca8f841a529785caa039a4d4200a6e95.png" xlink:type="simple" xlink:show="embed" xlink:actuate="onLoad"/></draw:frame></text:p>
      <text:p text:style-name="Text_20_body">Durch die Eingabe des Benutzernamens und des Passworts gelangen man in das Menü der Benutzerschnittstelle. Folgende Optionen stehen als Standard in der mp-Firewall zur Verfügung:</text:p>
      <text:h text:style-name="Heading_20_3" text:outline-level="3"><text:bookmark-start text:name="__RefHeading___passwort_aendern_5"/><text:bookmark-start text:name="passwort_aendern"/>Passwort ändern<text:bookmark-end text:name="__RefHeading___passwort_aendern_5"/><text:bookmark-end text:name="passwort_aendern"/></text:h>
      <text:p text:style-name="Text_20_body">Geben Sie im oberen Feld zuerst das alte Passwort ein und anschließen in die darunter liegenden Felder zwei mal das neue Passwort. Bestätigen Sie Ihre Eingabe durch drücken des Passwort ändern Knopfes.</text:p>
      <text:p text:style-name="Text_20_body"><text:span text:style-name="Strong_20_Emphasis">HINWEIS:</text:span>  Das neue Passwort muss eine Mindestlänge von 6 Zeichen haben.</text:p>
      <text:h text:style-name="Heading_20_3" text:outline-level="3"><text:bookmark-start text:name="__RefHeading___weitere_menuepunkte_6"/><text:bookmark-start text:name="weitere_menuepunkte"/>Weitere Menüpunkte<text:bookmark-end text:name="__RefHeading___weitere_menuepunkte_6"/><text:bookmark-end text:name="weitere_menuepunkte"/></text:h>
      <text:p text:style-name="Text_20_body">Wird auf der Firewall ein mp-Mailserver mit betrieben, so stehen ggf. noch weitere Menüpunkte zur Verfügung. Diese werden im Administrationshandbuch für den mp-Mailserver beschrieben.</text:p>
      <text:list text:style-name="List_20_1" text:continue-numbering="false">
        <text:list-item>
          <text:p text:style-name="List_20_1_Content_First"> <text:a xlink:type="simple" xlink:href="https://help.m-privacy.de/doku.php/tightgate-mailserver:benutzerschnittstelle" text:style-name="Internet_20_link" text:visited-style-name="Visited_20_Internet_20_Link">E-Mails weiterleiten (Handbuch mp-Mailserver)</text:a></text:p>
        </text:list-item>
        <text:list-item>
          <text:p text:style-name="List_20_1_Content_Last"> <text:a xlink:type="simple" xlink:href="https://help.m-privacy.de/doku.php/tightgate-mailserver:benutzerschnittstelle" text:style-name="Internet_20_link" text:visited-style-name="Visited_20_Internet_20_Link">E-Mail-Filterregeln verwalten (Handbuch mp-Mailserver)</text:a></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5T11::08:23</meta:creation-date>
    <dc:creator>Generated</dc:creator>
    <dc:date>2026-08-25T11::08:23</dc:date>
    <dc:language>en-US</dc:language>
    <meta:editing-cycles>1</meta:editing-cycles>
    <meta:editing-duration>PT0S</meta:editing-duration>
    <dc:title>tightgate-firewall:web_dienste</dc:title>
  </office:meta>
</office:document-meta>
</file>