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49b96721cac7b98d567de99a7f3ced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dienste"/><text:bookmark-start text:name="__RefHeading___dienste_1"/><text:bookmark-start text:name="dienste"/>Dienste<text:bookmark-end text:name="__RefHeading___dienste_1"/><text:bookmark-end text:name="dienste"/></text:h>
      <text:p text:style-name="Text_20_body">Unter den Firewalldiensten der mp-Firewall können Einstellungen zum Umgang mit eingehenden E-Mails vorgenommen werden. Weiterhin kann hier der Proxy, die DNS-Einträge und die unabhängige Stromversorgung konfiguriert werden. Hier wird auch der Wartungs- und Update-Zugang zum System eingestellt.</text:p>
      <text:h text:style-name="Heading_20_2" text:outline-level="2"><text:bookmark-start text:name="__RefHeading___laufende_dienste_2"/><text:bookmark-start text:name="laufende_dienste"/>Laufende Dienste<text:bookmark-end text:name="__RefHeading___laufende_dienste_2"/><text:bookmark-end text:name="laufende_dienste"/></text:h>
      <text:p text:style-name="Text_20_body">Um Änderungen an den laufenden Diensten vorzunehmen melden Sie sich bitte als Benutzer <text:span text:style-name="Emphasis">config</text:span> an und wählen dann den Menüpunkt <text:span text:style-name="Emphasis">Einstellungen&gt;Laufende Dienste</text:span> aus. Der Menüpunkt <text:span text:style-name="Emphasis">Laufende Dienste</text:span> gibt einen Überblick über die verfügbaren Dienste der mp-Firewall. Über dieses Menü können Dienste gestartet oder gestoppt werden. Weiterhin werden hier Einstellungen zu den Zugangsmethoden zur Firewall eingestellt. Es stehen folgende Dienste zur Auswahl:</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Ende </text:p>
          </table:table-cell>
          <table:table-cell office:value-type="string" table:style-name="tablecell">
            <text:p text:style-name="tablealignleft">Verlassen des Menüs.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Serielle Konsole </text:p>
          </table:table-cell>
          <table:table-cell office:value-type="string" table:style-name="tablecell">
            <text:p text:style-name="tablealignleft">Auswahl ob und welche serielle Konsole gestartet wird. Es können die seriellen Schnittstellen ttyS0 (Com1) oder ttyS1 (Com2) ausgewählt werden. </text:p>
          </table:table-cell>
        </table:table-row>
        <table:table-row>
          <table:table-cell office:value-type="string" table:style-name="tablecell">
            <text:p text:style-name="tablealignleft">SSH-Fernwartung </text:p>
          </table:table-cell>
          <table:table-cell office:value-type="string" table:style-name="tablecell">
            <text:p text:style-name="tablealignleft">Auswahl, ob Secure Shell (SSH) auf den Ports 22 und 22222 gestartet werden soll. Wird ein Fernzugriff auf die Firewall gewünscht, so ist dieser Dienst zu aktivieren. </text:p>
          </table:table-cell>
        </table:table-row>
        <table:table-row>
          <table:table-cell office:value-type="string" table:style-name="tablecell">
            <text:p text:style-name="tablealignleft">SSH-Passwortanmeldung </text:p>
          </table:table-cell>
          <table:table-cell office:value-type="string" table:style-name="tablecell">
            <text:p text:style-name="tablealignleft">Auswahl ob die Anmeldung per SSH-Passwort auf dem Port 22 erlaubt werden soll. Ist diese Funktion deaktiviert, funktionieren nur die eingetragenen SSH-Keys. Es wird empfohlen, Passwort-Anmeldungen zu deaktivieren, wenn der SSH-Dienst von außerhalb (dem Internet) zu erreichen ist. Auf dem Port 22222 sind Passworte grundsätzlich nicht erlaubt. </text:p>
          </table:table-cell>
        </table:table-row>
        <table:table-row>
          <table:table-cell office:value-type="string" table:style-name="tablecell">
            <text:p text:style-name="tablealignleft">DNS-Namensdienst </text:p>
          </table:table-cell>
          <table:table-cell office:value-type="string" table:style-name="tablecell">
            <text:p text:style-name="tablealignleft">Auswahl ob der DNS-Namensdienst gestartet werden soll. Ist dieser Dienst aktiviert können Klienten aus dem Netzwerk die mp-Firewall als Nameserver benutzen. </text:p>
          </table:table-cell>
        </table:table-row>
        <table:table-row>
          <table:table-cell office:value-type="string" table:style-name="tablecell">
            <text:p text:style-name="tablealignleft">DNS-TXT-Anfragen erlauben </text:p>
          </table:table-cell>
          <table:table-cell office:value-type="string" table:style-name="tablecell">
            <text:p text:style-name="tablealignleft">Auswahl, ob über den DNS-Namensdienst TXT-Anfragen erlaubt werden sollen. Standardauswahl ist Nein. </text:p>
          </table:table-cell>
        </table:table-row>
        <table:table-row>
          <table:table-cell office:value-type="string" table:style-name="tablecell">
            <text:p text:style-name="tablealignleft">NTP-Zeitserver </text:p>
          </table:table-cell>
          <table:table-cell office:value-type="string" table:style-name="tablecell">
            <text:p text:style-name="tablealignleft">Auswahl ob der NTP-Zeitserver gestartet werden soll. Ist dieser Dienst aktiviert können Klienten aus dem Netzwerk die mp-Firewall als Zeitserver benutzen. </text:p>
          </table:table-cell>
        </table:table-row>
        <table:table-row>
          <table:table-cell office:value-type="string" table:style-name="tablecell">
            <text:p text:style-name="tablealignleft">Festplatten-Temperatur-Prüfung </text:p>
          </table:table-cell>
          <table:table-cell office:value-type="string" table:style-name="tablecell">
            <text:p text:style-name="tablealignleft">Auswahl, ob die Temperatur der Festplatte auf der Statusseite angezeigt werden soll. Manche Festplatten unterstützen diese Sensorik nicht. Bei fehlerhafter Anzeige auf der Statusseite, bitte diese Funktion deaktivieren. </text:p>
          </table:table-cell>
        </table:table-row>
        <table:table-row>
          <table:table-cell office:value-type="string" table:style-name="tablecell">
            <text:p text:style-name="tablealignleft">Festplatten-Smart-Prüfungen </text:p>
          </table:table-cell>
          <table:table-cell office:value-type="string" table:style-name="tablecell">
            <text:p text:style-name="tablealignleft">Auswahl, ob das Ergebnis der Festplatte-Diagnose auf der Statusseite angezeigt werden soll. Allerdings wird diese Sensorik nicht von allen Festplatten unterstützt. Bitte deaktivieren Sie diese Funktion wenn es zu einer fehlerhaften Anzeige auf der Statusseite kommen sollte.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Benutzerschnittstelle </text:p>
          </table:table-cell>
          <table:table-cell office:value-type="string" table:style-name="tablecell">
            <text:p text:style-name="tablealignleft">Auswahl ob die Benutzerschnittstelle aktiviert werden soll. Die Schnittstelle ist dann für alle Klienten aus dem internen Netzwerk der Firewall zu erreichen. Über die Benutzerschnittstelle können Benutzer ihr Passwort ändern, E-Mail-Weiterleitungen einstellen, E-Mail-Filterregeln setzen und eine Abwesenheitsnotiz (z.B. bei Urlaub) einstellen. </text:p>
          </table:table-cell>
        </table:table-row>
        <table:table-row>
          <table:table-cell office:value-type="string" table:style-name="tablecell">
            <text:p text:style-name="tablealignleft">Port der Benutzerschnittstelle </text:p>
          </table:table-cell>
          <table:table-cell office:value-type="string" table:style-name="tablecell">
            <text:p text:style-name="tablealignleft">Port auf dem die Benutzerschnittstelle von den Klienten aus dem internen Netz erreicht werden kann. </text:p>
          </table:table-cell>
        </table:table-row>
        <table:table-row>
          <table:table-cell office:value-type="string" table:style-name="tablecell">
            <text:p text:style-name="tablealignleft">Mail-Forwarding durch Benutzer </text:p>
          </table:table-cell>
          <table:table-cell office:value-type="string" table:style-name="tablecell">
            <text:p text:style-name="tablealignleft">Einstellungen ob Benutzer eigene Mail-Weiterleitungen einstellen dürfen. Benutzer dürfen nur Weiterleitungen zu einem existierenden Benutzerkonto auf der mp-Firewall einstellen, welcher selber keine Weiterleitung hat. Die Weiterleitung an einen Alias-Namen oder ein Benutzerkonto mit bestehender Weiterleitung ist nicht gestattet. </text:p>
          </table:table-cell>
        </table:table-row>
        <table:table-row>
          <table:table-cell office:value-type="string" table:style-name="tablecell">
            <text:p text:style-name="tablealignleft">Mail-Sortierung durch Benutzer </text:p>
          </table:table-cell>
          <table:table-cell office:value-type="string" table:style-name="tablecell">
            <text:p text:style-name="tablealignleft">Einstellungen ob Benutzer eine Sortierung für das eigene Mail-Konto einstellen dürfen. Eine Sortierung kann nach verschieden Filtern erfolgen und erfolgt vor der Zustellung auf den jeweiligen Mail-Klienten. </text:p>
          </table:table-cell>
        </table:table-row>
        <table:table-row>
          <table:table-cell office:value-type="string" table:style-name="tablecell">
            <text:p text:style-name="tablealignleft">Abwesenheitsnotiz durch Benutzer </text:p>
          </table:table-cell>
          <table:table-cell office:value-type="string" table:style-name="tablecell">
            <text:p text:style-name="tablealignleft">Erlaubt es einem Benutzer eine Abwesenheitsnotiz zu erstellen.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POP3/IMAP</text:p>
          </table:table-cell>
          <table:table-cell office:value-type="string" table:style-name="tablecell">
            <text:p text:style-name="tablealignleft">Auswahl ob die POP3/IMAP-Dienste gestartet werden.</text:p>
          </table:table-cell>
        </table:table-row>
        <table:table-row>
          <table:table-cell office:value-type="string" table:style-name="tablecell">
            <text:p text:style-name="tablealignleft">POP3/IMAP Klartext-Passworte</text:p>
          </table:table-cell>
          <table:table-cell office:value-type="string" table:style-name="tablecell">
            <text:p text:style-name="tablealignleft">Auswahl ob die Dienste POP3 und IMAP eine Passwortanmeldung im Klartext erlauben sollen. Das Anschalten dieser Option bedeutet ein Sicherheitsrisiko, jedoch wird die Klartext-Anmeldung von einigen Programmen (Z.B. ältere Versionen von MS-Outlook) gefordert.</text:p>
          </table:table-cell>
        </table:table-row>
        <table:table-row>
          <table:table-cell office:value-type="string" table:style-name="tablecell">
            <text:p text:style-name="tablealignleft">IMAP max Verb. / Ben.+IP</text:p>
          </table:table-cell>
          <table:table-cell office:value-type="string" table:style-name="tablecell">
            <text:p text:style-name="tablealignleft">Anzahl der gleichzeitigen Verbindungen von einer Benutzerkennung von einer IP-Adresse. Dies dient als Schutz vor ungewollten massenhaften Spamversand.</text:p>
          </table:table-cell>
        </table:table-row>
        <table:table-row>
          <table:table-cell office:value-type="string" table:style-name="tablecell">
            <text:p text:style-name="tablealignleft">FTP-Server</text:p>
          </table:table-cell>
          <table:table-cell office:value-type="string" table:style-name="tablecell">
            <text:p text:style-name="tablealignleft">Auswahl ob der interne FTP-Server gestartet wird.</text:p>
          </table:table-cell>
        </table:table-row>
        <table:table-row>
          <table:table-cell office:value-type="string" table:style-name="tablecell">
            <text:p text:style-name="tablealignleft">Shell-Zugang ftpupload</text:p>
          </table:table-cell>
          <table:table-cell office:value-type="string" table:style-name="tablecell">
            <text:p text:style-name="tablealignleft">Auswahl, ob die Benutzerkennung zum Hochladen von Dateien auf den FTP-Server (ftpupload) einen Shellzugang zu den Verzeichnissen des FTP-Servers erhält.</text:p>
          </table:table-cell>
        </table:table-row>
        <table:table-row>
          <table:table-cell office:value-type="string" table:style-name="tablecell">
            <text:p text:style-name="tablealignleft">IRC-Server</text:p>
          </table:table-cell>
          <table:table-cell office:value-type="string" table:style-name="tablecell">
            <text:p text:style-name="tablealignleft">Auswahl ob der interne IRC-Server (Chat-Server) gestartet wird.</text:p>
          </table:table-cell>
        </table:table-row>
        <table:table-row>
          <table:table-cell office:value-type="string" table:style-name="tablecell">
            <text:p text:style-name="tablealignleft">MySQL-Server</text:p>
          </table:table-cell>
          <table:table-cell office:value-type="string" table:style-name="tablecell">
            <text:p text:style-name="tablealignleft">Auswahl ob der MySQL-Server gestartet wird.</text:p>
          </table:table-cell>
        </table:table-row>
        <table:table-row>
          <table:table-cell office:value-type="string" table:style-name="tablecell">
            <text:p text:style-name="tablealignleft">Lokales MySQL root-Passwort setzen</text:p>
          </table:table-cell>
          <table:table-cell office:value-type="string" table:style-name="tablecell">
            <text:p text:style-name="tablealignleft">Setzt das lokale MySQL root-Passwort neu.</text:p>
          </table:table-cell>
        </table:table-row>
        <table:table-row>
          <table:table-cell office:value-type="string" table:style-name="tablecell">
            <text:p text:style-name="tablealignleft">IP-Sperren (fail2ban)</text:p>
          </table:table-cell>
          <table:table-cell office:value-type="string" table:style-name="tablecell">
            <text:p text:style-name="tablealignleft">Einstellung ob externe IP-Adressen nach mehreren fehlgeschlagenen Anmeldeversuchen gesperrt werden sollen. Es wird empfohlen diesen Dienst anzuschalten, um die Gefahr von "Brute-Force"<text:note text:id="ftn0" text:note-class="footnote"><text:note-citation text:label="1)">1)</text:note-citation><text:note-body><text:p text:style-name="Text_20_body">Die Brute-Force-Methode bzw. Methode der rohen Gewalt beruht darauf, die auf dem Ausprobieren aller (oder zumindest eines erheblichen Teils der in Frage kommenden) Varianten beruht. Näheres dazu unter:   <text:a xlink:type="simple" xlink:href="http://de.wikipedia.org/wiki/Brute_Force" text:style-name="Internet_20_link" text:visited-style-name="Visited_20_Internet_20_Link">http://de.wikipedia.org/wiki/Brute_Force</text:a></text:p></text:note-body></text:note> Attacken zu minimieren.</text:p>
          </table:table-cell>
        </table:table-row>
        <table:table-row>
          <table:table-cell office:value-type="string" table:style-name="tablecell">
            <text:p text:style-name="tablealignleft">IP-Sperren-Mailadresse</text:p>
          </table:table-cell>
          <table:table-cell office:value-type="string" table:style-name="tablecell">
            <text:p text:style-name="tablealignleft">E-Mail-Adresse, an die das System Informationen über gesperrte IP-Adressen versendet.</text:p>
          </table:table-cell>
        </table:table-row>
        <table:table-row>
          <table:table-cell office:value-type="string" table:style-name="tablecell">
            <text:p text:style-name="tablealignleft">Arpwatch</text:p>
          </table:table-cell>
          <table:table-cell office:value-type="string" table:style-name="tablecell">
            <text:p text:style-name="tablealignleft">Auswahl, ob Arpwatch gestartet werden soll.</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Nagios-Agent </text:p>
          </table:table-cell>
          <table:table-cell office:value-type="string" table:style-name="tablecell">
            <text:p text:style-name="tablealignleft">Auswahl, ob die Firewall von einem Nagios-System überwacht werden darf. </text:p>
          </table:table-cell>
        </table:table-row>
        <table:table-row>
          <table:table-cell office:value-type="string" table:style-name="tablecell">
            <text:p text:style-name="tablealignleft">Warntemperatur Festplatte </text:p>
          </table:table-cell>
          <table:table-cell office:value-type="string" table:style-name="tablecell">
            <text:p text:style-name="tablealignleft">Festlegung der Festplatten-Temperatur, bei dem im Nagios-System eine Warnmeldung ausgelöst wird. </text:p>
          </table:table-cell>
        </table:table-row>
        <table:table-row>
          <table:table-cell office:value-type="string" table:style-name="tablecell">
            <text:p text:style-name="tablealignleft">Kritische Temperatur FP </text:p>
          </table:table-cell>
          <table:table-cell office:value-type="string" table:style-name="tablecell">
            <text:p text:style-name="tablealignleft">Festlegung der Festplatten-Temperatur, bei dem im Nagios-System eine Meldung für einen kritischen Zustand ausgelöst wird. </text:p>
          </table:table-cell>
        </table:table-row>
        <table:table-row>
          <table:table-cell office:value-type="string" table:style-name="tablecell">
            <text:p text:style-name="tablealignleft">TG-Pro IP für Nagios Test </text:p>
          </table:table-cell>
          <table:table-cell office:value-type="string" table:style-name="tablecell">
            <text:p text:style-name="tablealignleft">IP-Adresse eines nach gelagerten TightGate-Pro Servers, welches durch ein Nagios-System mit überwacht werden kann. </text:p>
          </table:table-cell>
        </table:table-row>
      </table:table>
      <text:p text:style-name="Text_20_body"><text:span text:style-name="Strong_20_Emphasis">ACHTUNG:</text:span> Wenn Sie alle Einstellungen vorgenommen haben verlassen d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proxies_und_proxy-filter_3"/><text:bookmark-start text:name="proxies_und_proxy-filter"/>Proxies und Proxy-Filter<text:bookmark-end text:name="__RefHeading___proxies_und_proxy-filter_3"/><text:bookmark-end text:name="proxies_und_proxy-filter"/></text:h>
      <text:p text:style-name="Text_20_body">Wenn ein Klient eine Anforderung an den Webserver sendet oder der Webserver antwortet, ist der erste Part einer solchen Antwort immer ein HTTP Request oder HTTP Response. Als ersten Teil des HTTP Request oder Response sendet der Klient oder der Server einen HTTP Header. Das Request Header Feld erlaubt dem Klienten zusätzliche Informationen über den Request an den Server mitzugeben. Mit der mp-Firewall haben Sie die Möglichkeit, den HTTP-Header Requests einzelne Informationen zu erlauben oder zu verbieten. Damit können Sie z.B. sicherstellen, dass im HTTP-Header keine Informationen über den benutzten Server oder den benutzten User-Agent übertragen werden. Solche Informationen werden von Hackern gerne zur Vorbereitung eines gezielten Angriffs genutzt.</text:p>
      <text:p text:style-name="Text_20_body">Um Änderungen an den Proxy-Einstellungen vorzunehmen melden Sie sich bitte als Benutzer <text:span text:style-name="Emphasis">config</text:span> an und wählen dann den Menüpunkt <text:span text:style-name="Emphasis">Einstellungen&gt;Proxies</text:span> aus. Sie haben folgende Konfigurationsmöglichkeiten:</text:p>
      <table:table table:style-name="Table">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row>
        <table:table-row>
          <table:table-cell office:value-type="string" table:style-name="tablecell">
            <text:p text:style-name="tablealignleft">Ende </text:p>
          </table:table-cell>
          <table:table-cell office:value-type="string" table:style-name="tablecell">
            <text:p text:style-name="tablealignleft">Verlassen des Menüs.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Squid-HTTP-Proxy </text:p>
          </table:table-cell>
          <table:table-cell office:value-type="string" table:style-name="tablecell">
            <text:p text:style-name="tablealignleft">Auswahl, ob der Squid-Proxy für HTTP-Anfragen verwendet werden soll. </text:p>
          </table:table-cell>
        </table:table-row>
        <table:table-row>
          <table:table-cell office:value-type="string" table:style-name="tablecell">
            <text:p text:style-name="tablealignleft">Squid3-HTTP-Proxy </text:p>
          </table:table-cell>
          <table:table-cell office:value-type="string" table:style-name="tablecell">
            <text:p text:style-name="tablealignleft">Auswahl, ob der Squid3-Proxy für HTTP-Anfragen angewendet werden soll </text:p>
          </table:table-cell>
        </table:table-row>
        <table:table-row>
          <table:table-cell office:value-type="string" table:style-name="tablecell">
            <text:p text:style-name="tablealignleft">Erlaubte HTTP-Ports </text:p>
          </table:table-cell>
          <table:table-cell office:value-type="string" table:style-name="tablecell">
            <text:p text:style-name="tablealignleft">Auswahl der HTTP-Ports, die über den HTTP-Proxy erreichbar sein sollen. </text:p>
          </table:table-cell>
        </table:table-row>
        <table:table-row>
          <table:table-cell office:value-type="string" table:style-name="tablecell">
            <text:p text:style-name="tablealignleft">Erlaubte HTTPS-Ports </text:p>
          </table:table-cell>
          <table:table-cell office:value-type="string" table:style-name="tablecell">
            <text:p text:style-name="tablealignleft">Auswahl der HTTPS-Ports, die über den HTTP-Proxy erreichbar sein sollen. </text:p>
          </table:table-cell>
        </table:table-row>
        <table:table-row>
          <table:table-cell office:value-type="string" table:style-name="tablecell">
            <text:p text:style-name="tablealignleft">Transparenter HTTP-Proxy </text:p>
          </table:table-cell>
          <table:table-cell office:value-type="string" table:style-name="tablecell">
            <text:p text:style-name="tablealignleft">Auswahl ob ein transparenter HTTP-Proxy gestartet werden soll, der alle Anfragen die auf Port 80 an beliebige Adressen gehen auf den HTTP-Proxy umleitet. Hierfür stehen die eingeschalteten Proxys (Squid, Squid3) zur Verfügung. Dieser Dienst wird nur gestartet, wenn der HTTP-Proxy gestartet ist. </text:p>
          </table:table-cell>
        </table:table-row>
        <table:table-row>
          <table:table-cell office:value-type="string" table:style-name="tablecell">
            <text:p text:style-name="tablealignleft">Zugriffe protokollieren </text:p>
          </table:table-cell>
          <table:table-cell office:value-type="string" table:style-name="tablecell">
            <text:p text:style-name="tablealignleft">Auswahl, ob die HTTP-Proxy Zugriffe mitprotokolliert werden sollen. </text:p>
          </table:table-cell>
        </table:table-row>
        <table:table-row>
          <table:table-cell office:value-type="string" table:style-name="tablecell">
            <text:p text:style-name="tablealignleft">MIME-Header protokollieren </text:p>
          </table:table-cell>
          <table:table-cell office:value-type="string" table:style-name="tablecell">
            <text:p text:style-name="tablealignleft">Angabe, ob der Squit-MIME-Header mit protokolliert werden soll. </text:p>
          </table:table-cell>
        </table:table-row>
        <table:table-row>
          <table:table-cell office:value-type="string" table:style-name="tablecell">
            <text:p text:style-name="tablealignleft">HTTP-Proxy-Scanner </text:p>
          </table:table-cell>
          <table:table-cell office:value-type="string" table:style-name="tablecell">
            <text:p text:style-name="tablealignleft">Auswahl, ob der Malware HTTP-Filter auf Port 3131 gestartet werden soll. Falls dieser Filter verwendet werden soll ist darauf zu achten, dass an den Klienten der Proxy-Port im Browser geändert wird. </text:p>
          </table:table-cell>
        </table:table-row>
        <table:table-row>
          <table:table-cell office:value-type="string" table:style-name="tablecell">
            <text:p text:style-name="tablealignleft">HTTP-Jugendfilter-Proxy </text:p>
          </table:table-cell>
          <table:table-cell office:value-type="string" table:style-name="tablecell">
            <text:p text:style-name="tablealignleft">Auswahl ob der Jugendschutz-Filter DansGuardian auf Port 3132 gestartet werden soll. Der Filter scannt den aktuellen Inhalt einer Website nach verschiedenen Methoden. Die Standard-Einstellungen sind geeignet für die Erfordernisse zum Betrieb in Schulen. Eine genauere Beschreibung des DansGuardian-Filters bekommen Sie im Internet unter: <text:a xlink:type="simple" xlink:href="http://dansguardian.org/" text:style-name="Internet_20_link" text:visited-style-name="Visited_20_Internet_20_Link">http://dansguardian.org/</text:a> Falls dieser Filter verwendet werden soll ist darauf zu achten, dass an den Klienten der Proxy-Port im Browser geändert wird. </text:p>
          </table:table-cell>
        </table:table-row>
        <table:table-row>
          <table:table-cell office:value-type="string" table:style-name="tablecell">
            <text:p text:style-name="tablealignleft">HTTP-Werbefilter-Proxy </text:p>
          </table:table-cell>
          <table:table-cell office:value-type="string" table:style-name="tablecell">
            <text:p text:style-name="tablealignleft">Auswahl ob der Werbefilter-Proxy auf Port 3133 gestartet werden soll. Falls dieser Filter verwendet werden soll ist darauf zu achten, dass an den Klienten der Proxy-Port im Browser geändert wird. </text:p>
          </table:table-cell>
        </table:table-row>
        <table:table-row>
          <table:table-cell office:value-type="string" table:style-name="tablecell">
            <text:p text:style-name="tablealignleft">Auto-HTTP-Proxy-Port </text:p>
          </table:table-cell>
          <table:table-cell office:value-type="string" table:style-name="tablecell">
            <text:p text:style-name="tablealignleft">Auswahl welcher Proxy-Port bei einer automatischen DHCP-Adressvergabe den Klienten übergeben werden soll. Der Standard-Proxy wird immer über Port 3128 (Squid2) angesprochen. Ist ein andere Filter-Proxy installiert und ausgewählt, so stehen auch diese zur Auswahl. Beim Squid3 ist der Proxy-Port 3138. </text:p>
          </table:table-cell>
        </table:table-row>
        <table:table-row>
          <table:table-cell office:value-type="string" table:style-name="tablecell">
            <text:p text:style-name="tablealignleft">Auto-HTTP-Proxy-Ausnahmen </text:p>
          </table:table-cell>
          <table:table-cell office:value-type="string" table:style-name="tablecell">
            <text:p text:style-name="tablealignleft">Hier können Ausnahmen definiert werden die bei der Verwendung des Auto-Proxys vom Proxy-Server ausgenommen werden. Beispiele hierfür sind lokale Server oder IP-Adressen. </text:p>
          </table:table-cell>
        </table:table-row>
        <table:table-row>
          <table:table-cell office:value-type="string" table:style-name="tablecell">
            <text:p text:style-name="tablealignleft">Socks-Proxy </text:p>
          </table:table-cell>
          <table:table-cell office:value-type="string" table:style-name="tablecell">
            <text:p text:style-name="tablealignleft">Auswahl ob der Socks-Proxy gestartet werden soll. </text:p>
          </table:table-cell>
        </table:table-row>
        <table:table-row>
          <table:table-cell office:value-type="string" table:style-name="tablecell">
            <text:p text:style-name="tablealignleft">Erlaubte Socks-Ports </text:p>
          </table:table-cell>
          <table:table-cell office:value-type="string" table:style-name="tablecell">
            <text:p text:style-name="tablealignleft">Auswahl der TCP-Ports im Internet und der DMZ, die über den Socks-Dienst zu erreichen sein sollen. </text:p>
          </table:table-cell>
        </table:table-row>
        <table:table-row>
          <table:table-cell office:value-type="string" table:style-name="tablecell">
            <text:p text:style-name="tablealignleft">FTP-Proxy </text:p>
          </table:table-cell>
          <table:table-cell office:value-type="string" table:style-name="tablecell">
            <text:p text:style-name="tablealignleft">Auswahl ob der FTP-Proxy gestartet werden soll. </text:p>
          </table:table-cell>
        </table:table-row>
        <table:table-row>
          <table:table-cell office:value-type="string" table:style-name="tablecell">
            <text:p text:style-name="tablealignleft">Transparenter FTP-Proxy </text:p>
          </table:table-cell>
          <table:table-cell office:value-type="string" table:style-name="tablecell">
            <text:p text:style-name="tablealignleft">Auswahl ob ein transparenter FTP-Proxy gestartet werden soll, der alle Anfragen, die auf Port 21 an beliebige Adressen gehen auf den FTP-Proxy umleitet. Dieser Dienst wird nur gestartet, wenn der FTP-Proxy gestartet ist. </text:p>
          </table:table-cell>
        </table:table-row>
        <table:table-row>
          <table:table-cell office:value-type="string" table:style-name="tablecell">
            <text:p text:style-name="tablealignleft">Pound-Proxy </text:p>
          </table:table-cell>
          <table:table-cell office:value-type="string" table:style-name="tablecell">
            <text:p text:style-name="tablealignleft">Auswahl ob der Pound-Load-Balancer gestartet werden soll. Achtung: Für den Load-Balancer müssen spezielle Anpassungen manuell vorgenommen werden. Wenden Sie sich bitte dazu an den Support der m-privacy GmbH. </text:p>
          </table:table-cell>
        </table:table-row>
        <table:table-row>
          <table:table-cell office:value-type="string" table:style-name="tablecell" table:number-columns-spanned="2">
            <text:p text:style-name="tablealignleft">— </text:p>
          </table:table-cell>
          <table:covered-table-cell/>
        </table:table-row>
        <table:table-row>
          <table:table-cell office:value-type="string" table:style-name="tablecell">
            <text:p text:style-name="tablealignleft">Squid-HTTP-Header filtern </text:p>
          </table:table-cell>
          <table:table-cell office:value-type="string" table:style-name="tablecell">
            <text:p text:style-name="tablealignleft">Angabe, ob im Squid-Proxy die HTTP-Header gefiltert werden sollen. </text:p>
          </table:table-cell>
        </table:table-row>
        <table:table-row>
          <table:table-cell office:value-type="string" table:style-name="tablecell">
            <text:p text:style-name="tablealignleft">Erlaubte Squid HTTP-Header </text:p>
          </table:table-cell>
          <table:table-cell office:value-type="string" table:style-name="tablecell">
            <text:p text:style-name="tablealignleft">Sie können im HTTP-Header einzelne Informationen erlauben oder verbieten. Wenn Sie mit dem HTTP-Protokoll nicht vertraut sind, kann Ihnen folgender Request for Comments<text:note text:id="ftn1" text:note-class="footnote"><text:note-citation text:label="2)">2)</text:note-citation><text:note-body><text:p text:style-name="Text_20_body">RFCs sind eine durchnummerierte Serie von Dokumenten, die verschiedene tatsächliche und vorgeschlagene Gewohnheiten beschreiben, die einen Bezug zum Internet haben und von der IETF herausgegeben werden. Die Sammlung ist sowohl hinsichtlich des Themas, als auch des so genannten Status, uneinheitlich. Viele RFCs behandeln technische Festsetzungen und Übereinkommen, die Protokolle genannt werden. Protokolle sind für die Zusammenarbeit der Systeme unentbehrlich; Programme, die untereinander Daten austauschen, müssen auf einigen Übereinstimmungen hinsichtlich des Datenformates und verwandten Themen beruhen.  Die m-privacy GmbH hat auf die dort dargelegten Informationen keinen direkten Einfluss, die Angabe der URL erfolgt lediglich als Hilfe für die Benutzung.</text:p></text:note-body></text:note> (RFC) über das HTTP Protokoll in der Version 1.1 weiterhelfen: <text:a xlink:type="simple" xlink:href="http://www.ietf.org/rfc/rfc2616.txt" text:style-name="Internet_20_link" text:visited-style-name="Visited_20_Internet_20_Link">http://www.ietf.org/rfc/rfc2616.txt</text:a> </text:p>
          </table:table-cell>
        </table:table-row>
        <table:table-row>
          <table:table-cell office:value-type="string" table:style-name="tablecell">
            <text:p text:style-name="tablealignleft">Squid3-HTTP-Header filtern </text:p>
          </table:table-cell>
          <table:table-cell office:value-type="string" table:style-name="tablecell">
            <text:p text:style-name="tablealignleft">Hier können Sie auswählen, ob der Header gefiltert werden soll oder nicht. </text:p>
          </table:table-cell>
        </table:table-row>
        <table:table-row>
          <table:table-cell office:value-type="string" table:style-name="tablecell">
            <text:p text:style-name="tablealignleft">Squid3-HTTP-Sende-Header </text:p>
          </table:table-cell>
          <table:table-cell office:value-type="string" table:style-name="tablecell">
            <text:p text:style-name="tablealignleft">Hier können bestimmte HTTP-Header ausgewählt werden, die gesendet werden dürfen für die Anfrage. </text:p>
          </table:table-cell>
        </table:table-row>
        <table:table-row>
          <table:table-cell office:value-type="string" table:style-name="tablecell">
            <text:p text:style-name="tablealignleft">Squid3-HTTP-Antwort-Header </text:p>
          </table:table-cell>
          <table:table-cell office:value-type="string" table:style-name="tablecell">
            <text:p text:style-name="tablealignleft">Es können HTTP-Header ausgewählt werden, die für die Antwort erlaubt sind. </text:p>
          </table:table-cell>
        </table:table-row>
        <table:table-row>
          <table:table-cell office:value-type="string" table:style-name="tablecell">
            <text:p text:style-name="tablealignleft">Angezeigten User-Agent einstellen </text:p>
          </table:table-cell>
          <table:table-cell office:value-type="string" table:style-name="tablecell">
            <text:p text:style-name="tablealignleft">Sie können hier eintragen welcher User-Agent bei HTTP-Header-Anfragen angezeigt werden soll, wenn der Original-Header User-Agent geblockt wird. Beispiel: Tragen Sie Mozilla 1.7.6 (Linux; 32 Bit) ein, wenn Sie einen Mozilla Browser vorspiegeln möchten. </text:p>
          </table:table-cell>
        </table:table-row>
        <table:table-row>
          <table:table-cell office:value-type="string" table:style-name="tablecell">
            <text:p text:style-name="tablealignleft">Benutzerauthentisierung </text:p>
          </table:table-cell>
          <table:table-cell office:value-type="string" table:style-name="tablecell">
            <text:p text:style-name="tablealignleft">Wenn hier ja ausgewählt wird, so müssen sich die Benutzer am Proxy authentisieren. Die Benutzer und Passwörter werden vom Benutzer <text:span text:style-name="Emphasis">maint</text:span> in der <text:a xlink:type="simple" xlink:href="https://help.m-privacy.de/doku.php/tightgate-firewall:interne_verwaltung:benutzerverwaltung" text:style-name="Internet_20_link" text:visited-style-name="Visited_20_Internet_20_Link">Benutzerverwaltung</text:a> angelegt, es sind die selben wie für den Mail-Zugriff. </text:p>
          </table:table-cell>
        </table:table-row>
        <table:table-row>
          <table:table-cell office:value-type="string" table:style-name="tablecell">
            <text:p text:style-name="tablealignleft">Weitere Proxy-Klientennetze </text:p>
          </table:table-cell>
          <table:table-cell office:value-type="string" table:style-name="tablecell">
            <text:p text:style-name="tablealignleft">Weitere IP-Netze, die auf den Proxy zugreifen dürfen. Diese sind in der Form a.b.c.d oder a.b.c.d./n anzugeben. Mehrere Netze müssen durch Leerzeichen getrennt werden. Bereits zugelassen sind das interne Netz inkl. weiterer interner Netze, Zusatznetz und DMZ-Netz. ACHTUNG: Beim Anlegen weitere Netze müssen ggf. die Firewall Regeln angepasst werden, aus DMZ und Zusatznetz ist ggf. der Proxy-TCP-Port zu öffnen. </text:p>
          </table:table-cell>
        </table:table-row>
        <table:table-row>
          <table:table-cell office:value-type="string" table:style-name="tablecell">
            <text:p text:style-name="tablealignleft">Cache-Größe Festplatte MB </text:p>
          </table:table-cell>
          <table:table-cell office:value-type="string" table:style-name="tablecell">
            <text:p text:style-name="tablealignleft">Festlegen des Plattenplatzes in MB, den der Proxy-Cache belegen darf. ACHTUNG: Es muss ausreichend Platz auf der Partition vorhanden sein. Falls der Proxy-Cache des Fallback-Netzwerks aktiv ist, belegt dieser zusätzlich noch einmal die selbe Menge Speicherplatz! </text:p>
          </table:table-cell>
        </table:table-row>
        <table:table-row>
          <table:table-cell office:value-type="string" table:style-name="tablecell">
            <text:p text:style-name="tablealignleft">Cache-Größe Hauptspeicher MB </text:p>
          </table:table-cell>
          <table:table-cell office:value-type="string" table:style-name="tablecell">
            <text:p text:style-name="tablealignleft">Festlegen des Hauptspeichers in MB, den der Proxy-Cache belegen darf. ACHTUNG: Falls der Proxy-Cache des Fallback-Netzwerks aktiv ist, belegt dieser zusätzlich noch einmal die selbe Menge Hauptspeicher! </text:p>
          </table:table-cell>
        </table:table-row>
        <table:table-row>
          <table:table-cell office:value-type="string" table:style-name="tablecell">
            <text:p text:style-name="tablealignleft">Max. Objekt-Größe KB </text:p>
          </table:table-cell>
          <table:table-cell office:value-type="string" table:style-name="tablecell">
            <text:p text:style-name="tablealignleft">Festlegen bis zu welcher Größe in KB Objekte auf der Festplatte gespeichert werden sollen. </text:p>
          </table:table-cell>
        </table:table-row>
        <table:table-row>
          <table:table-cell office:value-type="string" table:style-name="tablecell">
            <text:p text:style-name="tablealignleft">Max. Objekt-Größe Speicher KB </text:p>
          </table:table-cell>
          <table:table-cell office:value-type="string" table:style-name="tablecell">
            <text:p text:style-name="tablealignleft">Festlegen bis zu welcher Größe in KB Objekte im Hauptspeicher gehalten werden sollen. </text:p>
          </table:table-cell>
        </table:table-row>
      </table:table>
      <text:p text:style-name="Text_20_body">**ACHTUNG: **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domain_name_system_dns_entries_4"/><text:bookmark-start text:name="domain_name_system_dns_entries"/>Domain Name System (DNS) Entries<text:bookmark-end text:name="__RefHeading___domain_name_system_dns_entries_4"/><text:bookmark-end text:name="domain_name_system_dns_entries"/></text:h>
      <text:p text:style-name="Text_20_body">Über das weltweit verfügbare Domain Name System DNS können Namen in IP-Adressen (und umgekehrt) verwandelt werden.</text:p>
      <text:p text:style-name="Text_20_body">Beispiel: Sie haben im internen Netz verschiedenen Server. Sie haben die Möglichkeit die Server direkt über ihre IP-Adressen anzusprechen. Dies ist sehr aufwändig, da IP-Adressen aus Zahlenkolonnen bestehen und spätestens ab der dritten IP-Adresse eine Verwechslung kaum mehr vermeidbar ist. Alternativ zu den IP-Adressen können sie für jeden Server auch einen Namen vergeben. Dieser Name wird im DNS hinterlegt und einer speziellen IP-Adresse zugeordnet. Mit dieser Zuordnung können Sie nun den Server beim "Namen“ nennen. Die Umsetzung in die korrekte IP-Adresse wird vom DNS erledigt.</text:p>
      <table:table table:style-name="Table">
        <table:table-column/>
        <table:table-column/>
        <table:table-row>
          <table:table-cell office:value-type="string" table:style-name="tableheader">
            <text:p text:style-name="Table_20_Heading">IP-Adresse </text:p>
          </table:table-cell>
          <table:table-cell office:value-type="string" table:style-name="tableheader">
            <text:p text:style-name="Table_20_Heading">Servername </text:p>
          </table:table-cell>
        </table:table-row>
        <table:table-row>
          <table:table-cell office:value-type="string" table:style-name="tablecell">
            <text:p text:style-name="tablealignleft">192.140.10.123 </text:p>
          </table:table-cell>
          <table:table-cell office:value-type="string" table:style-name="tablecell">
            <text:p text:style-name="tablealignleft">exchange1 </text:p>
          </table:table-cell>
        </table:table-row>
        <table:table-row>
          <table:table-cell office:value-type="string" table:style-name="tablecell">
            <text:p text:style-name="tablealignleft">192.168.53.123 </text:p>
          </table:table-cell>
          <table:table-cell office:value-type="string" table:style-name="tablecell">
            <text:p text:style-name="tablealignleft">mail14 </text:p>
          </table:table-cell>
        </table:table-row>
        <table:table-row>
          <table:table-cell office:value-type="string" table:style-name="tablecell">
            <text:p text:style-name="tablealignleft">192.140.8.100 </text:p>
          </table:table-cell>
          <table:table-cell office:value-type="string" table:style-name="tablecell">
            <text:p text:style-name="tablealignleft">exchange2 </text:p>
          </table:table-cell>
        </table:table-row>
      </table:table>
      <text:p text:style-name="Text_20_body"><draw:frame draw:style-name="media" draw:name="0" text:anchor-type="as-char" draw:z-index="0" svg:width="13.229166666667cm" svg:height="6.6145833333333cm"><draw:image xlink:href="Pictures/49b96721cac7b98d567de99a7f3ced2f.png" xlink:type="simple" xlink:show="embed" xlink:actuate="onLoad"/></draw:frame></text:p>
      <text:p text:style-name="Text_20_body">Um ein neues DNS Entry anzulegen melden Sie sich bitte als Benutzer <text:span text:style-name="Emphasis">config</text:span> an und wählen dann bitte aus dem Menü den Punkt <text:span text:style-name="Emphasis">Einstellungen&gt;DNS Entries&gt;Neu</text:span> aus.</text:p>
      <text:list text:style-name="Numbering_20_1" text:continue-numbering="false">
        <text:list-item>
          <text:p text:style-name="Numbering_20_1_Content_First"> Geben Sie bitte hier den Host-Namen ohne Domäne ein.</text:p>
        </text:list-item>
        <text:list-item>
          <text:p text:style-name="Numbering_20_1_Content_Last"> Geben Sie bitte im nachfolgenden Dialog die IP-Adresse des zugehörigen Servers an. Wenn Sie das Feld IP-Adresse leer lassen, wird automatisch der Name der Firewall eingetragen, so dass der neue Name als Alias verwendet wird.</text:p>
        </text:list-item>
      </text:list>
      <text:p text:style-name="Text_20_body">Wenn sie einen bestehenden Eintrag ändern möchten, wählen Sie den zu ändernde Eintrag aus. Es öffnet sich ein Bearbeitungsdialog, der Ihnen die Möglichkeit bietet, die Einstellungen zu ändern. Bitte beachten Sie, dass der Name der Firewall automatisch eingetragen wird, also von Ihnen nicht mehr angelegt werden darf. Rechner mit dynamischen DHCP-Adressen können ebenfalls automatische eingetragen werden, siehe dazu Menü <text:a xlink:type="simple" xlink:href="https://help.m-privacy.de/doku.php/tightgate-firewall:grundkonfiguration:internes_netzwerk" text:style-name="Internet_20_link" text:visited-style-name="Visited_20_Internet_20_Link">Internes Netzwerk</text:a>.</text:p>
      <text:p text:style-name="Text_20_body">**ACHTUNG: **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unterbrechungsfreie_stromversorgung_usv_5"/><text:bookmark-start text:name="unterbrechungsfreie_stromversorgung_usv"/>Unterbrechungsfreie Stromversorgung (USV)<text:bookmark-end text:name="__RefHeading___unterbrechungsfreie_stromversorgung_usv_5"/><text:bookmark-end text:name="unterbrechungsfreie_stromversorgung_usv"/></text:h>
      <text:p text:style-name="Text_20_body">Eine unterbrechungsfreie Stromversorgung (USV) oder englisch uninterruptable power supply (UPS) soll bei einem Ausfall der Netzspannung die Stromversorgung sicherstellen.</text:p>
      <text:p text:style-name="Text_20_body">Um eine neue USV anzulegen oder eine bestehende USV-Verbindung zu ändern melden Sie sich bitte als Benutzer <text:span text:style-name="Emphasis">config</text:span>   an. Wählen Sie dann bitte aus den Menüpunkt <text:span text:style-name="Emphasis">Einstellungen&gt;USV</text:span>   aus.</text:p>
      <text:p text:style-name="Text_20_body">Nachfolgend sehen Sie eine Übersicht des Einstellungsmenüs für den Anschluss einer USV. Dabei ist in der ersten Spalte der jeweilige Menüpunkt genannt. In der zweiten Spalte ist beschrieben, was der Menüpunkt bedeutet. In der Spalte <text:span text:style-name="Emphasis">Master</text:span> ist jeweils dort ein Kreuz gesetzt, wo Einstellungen vorzunehmen sind, falls die USV direkt an die mp-Firewall angeschlossen ist. In der Spalte <text:span text:style-name="Emphasis">Slave</text:span>   sind entsprechend Kreuze gesetzt, wenn die mp-Firewall als Slave-System USV-Informationen von einem Master-Server erhalten soll. Folgende Einstellungsmöglichkeiten gibt es:</text:p>
      <table:table table:style-name="Table">
        <table:table-column/>
        <table:table-column/>
        <table:table-column/>
        <table:table-column/>
        <table:table-row>
          <table:table-cell office:value-type="string" table:style-name="tableheader">
            <text:p text:style-name="Table_20_Heading">Menüpunkt </text:p>
          </table:table-cell>
          <table:table-cell office:value-type="string" table:style-name="tableheader">
            <text:p text:style-name="Table_20_Heading">Beschreibung </text:p>
          </table:table-cell>
          <table:table-cell office:value-type="string" table:style-name="tableheader">
            <text:p text:style-name="Table_20_Heading">Master </text:p>
          </table:table-cell>
          <table:table-cell office:value-type="string" table:style-name="tableheader">
            <text:p text:style-name="Table_20_Heading">Slave </text:p>
          </table:table-cell>
        </table:table-row>
        <table:table-row>
          <table:table-cell office:value-type="string" table:style-name="tablecell">
            <text:p text:style-name="tablealignleft">Modell </text:p>
          </table:table-cell>
          <table:table-cell office:value-type="string" table:style-name="tablecell">
            <text:p text:style-name="tablealignleft">Auswahl des Modells der USV aus der vorgegeben Liste. Sollten Sie ein USV-Modell haben, welches nicht in der Liste eingetragen ist, wenden Sie sich bitte an der Support der m-privacy.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Anschluss* </text:p>
          </table:table-cell>
          <table:table-cell office:value-type="string" table:style-name="tablecell">
            <text:p text:style-name="tablealignleft">Anschluss der USV an der mp-Firewall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Parameter </text:p>
          </table:table-cell>
          <table:table-cell office:value-type="string" table:style-name="tablecell">
            <text:p text:style-name="tablealignleft">USV-spezifische Parameter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Master </text:p>
          </table:table-cell>
          <table:table-cell office:value-type="string" table:style-name="tablecell">
            <text:p text:style-name="tablealignleft">Master-Server von dem die Informationen einer USV übernommen werden. Der Master-Server ist in folgender Form anzugeben: [Name der USV]@[IP-Adresse des Master Servers]. Meist ist dies myups@a.b.c.d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Benutzer auf Master </text:p>
          </table:table-cell>
          <table:table-cell office:value-type="string" table:style-name="tablecell">
            <text:p text:style-name="tablealignleft">Benutzername des USV-Benutzers auf dem Master-Server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Passwort auf Master </text:p>
          </table:table-cell>
          <table:table-cell office:value-type="string" table:style-name="tablecell">
            <text:p text:style-name="tablealignleft">Benutzer-Passwort für den USV-Benutzer auf dem Master-Server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Slaves </text:p>
          </table:table-cell>
          <table:table-cell office:value-type="string" table:style-name="tablecell">
            <text:p text:style-name="tablealignleft">IP-Adresse oder IP-Netzwerk von Rechnern, die USV-Informationen von der mp-Firewall beziehen können, wenn diese als Master-Server läuft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Benutzer für Slaves </text:p>
          </table:table-cell>
          <table:table-cell office:value-type="string" table:style-name="tablecell">
            <text:p text:style-name="tablealignleft">Benutzername für Slave-Rechner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Passwort für Slaves </text:p>
          </table:table-cell>
          <table:table-cell office:value-type="string" table:style-name="tablecell">
            <text:p text:style-name="tablealignleft">Passwort für Slave-Benutzer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Administrations-Benutzer </text:p>
          </table:table-cell>
          <table:table-cell office:value-type="string" table:style-name="tablecell">
            <text:p text:style-name="tablealignleft">Benutzernamen des USV-Administrators auf dem Master-Server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Administrations-Passwort </text:p>
          </table:table-cell>
          <table:table-cell office:value-type="string" table:style-name="tablecell">
            <text:p text:style-name="tablealignleft">Administrator-Passwort des USV-Administrators auf dem Master-Server </text:p>
          </table:table-cell>
          <table:table-cell office:value-type="string" table:style-name="tablecell">
            <text:p text:style-name="tablealigncenter">  x   </text:p>
          </table:table-cell>
          <table:table-cell office:value-type="string" table:style-name="tablecell"/>
        </table:table-row>
      </table:table>
      <text:p text:style-name="Text_20_body"><text:span text:style-name="Strong_20_Emphasis">Beispiel für verschiedene Anschlussmöglichkeiten einer USV:</text:span></text:p>
      <table:table table:style-name="Table">
        <table:table-column/>
        <table:table-column/>
        <table:table-row>
          <table:table-cell office:value-type="string" table:style-name="tableheader">
            <text:p text:style-name="Table_20_Heading">Anschluss der USV </text:p>
          </table:table-cell>
          <table:table-cell office:value-type="string" table:style-name="tableheader">
            <text:p text:style-name="Table_20_Heading">Anschluss </text:p>
          </table:table-cell>
        </table:table-row>
        <table:table-row>
          <table:table-cell office:value-type="string" table:style-name="tablecell">
            <text:p text:style-name="tablealignleft">1 Serieller Port (Com1) </text:p>
          </table:table-cell>
          <table:table-cell office:value-type="string" table:style-name="tablecell">
            <text:p text:style-name="tablealignleft">ttyS0 </text:p>
          </table:table-cell>
        </table:table-row>
        <table:table-row>
          <table:table-cell office:value-type="string" table:style-name="tablecell">
            <text:p text:style-name="tablealignleft">2 Serieller Port (Com2) </text:p>
          </table:table-cell>
          <table:table-cell office:value-type="string" table:style-name="tablecell">
            <text:p text:style-name="tablealignleft">ttyS1 </text:p>
          </table:table-cell>
        </table:table-row>
        <table:table-row>
          <table:table-cell office:value-type="string" table:style-name="tablecell">
            <text:p text:style-name="tablealignleft">USB Port 1 oder 2 </text:p>
          </table:table-cell>
          <table:table-cell office:value-type="string" table:style-name="tablecell">
            <text:p text:style-name="tablealignleft">usb0 oder usb1 </text:p>
          </table:table-cell>
        </table:table-row>
      </table:table>
      <text:p text:style-name="Text_20_body"><text:span text:style-name="Strong_20_Emphasis">Hinweis</text:span>   : Wenn die mp-Firewall als Master für die USV läuft, so kann über die Status-Seite der mp-Firewall der aktuelle Ladezustand und weitere Informationen über die USV abgerufen werden. Mehr über die Statusseite finden Sie im Kapitel <text:a xlink:type="simple" xlink:href="https://help.m-privacy.de/doku.php/tightgate-firewall:web_dienste" text:style-name="Internet_20_link" text:visited-style-name="Visited_20_Internet_20_Link">Webbasierte Dienste und Administration</text:a></text:p>
      <text:p text:style-name="Text_20_body">**ACHTUNG: **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wartungs-_und_update-zugang_6"/><text:bookmark-start text:name="wartungs-_und_update-zugang"/>Wartungs- und Update-Zugang<text:bookmark-end text:name="__RefHeading___wartungs-_und_update-zugang_6"/><text:bookmark-end text:name="wartungs-_und_update-zugang"/></text:h>
      <text:p text:style-name="Text_20_body">Die Einstellungen für den Wartungs- und Update-Zugang sind dazu vorgesehen einen geeigneten Zugang zu Ihrem System zu konfigurieren. Hier können verschiedene Möglichkeiten des Zugangs zu Ihrem System eingestellt werden, um Fernwartungsarbeiten ausführen zu können oder einen Zugang zu schaffen, damit das System an dem automatischen Update-Verfahren teilnehmen kann. Die Einstellungen sollten nur in Absprache mit dem technischen Kundendienst vorgenommen werden.</text:p>
      <text:p text:style-name="Text_20_body">**ACHTUNG: **  Wenn Sie alle Einstellungen vorgenommen haben verlassen Sie das Menü. Speichern Sie nun alle Änderungen über den Menüpunkt <text:span text:style-name="Emphasis">Speichern</text:span>   ab und wenden Sie diese mit dem Menüpunkt <text:span text:style-name="Emphasis">Sanft Anwenden</text:span> an. Erst nach dem Anwenden werden die neuen Einstellungen wirksam.</text:p>
      <text:h text:style-name="Heading_20_2" text:outline-level="2"><text:bookmark-start text:name="__RefHeading___hardware_sensoren_7"/><text:bookmark-start text:name="hardware_sensoren"/>Hardware Sensoren<text:bookmark-end text:name="__RefHeading___hardware_sensoren_7"/><text:bookmark-end text:name="hardware_sensoren"/></text:h>
      <text:p text:style-name="Text_20_body">Über die Hardware Sensoren lassen sich bestimmte Zustände der eingebauten Hardware kontrollieren und auswerten. Leider liefert nicht jede Hardware diese Sensoreigenschaften. Deshalb kann es nach einem Hardwareaustausch passieren das bestimmte Sensoren nicht oder zusätzlich erkannt werden.  <text:line-break/>Die über den Menüpunkt <text:span text:style-name="Emphasis">Erkennen</text:span>   erkannten Hardwaresensoren werden dann als Module im Kernel eingebunden. Diese Sensoren können mit dem Menüpunkt <text:span text:style-name="Emphasis">Anzeigen</text:span>   kontrolliert und ausgewertet werden. Falls es dennoch zu Fehlermeldungen kommen sollte, können Sie die fehlerhaften Module einfach über den Menüpunkt <text:span text:style-name="Emphasis">Fehlerhafte Module entfernen</text:span> entfernen. Gehen Sie dabei aber vorsichtig vo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2T10::37:05</meta:creation-date>
    <dc:creator>Generated</dc:creator>
    <dc:date>2026-09-12T10::37:05</dc:date>
    <dc:language>en-US</dc:language>
    <meta:editing-cycles>1</meta:editing-cycles>
    <meta:editing-duration>PT0S</meta:editing-duration>
    <dc:title>tightgate-firewall:dienste</dc:title>
  </office:meta>
</office:document-meta>
</file>