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png" manifest:full-path="Pictures/e002ea3195f18f8d7dd82d2f37f1d9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firewall:administrationskonzept"/><text:bookmark-start text:name="__RefHeading___das_administrationskonzept_der_mp-firewall_1"/><text:bookmark-start text:name="das_administrationskonzept_der_mp-firewall"/>Das Administrationskonzept der mp-Firewall<text:bookmark-end text:name="__RefHeading___das_administrationskonzept_der_mp-firewall_1"/><text:bookmark-end text:name="das_administrationskonzept_der_mp-firewall"/></text:h>
      <text:p text:style-name="Text_20_body">Die mp-Firewall hat speziell vordefinierte Benutzerrollen, die den herkömmlichen Administrator (root) ersetzen. Die großen Vorteile dieses dezentralen Administrationskonzeptes ist einerseits der Schutz des Administrationsaccount vor einer funktional unangemessen Allmacht<text:note text:id="ftn0" text:note-class="footnote"><text:note-citation text:label="1)">1)</text:note-citation><text:note-body><text:p text:style-name="Text_20_body">Die herkömmliche Konzentration aller Administrationsaufgaben und Systemrechte in einem zentralen Account macht diesen besonders gefährlich; gelingt es Hackern an dieser Stelle einzudringen, haben sie Zugriff auf das gesamte System.</text:p></text:note-body></text:note>. Anderseits wird durch die funktionale Aufteilung der einzelnen Administrationsaufgaben eine Delegation der Aufgaben möglich. Zu den speziellen Rechten der einzelnen Administrationsrollen vergleichen Sie bitte die <text:a xlink:type="simple" xlink:href="https://help.m-privacy.de/doku.php/tightgate-firewall:rollenrechte" text:style-name="Internet_20_link" text:visited-style-name="Visited_20_Internet_20_Link">Übersicht der Rollenrechte</text:a>. Grundsätzlich lässt sich eine Unterteilung der Administrationsrollen in folgende Bereiche vornehmen: <text:line-break/></text:p>
      <text:p text:style-name="Text_20_body"><draw:frame draw:style-name="media" draw:name="0" text:anchor-type="as-char" draw:z-index="0" svg:width="13.229166666667cm" svg:height="7.8052083333333cm"><draw:image xlink:href="Pictures/e002ea3195f18f8d7dd82d2f37f1d91a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Der Netzwerk-Bereich</text:span> <text:line-break/>Für die Systemadministration der mp-Firewall wurde die Rolle <text:span text:style-name="Emphasis">config</text:span> geschaffen. Sie ist zuständig für die Netzwerkeinstellungen und allgemeine Systemvorgaben. Keinen Zugriff hingegen hat diese Administrationsrolle auf Benutzerverzeichnisse und Benutzereinstellungen. Damit ist ein Outsourcing der Wartungsaufgaben für das Netzwerk datenschutzrechtlich unbedenklich. <text:line-break/><text:line-break/></text:p>
        </text:list-item>
        <text:list-item>
          <text:p text:style-name="Numbering_20_1_Content"> <text:span text:style-name="Strong_20_Emphasis">Der personenbezogene Bereich</text:span> <text:line-break/>Für diesen Administrationsbereich ist die Rolle <text:span text:style-name="Emphasis">maint</text:span> vorgesehen. Diesem Administrationsaccount obliegt es, die Benutzerzugänge/E-Mailkonten der mp-Firewall zu pflegen. Es können Konten angelegt, Mailvorgaben gesetzt, Zugangsberechtigungen und -einschränkungen vorgenommen und Passwörter geändert werden. Dieser Administrator hat keine Möglichkeit einer inhaltlichen Kontrolle der Benutzerverzeichnisse und -daten. <text:line-break/><text:line-break/></text:p>
        </text:list-item>
        <text:list-item>
          <text:p text:style-name="Numbering_20_1_Content"> <text:span text:style-name="Strong_20_Emphasis">Der Wartungs-Bereich</text:span> <text:line-break/>Für Wartungsaufgaben der mp-Firewall wurden die Rollen <text:span text:style-name="Emphasis">backuser</text:span> und <text:span text:style-name="Emphasis">update</text:span> vorgesehen. Sie haben nur einen sehr begrenzten Funktionsumfang und speziell definierte Rechte. Dabei ist der <text:span text:style-name="Emphasis">backuser</text:span> ausschließlich für das Erstellen und Rücksichern von Backups und die dafür notwendigen Einstellungen verantwortlich. Gleiches gilt für die Rolle <text:span text:style-name="Emphasis">update</text:span> bei der Pflege des Systems. Beide Rollen haben weder Zugriff auf die Netzwerkeinstellung noch dürfen sie Benutzerverzeichnisse einsehen. <text:line-break/><text:line-break/></text:p>
        </text:list-item>
        <text:list-item>
          <text:p text:style-name="Numbering_20_1_Content_Last"> <text:span text:style-name="Strong_20_Emphasis">Der Sicherheits-Bereich</text:span> <text:line-break/>Die zentrale Sicherheit der mp-Firewall wird über den Zugriffsrechteschutz RSBAC gewährleistet. Die RSBAC-Konfiguration ist bei Auslieferung komplett und sollte nicht von Benutzern verändert werden. Zur Bearbeitung der RSBAC-Sicherheitseinstellungen gibt es die Rollen <text:span text:style-name="Emphasis">security</text:span> und <text:span text:style-name="Emphasis">root</text:span>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19::44:36</meta:creation-date>
    <dc:creator>Generated</dc:creator>
    <dc:date>2026-09-10T19::44:36</dc:date>
    <dc:language>en-US</dc:language>
    <meta:editing-cycles>1</meta:editing-cycles>
    <meta:editing-duration>PT0S</meta:editing-duration>
    <dc:title>tightgate-firewall:administrationskonzept</dc:title>
  </office:meta>
</office:document-meta>
</file>