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webp" manifest:full-path="Pictures/86b7ee31b7cd90a2a64cb7d7a6888966.webp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einfuehrung_1" text:style-name="" text:visited-style-name="">Einführung<text:tab/>1</text:a></text:p>
          <text:p text:style-name=""><text:a xlink:type="simple" xlink:href="#__RefHeading___so_funktioniert_lightshadow_2" text:style-name="" text:visited-style-name="">So funktioniert LightShadow<text:tab/>2</text:a></text:p>
          <text:p text:style-name=""><text:a xlink:type="simple" xlink:href="#__RefHeading___ressourcenanforderungen_fuer_den_lightshadow-server_3" text:style-name="" text:visited-style-name="">Ressourcenanforderungen für den LightShadow-Server<text:tab/>3</text:a></text:p>
          <text:p text:style-name=""><text:a xlink:type="simple" xlink:href="#__RefHeading___naechste_schritte_4" text:style-name="" text:visited-style-name="">Nächste Schritte<text:tab/>4</text:a></text:p>
        </text:index-body>
      </text:table-of-content>
      <text:p text:style-name="pagebreak_after"/>
      <text:h text:style-name="Heading_20_1" text:outline-level="1"><text:bookmark text:name="mp-lightshadow:einfuehrung"/><text:bookmark-start text:name="__RefHeading___einfuehrung_1"/><text:bookmark-start text:name="einfuehrung"/>Einführung<text:bookmark-end text:name="__RefHeading___einfuehrung_1"/><text:bookmark-end text:name="einfuehrung"/></text:h>
      <text:p text:style-name="Text_20_body">LightShadow stellt eine Möglichkeit bereit, die Benutzerverwaltung von TightGate-Pro so umzusetzen, dass Sicherheitsgruppen eines internen Active Directory genutzt werden können, ohne dass TightGate-Pro oder der LightShadow-Dienst selbst eine direkte Kommunikation mit dem internen Active Directory benötigen. Dabei setzt der LightShadow-Dienst voraus, dass die Arbeitsplatz-PCs der Benutzer an das entsprechende Active Directory angebunden sind, sodass die Authentifizierung und Ticket-Erstellung über die bestehende Domäneninfrastruktur erfolgen kann.</text:p>
      <text:p text:style-name="Text_20_body">Damit adressiert LightShadow drei zentrale Anforderungen an die Benutzerverwaltung von TightGate-Pro:</text:p>
      <text:list text:style-name="List_20_1" text:continue-numbering="false">
        <text:list-item>
          <text:p text:style-name="List_20_1_Content_First"> <text:span text:style-name="Strong_20_Emphasis">Einfache Benutzerverwaltung</text:span> durch die Nutzung von Mitgliedschaften in Active-Directory-Gruppen</text:p>
        </text:list-item>
        <text:list-item>
          <text:p text:style-name="List_20_1_Content"> <text:span text:style-name="Strong_20_Emphasis">Keine direkte Kommunikation</text:span> von TightGate-Pro oder LightShadow mit dem internen Active Directory</text:p>
        </text:list-item>
        <text:list-item>
          <text:p text:style-name="List_20_1_Content_Last"> <text:span text:style-name="Strong_20_Emphasis">Single Sign-on</text:span> für Benutzer beim Zugriff auf TightGate-Pro</text:p>
        </text:list-item>
      </text:list>
      <text:h text:style-name="Heading_20_2" text:outline-level="2"><text:bookmark-start text:name="__RefHeading___so_funktioniert_lightshadow_2"/><text:bookmark-start text:name="so_funktioniert_lightshadow"/>So funktioniert LightShadow<text:bookmark-end text:name="__RefHeading___so_funktioniert_lightshadow_2"/><text:bookmark-end text:name="so_funktioniert_lightshadow"/></text:h>
      <table:table table:style-name="Table">
        <table:table-column/>
        <table:table-column/>
        <table:table-row>
          <table:table-cell office:value-type="string" table:style-name="tablecell">
            <text:p text:style-name="tablealigncenter">  <draw:frame draw:style-name="media" draw:name="0" text:anchor-type="as-char" draw:z-index="0" svg:width="21.166666666667cm" style:rel-width="100%" svg:height="19.301571038251cm" style:rel-height="scale"><draw:image xlink:href="Pictures/86b7ee31b7cd90a2a64cb7d7a6888966.webp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Strong_20_Emphasis">1.</text:span> Der TightGate-Viewer wird auf dem Arbeitsplatz-PC gestartet. Beim Start fordert er beim Active-Directory-Server ein Ticket zur Anmeldung am TightGate-Pro an. <text:line-break/><text:span text:style-name="Strong_20_Emphasis">Kommunikationsanforderungen:</text:span> Keine zusätzlichen Verbindungsanforderungen. Es wird davon ausgegangen, dass der Arbeitsplatz-PC bereits mit dem Active Directory kommunizieren kann. <text:line-break/><text:line-break/><text:span text:style-name="Strong_20_Emphasis">2.</text:span> Der TightGate-Viewer übermittelt dieses Active-Directory-Ticket zusammen mit den weiteren Anmeldeinformationen an den TightGate-Pro. <text:line-break/><text:span text:style-name="Strong_20_Emphasis">Kommunikationsanforderungen:</text:span> Keine zusätzlichen Anforderungen. Es wird davon ausgegangen, dass der TightGate-Viewer mit dem TightGate-Pro bereits über den normalen TCP-Port 5900 kommunizieren kann. <text:line-break/><text:line-break/><text:span text:style-name="Strong_20_Emphasis">3.</text:span> Der TightGate-Pro wertet das übergebene Active-Directory-Ticket aus und liest daraus den Benutzernamen. Anschließend fragt er beim LightShadow-Dienst die zugehörigen Berechtigungen ab und verwendet diese, um den Benutzer anzumelden. <text:line-break/><text:span text:style-name="Strong_20_Emphasis">Kommunikationsanforderungen:</text:span> Zusätzliche Anforderung, dass der TightGate-Pro mit dem LightShadow-Server über TCP-Port 443 (HTTPS) kommunizieren darf.</text:p>
          </table:table-cell>
        </table:table-row>
      </table:table>
      <text:h text:style-name="Heading_20_2" text:outline-level="2"><text:bookmark-start text:name="__RefHeading___ressourcenanforderungen_fuer_den_lightshadow-server_3"/><text:bookmark-start text:name="ressourcenanforderungen_fuer_den_lightshadow-server"/>Ressourcenanforderungen für den LightShadow-Server<text:bookmark-end text:name="__RefHeading___ressourcenanforderungen_fuer_den_lightshadow-server_3"/><text:bookmark-end text:name="ressourcenanforderungen_fuer_den_lightshadow-server"/></text:h>
      <text:p text:style-name="Text_20_body">Der LightShadow-Server wird als virtuelle Maschine betrieben. Für einen stabilen und performanten Betrieb müssen folgende Mindestanforderungen erfüllt sein:</text:p>
      <text:list text:style-name="List_20_1" text:continue-numbering="false">
        <text:list-item>
          <text:p text:style-name="List_20_1_Content_First"> <text:span text:style-name="Strong_20_Emphasis">Arbeitsspeicher (RAM):</text:span> 8 GB</text:p>
        </text:list-item>
        <text:list-item>
          <text:p text:style-name="List_20_1_Content"> <text:span text:style-name="Strong_20_Emphasis">CPU:</text:span> 1 virtuelle CPU</text:p>
        </text:list-item>
        <text:list-item>
          <text:p text:style-name="List_20_1_Content"> <text:span text:style-name="Strong_20_Emphasis">Festplattenspeicher:</text:span> 60 GB</text:p>
        </text:list-item>
        <text:list-item>
          <text:p text:style-name="List_20_1_Content_Last"> <text:span text:style-name="Strong_20_Emphasis">Netzwerk:</text:span> 1 × Gigabit-Netzwerkschnittstelle (1 Gbit/s NIC)</text:p>
        </text:list-item>
      </text:list>
      <text:p text:style-name="Text_20_body">Es wird empfohlen, die Ressourcen je nach Anzahl der Benutzer und Lastszenarien entsprechend zu skalieren, um eine dauerhaft zuverlässige Performance sicherzustellen.</text:p>
      <text:h text:style-name="Heading_20_2" text:outline-level="2"><text:bookmark-start text:name="__RefHeading___naechste_schritte_4"/><text:bookmark-start text:name="naechste_schritte"/>Nächste Schritte<text:bookmark-end text:name="__RefHeading___naechste_schritte_4"/><text:bookmark-end text:name="naechste_schritte"/></text:h>
      <text:p text:style-name="Text_20_body">Damit LightShadow verwendet werden kann, müssen folgende Voraussetzungen erfüllt sein:</text:p>
      <text:list text:style-name="List_20_1" text:continue-numbering="false">
        <text:list-item>
          <text:p text:style-name="List_20_1_Content_First"><text:a xlink:type="simple" xlink:href="https://help.m-privacy.de/doku.php/tightgate-pro:benutzerverwaltung:active_directory_user:vorbereitung_ad_server" text:style-name="Internet_20_link" text:visited-style-name="Visited_20_Internet_20_Link">Vorbereitung des Active Directory</text:a></text:p>
        </text:list-item>
        <text:list-item>
          <text:p text:style-name="List_20_1_Content"><text:a xlink:type="simple" xlink:href="https://help.m-privacy.de/doku.php/mp-lightshadow:installation" text:style-name="Internet_20_link" text:visited-style-name="Visited_20_Internet_20_Link">Vorbereitung LightShadow-System</text:a></text:p>
        </text:list-item>
        <text:list-item>
          <text:p text:style-name="List_20_1_Content"><text:a xlink:type="simple" xlink:href="https://help.m-privacy.de/doku.php/tightgate-pro:benutzerverwaltung:lightshadow" text:style-name="Internet_20_link" text:visited-style-name="Visited_20_Internet_20_Link">Anbindung von TightGate-Pro an LightShadow</text:a></text:p>
        </text:list-item>
        <text:list-item>
          <text:p text:style-name="List_20_1_Content_Last"><text:a xlink:type="simple" xlink:href="https://help.m-privacy.de/doku.php/mp-lightshadow:ad-export" text:style-name="Internet_20_link" text:visited-style-name="Visited_20_Internet_20_Link">Benutzer zum LightShadow hinzufügen</text:a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6::54:43</meta:creation-date>
    <dc:creator>Generated</dc:creator>
    <dc:date>2026-09-15T06::54:43</dc:date>
    <dc:language>en-US</dc:language>
    <meta:editing-cycles>1</meta:editing-cycles>
    <meta:editing-duration>PT0S</meta:editing-duration>
    <dc:title>mp-lightshadow:einfuehrung</dc:title>
  </office:meta>
</office:document-meta>
</file>