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e4c4f0c654c0132b017976f094ad146c.png"/>
  <manifest:file-entry manifest:media-type="image/png" manifest:full-path="Pictures/2ee8dcf457cece8f03ec3c3712da19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webcam_und_mikrofon_mit_tightgate-pro_testen_1" text:style-name="" text:visited-style-name="">Webcam und Mikrofon mit TightGate-Pro testen<text:tab/>1</text:a></text:p>
          <text:p text:style-name=""><text:a xlink:type="simple" xlink:href="#__RefHeading___videoteilnahme_an_videokonferenzen_mit_tightgate-pro_2" text:style-name="" text:visited-style-name="">Video: Teilnahme an Videokonferenzen mit TightGate-Pro<text:tab/>2</text:a></text:p>
        </text:index-body>
      </text:table-of-content>
      <text:p text:style-name="pagebreak_after"/>
      <text:h text:style-name="Heading_20_1" text:outline-level="1"><text:bookmark text:name="faq:tightgate_pro_webcam"/><text:bookmark-start text:name="__RefHeading___webcam_und_mikrofon_mit_tightgate-pro_testen_1"/><text:bookmark-start text:name="webcam_und_mikrofon_mit_tightgate-pro_testen"/>Webcam und Mikrofon mit TightGate-Pro testen<text:bookmark-end text:name="__RefHeading___webcam_und_mikrofon_mit_tightgate-pro_testen_1"/><text:bookmark-end text:name="webcam_und_mikrofon_mit_tightgate-pro_testen"/></text:h>
      <text:p text:style-name="Text_20_body"><text:span text:style-name="Strong_20_Emphasis">Webcam und Mikrofon mit TightGate-Pro testen</text:span></text:p>
      <text:p text:style-name="Text_20_body"><text:span text:style-name="underline">Voraussetzung:</text:span></text:p>
      <text:list text:style-name="List_20_1" text:continue-numbering="false">
        <text:list-item>
          <text:p text:style-name="LastListParagraph_List_20_1_Content_First"> Lokal installierte Webcam und lokal installiertes Mikrofon</text:p>
        </text:list-item>
      </text:list>
      <text:list text:style-name="Numbering_20_1" text:continue-numbering="false">
        <text:list-item>
          <text:p text:style-name="Numbering_20_1_Content_First"> Geben Sie den Zugriff auf die Kamera lokal frei. Gehen Sie dazu bitte im Windows zu <text:span text:style-name="Strong_20_Emphasis">Einstellungen &gt; Datenschutz &gt; Kamera</text:span> und aktivieren dort den Kamerazugriff in dem Abschnitt <text:span text:style-name="Strong_20_Emphasis">Zugriff auf die Kamera auf diesem Gerät zulassen</text:span>. Geben Sie danach auch noch den Zugriff für Apps im Abschnitt <text:span text:style-name="Strong_20_Emphasis">Zulassen, dass Apps auf Ihre Kamera zugreifen</text:span> frei.</text:p>
        </text:list-item>
        <text:list-item>
          <text:p text:style-name="Numbering_20_1_Content"> Geben Sie den Zugriff auf das Mikrofon lokal frei. Gehen Sie dazu bitte im Windows zu <text:span text:style-name="Strong_20_Emphasis">Einstellungen &gt; Datenschutz &gt; Mikrofon</text:span> und aktivieren dort das Mikrofon in dem Abschnitt <text:span text:style-name="Strong_20_Emphasis">Zugriff auf das Mikrofon auf diesem Gerät zulassen</text:span>. Geben Sie danach auch noch den Zugriff für Apps im Abschnitt <text:span text:style-name="Strong_20_Emphasis">Zulassen, dass Apps auf Ihr Mikrofon zugreifen</text:span> frei.</text:p>
        </text:list-item>
        <text:list-item>
          <text:p text:style-name="Numbering_20_1_Content"> So testen Sie laut Windows-Support eine Webcam, die bereits installiert ist: <text:line-break/>Wählen Sie zum Öffnen der Webcam oder Kamera die Schaltfläche <text:span text:style-name="Strong_20_Emphasis">Start</text:span> und dann <text:span text:style-name="Strong_20_Emphasis">Kamera</text:span> aus der App-Liste.</text:p>
        </text:list-item>
        <text:list-item>
          <text:p text:style-name="Numbering_20_1_Content_Last"> So testen Sie laut Windows-Support ein Mikrofon, das bereits installiert ist: <text:line-break/>- Klicken Sie mit der rechten Maustaste auf das Lautstärkesymbol auf der Taskleiste (oder halten Sie es gedrückt), und wählen Sie die Option <text:span text:style-name="Strong_20_Emphasis">Sounds</text:span>. <text:line-break/>- Suchen Sie auf der Registerkarte <text:span text:style-name="Strong_20_Emphasis">Aufnahme</text:span> nach den grünen Balken, die aufleuchten, wenn Sie in das Aufnahmegerät sprechen. Wenn die Balken aufleuchten, ist das Gerät ordnungsgemäß angeschlossen und einsatzbereit.</text:p>
        </text:list-item>
      </text:list>
      <text:p text:style-name="Text_20_body"><text:span text:style-name="Strong_20_Emphasis">Wenn der lokale Test jeweils erfolgreich war, weiter mit TightGate-Pro:</text:span></text:p>
      <text:p text:style-name="Text_20_body">Das Anschalten von Webcam oder Mikrofon bei geöffnetem Browser kann zu Abstürzen des Browsers bis hin zum komplett hängenden TightGate-Viewern führen. Bitte schließen Sie daher immer vor dem Anschalten des lokalem Mikrofons und der lokalen Webcam alle Browser im TightGate-Pro.</text:p>
      <text:p text:style-name="Text_20_body">Voraussetzung: Es muss die Webcam-Unterstützung am TightGate-Pro aktiviert sein. <text:a xlink:type="simple" xlink:href="https://help.m-privacy.de/doku.php/tightgate-pro:client:windows-vnc#lokales_mikrofon_und_webcam_verwenden" text:style-name="Internet_20_link" text:visited-style-name="Visited_20_Internet_20_Link">Hier finden Sie die Anleitung.</text:a></text:p>
      <text:list text:style-name="List_20_1" text:continue-numbering="false">
        <text:list-item>
          <text:p text:style-name="List_20_1_Content_First">Öffnen Sie den TightGate-Viewer und schließen alle Browser.</text:p>
        </text:list-item>
        <text:list-item>
          <text:p text:style-name="List_20_1_Content_Last">Öffnen Sie das Einstellungsmenü durch Drücken der <text:span text:style-name="Strong_20_Emphasis">Funktionstaste F8</text:span></text:p>
        </text:list-item>
      </text:list>
      <text:p text:style-name="Text_20_body">Es erscheint folgendes Menü:</text:p>
      <text:p text:style-name="Text_20_body"><draw:frame draw:style-name="media" draw:name="0" text:anchor-type="as-char" draw:z-index="0" svg:width="6.6145833333333cm" style:rel-width="100%" svg:height="7.5670833333333cm" style:rel-height="scale"><draw:image xlink:href="Pictures/e4c4f0c654c0132b017976f094ad146c.png" xlink:type="simple" xlink:show="embed" xlink:actuate="onLoad"/></draw:frame></text:p>
      <text:list text:style-name="List_20_1" text:continue-numbering="false">
        <text:list-item>
          <text:p text:style-name="LastListParagraph_List_20_1_Content_First">Aktivieren Sie das Untermenü zum Anschalten der lokalen Webcam und des lokalen Mikrofons über den Menüpunkt <text:span text:style-name="Strong_20_Emphasis">Webcam und Mikrofon</text:span>. Es öffnet sich ein neues Fenster:</text:p>
        </text:list-item>
      </text:list>
      <text:p text:style-name="Text_20_body"><draw:frame draw:style-name="media" draw:name="1" text:anchor-type="as-char" draw:z-index="1" svg:width="10.451041666667cm" svg:height="11.059583333333cm"><draw:image xlink:href="Pictures/2ee8dcf457cece8f03ec3c3712da1959.png" xlink:type="simple" xlink:show="embed" xlink:actuate="onLoad"/></draw:frame></text:p>
      <text:list text:style-name="List_20_1" text:continue-numbering="false">
        <text:list-item>
          <text:p text:style-name="List_20_1_Content_First">Für die lokalen Webcams gibt es ein Auswahlmenü, in dem Ihnen alle lokal verfügbaren Webcams angezeigt werden. Sie können zu der Webcam auch die Auflösung einstellen. Beim Mikrofon gibt es nur die Möglichkeit das unter Windows definierte Standard-Mikrofon zu nutzen. Haben Sie Ihre Auswahl getroffen, können Sie diese mit <text:span text:style-name="Strong_20_Emphasis">Anwenden</text:span> oder <text:span text:style-name="Strong_20_Emphasis">OK</text:span> anwenden. Die Menüpunkt <text:span text:style-name="Strong_20_Emphasis">Anwenden</text:span> und <text:span text:style-name="Strong_20_Emphasis">OK</text:span> sind funktional identisch, bei <text:span text:style-name="Strong_20_Emphasis">Anwenden</text:span> bleibt das Menü jedoch geöffnet, sodass weitere Einstellungen vernommenen werden können, bei <text:span text:style-name="Strong_20_Emphasis">OK</text:span> wird das Menü geschlossen. </text:p>
        </text:list-item>
        <text:list-item>
          <text:p text:style-name="List_20_1_Content">Zum Testen, ob Mikrofon und Kamera im TightGate-Pro ordnungsgemäß funktionieren, könne Sie an einem Testmeeting von Webex oder Zoom teilnehmen. Die nachfolgenden Links verweisen auf externe Seiten, unter denen kostenlos ein Testmeeting durchgeführt werden kann. <text:line-break/><text:a xlink:type="simple" xlink:href="https://www.webex.com/de/test-meeting.html" text:style-name="Internet_20_link" text:visited-style-name="Visited_20_Internet_20_Link">Testmeeting von Webex via Firefox</text:a> <text:line-break/><text:a xlink:type="simple" xlink:href="https://zoom.us/de/test" text:style-name="Internet_20_link" text:visited-style-name="Visited_20_Internet_20_Link">Testmeeting von Zoom via Chrome</text:a></text:p>
        </text:list-item>
        <text:list-item>
          <text:p text:style-name="List_20_1_Content_Last">Wenn der Test erfolgreich gelaufen ist, schließen Sie bitte den Browser. Zum Deaktivieren der Durchleitung der Webcam und des Mikrofons können Sie entweder den TightGate-Viewer schließen oder über das Einstellungsmenü (<text:span text:style-name="Strong_20_Emphasis">F8</text:span>) die Webcam und das Mikrofon deaktivieren. </text:p>
        </text:list-item>
      </text:list>
      <text:h text:style-name="Heading_20_2" text:outline-level="2"><text:bookmark-start text:name="__RefHeading___videoteilnahme_an_videokonferenzen_mit_tightgate-pro_2"/><text:bookmark-start text:name="videoteilnahme_an_videokonferenzen_mit_tightgate-pro"/>Video: Teilnahme an Videokonferenzen mit TightGate-Pro<text:bookmark-end text:name="__RefHeading___videoteilnahme_an_videokonferenzen_mit_tightgate-pro_2"/><text:bookmark-end text:name="videoteilnahme_an_videokonferenzen_mit_tightgate-pro"/></text:h>
      <text:p text:style-name="Text_20_body">Das folgende Video zeigt Schritt für Schritt, wie Sie mit TightGate-Pro sicher an webbasierten Videokonferenzen teilnehmen. Sie erfahren, wie Kamera und Mikrofon im TightGate-Viewer aktiviert werden, welche Einstellungen vorab geprüft werden sollten und wie Sie Ihre lokalen Geräte gezielt für eine Sitzung freigeben.</text:p>
      <text:p text:style-name="Text_20_body">Darüber hinaus wird erläutert, wie TightGate-Pro den Zugriff auf lokale Hardware kontrolliert und wie Sie Kamera und Mikrofon nach der Konferenz wieder deaktivieren. So stellen Sie sicher, dass die Nutzung Ihrer Geräte jederzeit bewusst und kontrolliert erfolg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6T01::20:44</meta:creation-date>
    <dc:creator>Generated</dc:creator>
    <dc:date>2026-09-16T01::20:44</dc:date>
    <dc:language>en-US</dc:language>
    <meta:editing-cycles>1</meta:editing-cycles>
    <meta:editing-duration>PT0S</meta:editing-duration>
    <dc:title>faq:tightgate_pro_webcam</dc:title>
  </office:meta>
</office:document-meta>
</file>