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6638b6b7e523f2484148dfeee55dceca.png"/>
  <manifest:file-entry manifest:media-type="image/png" manifest:full-path="Pictures/c503da9618589651644c401f357df0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tor-browser"/><text:bookmark-start text:name="__RefHeading___nutzung_des_tor-browsers_in_tightgate-pro_1"/><text:bookmark-start text:name="nutzung_des_tor-browsers_in_tightgate-pro"/>Nutzung des TOR-Browsers in TightGate-Pro<text:bookmark-end text:name="__RefHeading___nutzung_des_tor-browsers_in_tightgate-pro_1"/><text:bookmark-end text:name="nutzung_des_tor-browsers_in_tightgate-pro"/></text:h>
      <text:p text:style-name="Text_20_body"><text:span text:style-name="Strong_20_Emphasis">TOR</text:span> ist ein Overlay-Netzwerk zur Anonymisierung von Verbindungsdaten. Es wird für TCP-Verbindungen eingesetzt und kann im TightGate-Pro für ein anonymes Surfen im Internet verwendet werden. Tor schützt seine Nutzer vor der Analyse des Datenverkehrs. Es basiert auf der Idee des Onion-Routings. <text:span text:style-name="Strong_20_Emphasis">TOR</text:span> war ursprünglich ein Akronym für <text:span text:style-name="Strong_20_Emphasis">The Onion Routing</text:span>. </text:p>
      <text:p text:style-name="Text_20_body">Im TightGate-Pro bietet die m-privacy GmbH den TOR-Browser als optionales Paket an. In diesem optionalen Paket enthält der TOR-Browser einen TOR-Proxy und die vom TOR-Projekt vorkonfigurierte Version des TOR-Browsers (Mozilla Firefox ESR). Die Details zum Design des TOR-Browsers können Sie auf der Webseite des Tor-Projektes nachlesen unter folgendem Link: <text:a xlink:type="simple" xlink:href="https://2019.www.torproject.org/projects/torbrowser/design/" text:style-name="Internet_20_link" text:visited-style-name="Visited_20_Internet_20_Link">https://2019.www.torproject.org/projects/torbrowser/design/</text:a> (in Englisch)</text:p>
      <text:h text:style-name="Heading_20_2" text:outline-level="2"><text:bookmark-start text:name="__RefHeading___architektur_2"/><text:bookmark-start text:name="architektur"/>Architektur<text:bookmark-end text:name="__RefHeading___architektur_2"/><text:bookmark-end text:name="architektur"/></text:h>
      <text:p text:style-name="Text_20_body">Der TOR-Browser hat auf Grund seiner Architektur und Funktionsweise einige Besonderheiten, welche bei der Vorbereitung der Nutzung des TOR-Browsers auf TightGate-Pro zu beachten sind.
Eine Beschreibung, wie das TOR-Netzwerk funktioniert, findet sich beim TOR-Projekt unter folgendem Link: <text:a xlink:type="simple" xlink:href="https://tb-manual.torproject.org/de/about/" text:style-name="Internet_20_link" text:visited-style-name="Visited_20_Internet_20_Link">https://tb-manual.torproject.org/de/about/</text:a> </text:p>
      <text:h text:style-name="Heading_20_2" text:outline-level="2"><text:bookmark-start text:name="__RefHeading___vorbereitungen_3"/><text:bookmark-start text:name="vorbereitungen"/>Vorbereitungen<text:bookmark-end text:name="__RefHeading___vorbereitungen_3"/><text:bookmark-end text:name="vorbereitungen"/></text:h>
      <text:p text:style-name="Text_20_body">Aus der Architektur des TOR-Browsers ergibt sich, dass TightGate-Pro bei der Nutzung des TOR-Browsers entweder einen freien Zugang Richtung Internet (Port 443 TCP) bekommt oder es muss als Uplink-Proxy ein SSL/https-fähiger Proxy am TightGate-Pro eingestellt sein. </text:p>
      <text:p text:style-name="Text_20_body">Bitte stellen Sie sicher, dass:</text:p>
      <text:list text:style-name="List_20_1" text:continue-numbering="false">
        <text:list-item>
          <text:p text:style-name="List_20_1_Content_First">TightGate-Pro sich entweder direkt mit dem Internet (Port 443 Protokoll TCP) verbinden kann oder das für TightGate-Pro ein SSL fähiger Proxy verwendet wird –&gt; <text:a xlink:type="simple" xlink:href="https://help.m-privacy.de/doku.php/tightgate-pro:konfiguration:proxy" text:style-name="Internet_20_link" text:visited-style-name="Visited_20_Internet_20_Link">Link zum setzen der Proxy-Einstellungen in TightGate-Pro</text:a>. <text:line-break/>Sofern sich TightGate-Pro frei in Richtung Internet verbinden kann, kann als Proxy in TightGate-Pro auch ein  nicht SSL fähiger Proxy eingetragen sein. Dann wird der Proxy für alle Verbindungen mit Firefox und Chrome verwendet und der TOR-Browser verbindet sich direkt mit dem TOR-Netzwerk über den freien Internetzugang.</text:p>
        </text:list-item>
        <text:list-item>
          <text:p text:style-name="List_20_1_Content_Last">TightGate-Pro sich auf einem aktuellen Update-Stand befindet.</text:p>
        </text:list-item>
      </text:list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Zur Installation des TOR-Browser im TightGate-Pro gehen Sie bitte folgendermaßen vor:</text:p>
      <text:list text:style-name="List_20_1" text:continue-numbering="false">
        <text:list-item>
          <text:p text:style-name="List_20_1_Content_First">Anmeldung als Administrator <text:span text:style-name="Emphasis"><text:span text:style-name="Strong_20_Emphasis">update</text:span></text:span></text:p>
        </text:list-item>
        <text:list-item>
          <text:p text:style-name="List_20_1_Content">Aufruf des Menüpunktes <text:span text:style-name="Strong_20_Emphasis">Optionale Pakete hinzufügen</text:span></text:p>
        </text:list-item>
        <text:list-item>
          <text:p text:style-name="List_20_1_Content_Last">Auswahl des Paketes <text:span text:style-name="Strong_20_Emphasis">tor-browser</text:span></text:p>
        </text:list-item>
      </text:list>
      <text:p text:style-name="Text_20_body">Nach der Installation steht der TOR-Browser zur Verfügung.</text:p>
      <text:h text:style-name="Heading_20_2" text:outline-level="2"><text:bookmark-start text:name="__RefHeading___nutzung_5"/><text:bookmark-start text:name="nutzung"/>Nutzung<text:bookmark-end text:name="__RefHeading___nutzung_5"/><text:bookmark-end text:name="nutzung"/></text:h>
      <text:p text:style-name="Text_20_body">Damit der Tor-Browser genutzt werden kann, muss er zunächst aktiviert werden. Danach kann der TOR-Browser einzelnen Kennungen zugewiesen werden.</text:p>
      <text:p text:style-name="Text_20_body"><text:span text:style-name="underline">TOR-Browser global aktivieren</text:span></text:p>
      <text:list text:style-name="List_20_1" text:continue-numbering="false">
        <text:list-item>
          <text:p text:style-name="List_20_1_Content_First"> Anmeldung als Administrator <text:span text:style-name="Emphasis"><text:span text:style-name="Strong_20_Emphasis">config</text:span></text:span></text:p>
        </text:list-item>
        <text:list-item>
          <text:p text:style-name="List_20_1_Content"> Auswahl des Menüpunkts <text:span text:style-name="Strong_20_Emphasis">System-Vorgaben &gt; Tor-Browser-Unterstützung:</text:span> und dort den Wert auf <text:span text:style-name="Strong_20_Emphasis">Ja</text:span> ändern</text:p>
        </text:list-item>
        <text:list-item>
          <text:p text:style-name="List_20_1_Content_Last"> <text:span text:style-name="Strong_20_Emphasis">Speichen</text:span> und <text:span text:style-name="Strong_20_Emphasis">Anwenden</text:span> durchführen. </text:p>
        </text:list-item>
      </text:list>
      <text:p text:style-name="Text_20_body"><text:span text:style-name="underline">Zuweisung des TOR-Browsers zu Kennungen</text:span></text:p>
      <text:p text:style-name="Text_20_body">Der TOR-Browser im TightGate-Pro kann auf zwei verschiedenen Arten aufgerufen werden.
Zum einen kann der Browser direkt über das <text:span text:style-name="Strong_20_Emphasis">Startmenü</text:span> im Verzeichnis <text:span text:style-name="Strong_20_Emphasis">Internet</text:span> gestartet werden oder Sie können einzelnen Benutzern oder Benutzergruppen ein neues Icon auf die Menüleiste legen, über den der TOR-Browser zu starten ist.</text:p>
      <text:list text:style-name="List_20_1" text:continue-numbering="false">
        <text:list-item>
          <text:p text:style-name="List_20_1_Content_First">Anmeldung als Administrator <text:span text:style-name="Emphasis"><text:span text:style-name="Strong_20_Emphasis">maint</text:span></text:span></text:p>
        </text:list-item>
        <text:list-item>
          <text:p text:style-name="List_20_1_Content">Auswahl des Menüpunktes <text:span text:style-name="Strong_20_Emphasis">Benutzerverwaltung → Menü-Optionen:</text:span></text:p>
        </text:list-item>
        <text:list-item>
          <text:p text:style-name="List_20_1_Content">Wählen Sie dort bitte die Kennung oder Gruppe aus, der sie das TOR-Browser Icon zuweisen wollen.</text:p>
        </text:list-item>
        <text:list-item>
          <text:p text:style-name="List_20_1_Content">Wählen Sie in den Oberflächen-Menü-Optionen <text:span text:style-name="Strong_20_Emphasis">tor</text:span> aus. Die Auswahl erfolgt mit der <text:span text:style-name="Strong_20_Emphasis">Leertaste</text:span>.</text:p>
        </text:list-item>
        <text:list-item>
          <text:p text:style-name="List_20_1_Content_Last">Nach der Auswahl ist das neue Icon <draw:frame draw:style-name="media" draw:name="0" text:anchor-type="as-char" draw:z-index="0" svg:width="1.6933333333333cm" svg:height="1.6933333333333cm"><draw:image xlink:href="Pictures/6638b6b7e523f2484148dfeee55dceca.png" xlink:type="simple" xlink:show="embed" xlink:actuate="onLoad"/></draw:frame> nutzbar und erscheint bei der nächsten Anmeldung über den TightGate-Viewer auf der Menüleiste.</text:p>
        </text:list-item>
      </text:list>
      <text:p text:style-name="Text_20_body">Sofern die Benutzerauthentifizierung per Active-Directory erfolgt, sind aller Benutzerkennungen die den TOR-Browser nutzen sollen in die AD-Sicherheitsgruppe <text:span text:style-name="Strong_20_Emphasis">TGtoricon</text:span> aufzunehmen. Eine Übersicht über alle AD-Sicherheitsgruppen findet sich hier: <text:a xlink:type="simple" xlink:href="https://help.m-privacy.de/doku.php/tightgate-pro:benutzerverwaltung:active_directory_user:vorbereitung_ad_server#ad-sicherheitsgruppen_anlegen" text:style-name="Internet_20_link" text:visited-style-name="Visited_20_Internet_20_Link">Übersicht AD-Sicherheitsgruppen für TightGate-Pro</text:a>. </text:p>
      <text:p text:style-name="Text_20_body"><text:span text:style-name="underline">Starten und erste Verbindung</text:span></text:p>
      <text:list text:style-name="List_20_1" text:continue-numbering="false">
        <text:list-item>
          <text:p text:style-name="List_20_1_Content_First">Der Start des TOR-Browsers erfolgt durch Anklicken des neuen Icons <draw:frame draw:style-name="media" draw:name="1" text:anchor-type="as-char" draw:z-index="1" svg:width="1.6933333333333cm" svg:height="1.6933333333333cm"><draw:image xlink:href="Pictures/6638b6b7e523f2484148dfeee55dceca.png" xlink:type="simple" xlink:show="embed" xlink:actuate="onLoad"/></draw:frame> auf der Menüleiste.</text:p>
        </text:list-item>
        <text:list-item>
          <text:p text:style-name="List_20_1_Content">Es öffnet sich danach der TOR-Browser mit folgendem Startbildschirm: <text:line-break/><draw:frame draw:style-name="media" draw:name="2" text:anchor-type="as-char" draw:z-index="2" svg:width="26.484791666667cm" style:rel-width="100%" svg:height="12.250208333333cm" style:rel-height="scale"><draw:image xlink:href="Pictures/c503da9618589651644c401f357df02a.png" xlink:type="simple" xlink:show="embed" xlink:actuate="onLoad"/></draw:frame></text:p>
        </text:list-item>
        <text:list-item>
          <text:p text:style-name="List_20_1_Content_Last">Obwohl der Startbildschirm dazu auffordert sich zu verbinden oder sich ein Pop-up-Fenster öffnet, welches auf eine unerwartete Unterbrechung hinweist, ist es nicht notwendig Tor neu zu starten oder sich neu zu verbinden. Bitte ignorieren Sie diese Meldungen, im Hintergrund hat TightGate-Pro schon alle notwendigen Verbindungen aufgebaut und die benötigte Proxy-Verbindung erstellt. Es kann wie gewohnt in der Adresszeile des Browsers eine gewünschte URL eingeben werden. </text:p>
        </text:list-item>
      </text:list>
      <text:p text:style-name="Text_20_body">Weitergehende Anleitungen zur Nutzung des TOR Browsers finden sich beim TOR-Projekt unter folgendem Link: <text:a xlink:type="simple" xlink:href="https://support.torproject.org/de/" text:style-name="Internet_20_link" text:visited-style-name="Visited_20_Internet_20_Link">https://support.torproject.org/de/</text:a> </text:p>
      <text:p text:style-name="Text_20_body">Es sollten keine zusätzlichen Add-ons für den TOR-Browser installiert werden, da dies einige seiner Datenschutzfunktionen beeinträchtigen kan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0::19:01</meta:creation-date>
    <dc:creator>Generated</dc:creator>
    <dc:date>2026-08-14T20::19:01</dc:date>
    <dc:language>en-US</dc:language>
    <meta:editing-cycles>1</meta:editing-cycles>
    <meta:editing-duration>PT0S</meta:editing-duration>
    <dc:title>faq:tightgate_pro_tor-browser</dc:title>
  </office:meta>
</office:document-meta>
</file>