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253b1c36e455987bfc559e9c2af485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_pro_sound"/><text:bookmark-start text:name="__RefHeading___keine_soundwiedergabe_-_was_ist_zu_tun_1"/><text:bookmark-start text:name="keine_soundwiedergabe_-_was_ist_zu_tun"/>Keine Soundwiedergabe - Was ist zu tun?<text:bookmark-end text:name="__RefHeading___keine_soundwiedergabe_-_was_ist_zu_tun_1"/><text:bookmark-end text:name="keine_soundwiedergabe_-_was_ist_zu_tun"/></text:h>
      <text:p text:style-name="Text_20_body">Es kann vorkommen, dass Sie den TightGate-Viewer gestartet haben, ein Video oder ein Radiostream starten und es zu keiner Soundwiedergabe am Klienten-PC kommt. Die nachfolgende Checkliste gibt Anhaltspunkte, was Sie in diesem Fall zu prüfen ist.</text:p>
      <text:list text:style-name="Numbering_20_1" text:continue-numbering="false">
        <text:list-item>
          <text:p text:style-name="Numbering_20_1_Content_First">Ist die lokale Soundwiedergabe am Klienten-PC möglich? <text:line-break/>Bitte spielen Sie eine lokale Audio-Datei am Klienten-PC ab und stellen Sie so sicher, dass eine lokale Soundausgabe möglich ist.</text:p>
        </text:list-item>
        <text:list-item>
          <text:p text:style-name="Numbering_20_1_Content">Ist die Soundwiedergabe am TightGate-Pro aktiviert? <text:line-break/>Bitte prüfen Sie, dass die globale Soundwiedergabe am TightGate-Pro aktiviert ist. Dazu bitte als Administrator <text:span text:style-name="Emphasis"><text:span text:style-name="Strong_20_Emphasis">config</text:span></text:span> am TightGate-Pro anmelden und sicherstellen, dass unter <text:span text:style-name="Strong_20_Emphasis">System-Vorgaben &gt; Audio-Unterstützung = Ja</text:span> eingestellt ist.</text:p>
        </text:list-item>
        <text:list-item>
          <text:p text:style-name="Numbering_20_1_Content">Hat die Nutzerkennung die Berechtigung Sound zu nutzen? <text:line-break/>Bei einer Benutzerverwaltung via Active-Directory ist zu prüfen, dass die Kennung Mitglied in der AD-Sicherheitsgruppe <text:span text:style-name="Strong_20_Emphasis">tgaudio</text:span> ist. In allen anderen Fällen ist als Administrator <text:span text:style-name="Emphasis"><text:span text:style-name="Strong_20_Emphasis">maint</text:span></text:span> zu prüfen, ob unter dem Menüpunkt <text:span text:style-name="Strong_20_Emphasis">Benutzerverwaltung &gt; Benutzer ändern &gt; [Benutzerkennung] &gt; Audio  = Ja</text:span> eingestellt ist. </text:p>
        </text:list-item>
        <text:list-item>
          <text:p text:style-name="Numbering_20_1_Content">Lässt der TightGate-Viewer die Soundwiedergabe zu? <text:line-break/>Bitte starten Sie den TightGate-Viewer und öffnen im TightGate-Viewer das Einstellungsmenü über die Funktionstaste <text:span text:style-name="Strong_20_Emphasis">F8</text:span>. Dort wählen Sie bitte den Menüpunkt <text:span text:style-name="Strong_20_Emphasis">Einstellungen</text:span> aus und wählen den Reiter <text:span text:style-name="Strong_20_Emphasis">Sound</text:span>. Stellen Sie bitte sicher, dass die Option <text:span text:style-name="Strong_20_Emphasis">TightGate-Pro-Audio anschalten</text:span> aktiviert ist.</text:p>
        </text:list-item>
        <text:list-item>
          <text:p text:style-name="Numbering_20_1_Content_Last">Verbindet sich der Sound von TightGate-Pro richtig? <text:line-break/>Es ist nun zu prüfen, ob der Sound vom TightGate-Pro richtig an den Pulseaudio am Klienten-PC übergeben wird. Bitte starten Sie den TightGate-Viewer und öffnen im TightGate-Viewer erneut das Einstellungsmenü über die Funktionstaste <text:span text:style-name="Strong_20_Emphasis">F8</text:span>. Dort wählen Sie bitte den Menüpunkt <text:span text:style-name="Strong_20_Emphasis">Einstellungen</text:span> aus und wählen den Reiter <text:span text:style-name="Strong_20_Emphasis">Info</text:span>. Unter den Verbindungsinformationen sehen Sie, über welche PulseAudio-Port sich der TightGate-Viewer mit dem TightGate-Pro unterhält. Im Standard ist das Port 4713. In Fällen wo der Klienten-PC ein Citrix-Terminalserver ist, weicht dieser Port ab. </text:p>
        </text:list-item>
      </text:list>
      <text:p text:style-name="Text_20_body"><draw:frame draw:style-name="media" draw:name="0" text:anchor-type="as-char" draw:z-index="0" svg:width="10.583333333333cm" svg:height="11.205882352941cm"><draw:image xlink:href="Pictures/253b1c36e455987bfc559e9c2af485f4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05::08:44</meta:creation-date>
    <dc:creator>Generated</dc:creator>
    <dc:date>2026-09-09T05::08:44</dc:date>
    <dc:language>en-US</dc:language>
    <meta:editing-cycles>1</meta:editing-cycles>
    <meta:editing-duration>PT0S</meta:editing-duration>
    <dc:title>faq:tightgate_pro_sound</dc:title>
  </office:meta>
</office:document-meta>
</file>