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5dd4afcf092a7c603f2329d8f0f45a82.jpg"/>
  <manifest:file-entry manifest:media-type="image/jpeg" manifest:full-path="Pictures/3c1adcda6afad132e213bb193213be9d.jpg"/>
  <manifest:file-entry manifest:media-type="image/jpeg" manifest:full-path="Pictures/0062815d6ed4a29a67998d41d9186aea.jpg"/>
  <manifest:file-entry manifest:media-type="image/jpeg" manifest:full-path="Pictures/8be367d9117ff19d637348e770604564.jpg"/>
  <manifest:file-entry manifest:media-type="image/jpeg" manifest:full-path="Pictures/361282c0eddf15df7d7bfb984bce12a7.jpg"/>
  <manifest:file-entry manifest:media-type="image/jpeg" manifest:full-path="Pictures/bb7bbf55be0455287c47f6ee87e4a11e.jpg"/>
  <manifest:file-entry manifest:media-type="image/jpeg" manifest:full-path="Pictures/232291822af66a490ae84256cc3eac54.jpg"/>
  <manifest:file-entry manifest:media-type="image/jpeg" manifest:full-path="Pictures/a4916aff89a7b43d86e2b88e97248386.jpg"/>
  <manifest:file-entry manifest:media-type="image/jpeg" manifest:full-path="Pictures/bc96467134c6724741112d7a08914f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root-ca_fuer_tightgate-viewer_unter_windows_zentral_bereit_stellen_1" text:style-name="" text:visited-style-name="">Root-CA für TightGate-Viewer unter Windows zentral bereit stellen<text:tab/>1</text:a></text:p>
          <text:p text:style-name=""><text:a xlink:type="simple" xlink:href="#__RefHeading___root-ca_exportieren_2" text:style-name="" text:visited-style-name="">Root-CA exportieren<text:tab/>2</text:a></text:p>
          <text:p text:style-name=""><text:a xlink:type="simple" xlink:href="#__RefHeading___zertifikatsdatei_in_den_windows-zertifikatsspeicher_importieren_3" text:style-name="" text:visited-style-name="">Zertifikatsdatei in den Windows-Zertifikatsspeicher importieren<text:tab/>3</text:a></text:p>
          <text:p text:style-name=""><text:a xlink:type="simple" xlink:href="#__RefHeading___entfernen_der_zertifikatsdatei_aus_dem_windows-zertifikatsspeicher_4" text:style-name="" text:visited-style-name="">Entfernen der Zertifikatsdatei aus dem Windows-Zertifikatsspeicher<text:tab/>4</text:a></text:p>
        </text:index-body>
      </text:table-of-content>
      <text:p text:style-name="pagebreak_after"/>
      <text:h text:style-name="Heading_20_1" text:outline-level="1"><text:bookmark text:name="faq:tightgate_pro_root_ca"/><text:bookmark-start text:name="__RefHeading___root-ca_fuer_tightgate-viewer_unter_windows_zentral_bereit_stellen_1"/><text:bookmark-start text:name="root-ca_fuer_tightgate-viewer_unter_windows_zentral_bereit_stellen"/>Root-CA für TightGate-Viewer unter Windows zentral bereit stellen<text:bookmark-end text:name="__RefHeading___root-ca_fuer_tightgate-viewer_unter_windows_zentral_bereit_stellen_1"/><text:bookmark-end text:name="root-ca_fuer_tightgate-viewer_unter_windows_zentral_bereit_stellen"/></text:h>
      <text:p text:style-name="Text_20_body">Sofern die Benutzer-Authentifizierung beim TightGate-Pro über einen Active-Directoty erfolgt, so muss bei der ersten Anmeldung dem Sicherheitszertifikat von TightGate-Pro vertraut werden. Dies ist notwendig, damit der TightGate-Viewer eine verschlüsselte Verbindung zum TightGate-Pro Server aufbauen kann.</text:p>
      <text:p text:style-name="Text_20_body">Möchte man vermeiden, dass die Frage zum Vertrauen der Anmeldung bei der ersten Anmeldung erscheint, so kann man das Root-CA-Zertifikat zentral im Windows Zertifikatsspeicher ablegen. Die nachfolgende Anleitung beschreibt die Vorgehensweise.</text:p>
      <text:h text:style-name="Heading_20_2" text:outline-level="2"><text:bookmark-start text:name="__RefHeading___root-ca_exportieren_2"/><text:bookmark-start text:name="root-ca_exportieren"/>Root-CA exportieren<text:bookmark-end text:name="__RefHeading___root-ca_exportieren_2"/><text:bookmark-end text:name="root-ca_exportieren"/></text:h>
      <text:list text:style-name="Numbering_20_1" text:continue-numbering="false">
        <text:list-item>
          <text:p text:style-name="Numbering_20_1_Content_First">  Bitte am TightGate-Pro als Administrator <text:span text:style-name="Strong_20_Emphasis"><text:span text:style-name="Emphasis">maint</text:span></text:span> anmelden den Menüpunkt <text:span text:style-name="Strong_20_Emphasis">Benutzerverwaltung &gt; Erzeuge SSL-Schlüssel</text:span> aufrufen.</text:p>
        </text:list-item>
        <text:list-item>
          <text:p text:style-name="Numbering_20_1_Content"> Einen bestehenden BENUTZER auswählen und den Dialog <text:span text:style-name="Strong_20_Emphasis">SSL-Schlüssel wurde erzeugt oder aktualisiert für BENUTZER XYZ</text:span> mit <text:span text:style-name="Strong_20_Emphasis">OK</text:span> bestätigen.</text:p>
        </text:list-item>
        <text:list-item>
          <text:p text:style-name="Numbering_20_1_Content"> Die nachfolgende Frage <text:span text:style-name="Strong_20_Emphasis">Sollen die Erstellten Zertifikate nun exportiert werden?</text:span> mit <text:span text:style-name="Strong_20_Emphasis">Ja</text:span> bestätigen.</text:p>
        </text:list-item>
        <text:list-item>
          <text:p text:style-name="Numbering_20_1_Content"> Verbinden Sie sich jetzt mit einem SFTP-Program (z.B. WinSCP) mit dem TightGate-Pro als Benutzer Administrator <text:span text:style-name="Strong_20_Emphasis"><text:span text:style-name="Emphasis">config</text:span></text:span>. Unter dem Verzeichnis <text:span text:style-name="Strong_20_Emphasis">/home/user/.transfer/config/certs/BENUTZER</text:span> befindet sich nun die Datei <text:span text:style-name="Strong_20_Emphasis">x509_ca.pem</text:span>.</text:p>
        </text:list-item>
        <text:list-item>
          <text:p text:style-name="Numbering_20_1_Content"> Kopieren Sie diese Datei auf den Windows-Computer, in dessen Zertifikatsspeicher sie importiert werden soll.</text:p>
        </text:list-item>
        <text:list-item>
          <text:p text:style-name="Numbering_20_1_Content_Last"> Benennen Sie die Datei <text:span text:style-name="Strong_20_Emphasis">x509_ca.pem</text:span> in <text:span text:style-name="Strong_20_Emphasis">x509_ca.crt</text:span> um.</text:p>
        </text:list-item>
      </text:list>
      <text:h text:style-name="Heading_20_2" text:outline-level="2"><text:bookmark-start text:name="__RefHeading___zertifikatsdatei_in_den_windows-zertifikatsspeicher_importieren_3"/><text:bookmark-start text:name="zertifikatsdatei_in_den_windows-zertifikatsspeicher_importieren"/>Zertifikatsdatei in den Windows-Zertifikatsspeicher importieren<text:bookmark-end text:name="__RefHeading___zertifikatsdatei_in_den_windows-zertifikatsspeicher_importieren_3"/><text:bookmark-end text:name="zertifikatsdatei_in_den_windows-zertifikatsspeicher_importieren"/></text:h>
      <text:list text:style-name="List_20_1" text:continue-numbering="false">
        <text:list-item>
          <text:p text:style-name="List_20_1_Content_First"> Einen Doppelklick auf die Datei <text:span text:style-name="Strong_20_Emphasis">x509_ca.crt</text:span> ausführen.</text:p>
        </text:list-item>
        <text:list-item>
          <text:p text:style-name="List_20_1_Content_Last"> Es öffnet sich das Zertifikat. Klicken Sie auf die Schaltfläche <text:span text:style-name="Strong_20_Emphasis">Zertifikat installieren…</text:span></text:p>
        </text:list-item>
      </text:list>
      <text:p text:style-name="Text_20_body"><draw:frame draw:style-name="media" draw:name="0" text:anchor-type="as-char" draw:z-index="0" svg:width="17.065625cm" style:rel-width="100%" svg:height="13.731875cm" style:rel-height="scale"><draw:image xlink:href="Pictures/5dd4afcf092a7c603f2329d8f0f45a82.jpg" xlink:type="simple" xlink:show="embed" xlink:actuate="onLoad"/></draw:frame></text:p>
      <text:list text:style-name="List_20_1" text:continue-numbering="false">
        <text:list-item>
          <text:p text:style-name="LastListParagraph_List_20_1_Content_First"> Es öffnet sich der Assistent zum Zertifikatimport. Wählen Sie <text:span text:style-name="Strong_20_Emphasis">Lokaler Computer</text:span> aus.</text:p>
        </text:list-item>
      </text:list>
      <text:p text:style-name="Text_20_body"><draw:frame draw:style-name="media" draw:name="1" text:anchor-type="as-char" draw:z-index="1" svg:width="14.208125cm" svg:height="13.81125cm"><draw:image xlink:href="Pictures/3c1adcda6afad132e213bb193213be9d.jpg" xlink:type="simple" xlink:show="embed" xlink:actuate="onLoad"/></draw:frame></text:p>
      <text:list text:style-name="List_20_1" text:continue-numbering="false">
        <text:list-item>
          <text:p text:style-name="LastListParagraph_List_20_1_Content_First"> Anschließend den bevorzugten Zertifikatsspeicher auswählen und anschließend auf Fertig stellen.</text:p>
        </text:list-item>
      </text:list>
      <text:p text:style-name="Text_20_body"><draw:frame draw:style-name="media" draw:name="2" text:anchor-type="as-char" draw:z-index="2" svg:width="14.155208333333cm" svg:height="13.943541666667cm"><draw:image xlink:href="Pictures/0062815d6ed4a29a67998d41d9186aea.jpg" xlink:type="simple" xlink:show="embed" xlink:actuate="onLoad"/></draw:frame></text:p>
      <text:list text:style-name="List_20_1" text:continue-numbering="false">
        <text:list-item>
          <text:p text:style-name="LastListParagraph_List_20_1_Content_First"> Es sollte eine Nachricht zum erfolgreichen Import erscheinen.</text:p>
        </text:list-item>
      </text:list>
      <text:p text:style-name="Text_20_body"><draw:frame draw:style-name="media" draw:name="3" text:anchor-type="as-char" draw:z-index="3" svg:width="17.62125cm" style:rel-width="100%" svg:height="14.843125cm" style:rel-height="scale"><draw:image xlink:href="Pictures/8be367d9117ff19d637348e770604564.jpg" xlink:type="simple" xlink:show="embed" xlink:actuate="onLoad"/></draw:frame></text:p>
      <text:list text:style-name="List_20_1" text:continue-numbering="false">
        <text:list-item>
          <text:p text:style-name="LastListParagraph_List_20_1_Content_First"> Zum Schluss das Verzeichnis %APPDATA%\vnc löschen. Die SSO-Anmeldung mit AD sollte funktionieren, ohne dass die TLS-Bestätigungsmeldung erscheint. Die Datei <text:span text:style-name="Strong_20_Emphasis">x509_savedcerts.pem</text:span> sollte nach dem Schließen des TightGate-Viewers nicht erstellt werden.</text:p>
        </text:list-item>
      </text:list>
      <text:h text:style-name="Heading_20_2" text:outline-level="2"><text:bookmark-start text:name="__RefHeading___entfernen_der_zertifikatsdatei_aus_dem_windows-zertifikatsspeicher_4"/><text:bookmark-start text:name="entfernen_der_zertifikatsdatei_aus_dem_windows-zertifikatsspeicher"/>Entfernen der Zertifikatsdatei aus dem Windows-Zertifikatsspeicher<text:bookmark-end text:name="__RefHeading___entfernen_der_zertifikatsdatei_aus_dem_windows-zertifikatsspeicher_4"/><text:bookmark-end text:name="entfernen_der_zertifikatsdatei_aus_dem_windows-zertifikatsspeicher"/></text:h>
      <text:list text:style-name="List_20_1" text:continue-numbering="false">
        <text:list-item>
          <text:p text:style-name="List_20_1_Content_First"> Melden Sie sich als <text:span text:style-name="Strong_20_Emphasis">Administrator</text:span> auf dem Windows-PC an.</text:p>
        </text:list-item>
        <text:list-item>
          <text:p text:style-name="List_20_1_Content_Last"> Rechtsklick auf das <text:span text:style-name="Strong_20_Emphasis">Windows-Symbol &gt; Ausführen</text:span>. Geben Sie <text:span text:style-name="Strong_20_Emphasis">mmc</text:span> ein und bestätigen Sie mit <text:span text:style-name="Strong_20_Emphasis">OK</text:span>.</text:p>
        </text:list-item>
      </text:list>
      <text:p text:style-name="Text_20_body"><draw:frame draw:style-name="media" draw:name="4" text:anchor-type="as-char" draw:z-index="4" svg:width="11.059583333333cm" svg:height="6.0854166666667cm"><draw:image xlink:href="Pictures/361282c0eddf15df7d7bfb984bce12a7.jpg" xlink:type="simple" xlink:show="embed" xlink:actuate="onLoad"/></draw:frame></text:p>
      <text:list text:style-name="List_20_1" text:continue-numbering="false">
        <text:list-item>
          <text:p text:style-name="LastListParagraph_List_20_1_Content_First"> Die <text:span text:style-name="Strong_20_Emphasis">Microsoft Management Console</text:span> öffnet sich. In der Konsole bitte auf <text:span text:style-name="Strong_20_Emphasis">Datei &gt; Snap-In hinzufügen/entfernen…</text:span> klicken.</text:p>
        </text:list-item>
      </text:list>
      <text:p text:style-name="Text_20_body"><draw:frame draw:style-name="media" draw:name="5" text:anchor-type="as-char" draw:z-index="5" svg:width="13.626041666667cm" svg:height="13.202708333333cm"><draw:image xlink:href="Pictures/bb7bbf55be0455287c47f6ee87e4a11e.jpg" xlink:type="simple" xlink:show="embed" xlink:actuate="onLoad"/></draw:frame></text:p>
      <text:list text:style-name="List_20_1" text:continue-numbering="false">
        <text:list-item>
          <text:p text:style-name="LastListParagraph_List_20_1_Content_First"> Im folgenden Fenster im linken Unterfenster runterscrollen, das Snap-In <text:span text:style-name="Strong_20_Emphasis">Zertifikate</text:span> auswählen und anschließend auf <text:span text:style-name="Strong_20_Emphasis">Hinzufügen</text:span> klicken.</text:p>
        </text:list-item>
      </text:list>
      <text:p text:style-name="Text_20_body"><draw:frame draw:style-name="media" draw:name="6" text:anchor-type="as-char" draw:z-index="6" svg:width="19.446875cm" style:rel-width="100%" svg:height="12.567708333333cm" style:rel-height="scale"><draw:image xlink:href="Pictures/232291822af66a490ae84256cc3eac54.jpg" xlink:type="simple" xlink:show="embed" xlink:actuate="onLoad"/></draw:frame></text:p>
      <text:list text:style-name="List_20_1" text:continue-numbering="false">
        <text:list-item>
          <text:p text:style-name="LastListParagraph_List_20_1_Content_First"> Es öffnet sich ein weiteres Fenster, in dem <text:span text:style-name="Strong_20_Emphasis">Computerkonto</text:span> auszuwählen ist und danach noch <text:span text:style-name="Strong_20_Emphasis">Lokalen Computer</text:span>. Schließen Sie die Eingabe mit <text:span text:style-name="Strong_20_Emphasis">OK</text:span> ab.</text:p>
        </text:list-item>
      </text:list>
      <text:p text:style-name="Text_20_body"><draw:frame draw:style-name="media" draw:name="7" text:anchor-type="as-char" draw:z-index="7" svg:width="15.5575cm" svg:height="12.197291666667cm"><draw:image xlink:href="Pictures/a4916aff89a7b43d86e2b88e97248386.jpg" xlink:type="simple" xlink:show="embed" xlink:actuate="onLoad"/></draw:frame></text:p>
      <text:list text:style-name="List_20_1" text:continue-numbering="false">
        <text:list-item>
          <text:p text:style-name="LastListParagraph_List_20_1_Content_First"> Anschließend Rechtsklick auf <text:span text:style-name="Strong_20_Emphasis">Eigene Zertifikate &gt; Zertifikate</text:span> und Auswahl des Menüpunktes <text:span text:style-name="Strong_20_Emphasis">Löschen</text:span>.</text:p>
        </text:list-item>
      </text:list>
      <text:p text:style-name="Text_20_body"><draw:frame draw:style-name="media" draw:name="8" text:anchor-type="as-char" draw:z-index="8" svg:width="18.970625cm" style:rel-width="100%" svg:height="12.647083333333cm" style:rel-height="scale"><draw:image xlink:href="Pictures/bc96467134c6724741112d7a08914f8b.jp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icht vergessen!</text:span> Zum Schluss die Microsoft Management Console-Session speichern mit <text:span text:style-name="Strong_20_Emphasis">Datei &gt; Speichern / Speichern unter …</text:span></text:p>
        </text:list-item>
        <text:list-item>
          <text:p text:style-name="List_20_1_Content_Last"> Fertig, nun sollte die TLS-Bestätigungsmeldung beim Starten von TightGate-Pro wieder angezeigt werden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9::02:01</meta:creation-date>
    <dc:creator>Generated</dc:creator>
    <dc:date>2026-09-13T09::02:01</dc:date>
    <dc:language>en-US</dc:language>
    <meta:editing-cycles>1</meta:editing-cycles>
    <meta:editing-duration>PT0S</meta:editing-duration>
    <dc:title>faq:tightgate_pro_root_ca</dc:title>
  </office:meta>
</office:document-meta>
</file>