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3945e7ef2235f7959a3a25ff65c1a786.png"/>
  <manifest:file-entry manifest:media-type="image/png" manifest:full-path="Pictures/e40391ddbee9afccde0ec5c28dbccf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keepassxc"/><text:bookmark-start text:name="__RefHeading___nutzung_von_keepassxc_im_tightgate-pro_1"/><text:bookmark-start text:name="nutzung_von_keepassxc_im_tightgate-pro"/>Nutzung von KeePassXC im TightGate-Pro<text:bookmark-end text:name="__RefHeading___nutzung_von_keepassxc_im_tightgate-pro_1"/><text:bookmark-end text:name="nutzung_von_keepassxc_im_tightgate-pro"/></text:h>
      <text:p text:style-name="Text_20_body">Das Programm <text:span text:style-name="Strong_20_Emphasis">KeePassXC</text:span> ist ein lokal arbeitender Passwortmanager zur sicheren Speicherung und Verwaltung von Zugangsdaten in einer verschlüsselten Datenbank. Die Datenbank ist Datei-basiert und liegt lokal auf TightGate-Pro, es ist daher keine Cloud-Anbindung erforderlich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amit KeePassXC auf TightGate-Pro läuft ist das Programm zusätzlich zu installieren. Bitte beachten Sie, dass das Programm bei TightGate-Pro Clustern vorab auf jedem Node einzeln zu installieren ist. Die Installation erfolgt so:</text:p>
      <text:list text:style-name="List_20_1" text:continue-numbering="false">
        <text:list-item>
          <text:p text:style-name="List_20_1_Content_First">Anmelden als Administrator <text:span text:style-name="Emphasis"><text:span text:style-name="Strong_20_Emphasis">update</text:span></text:span> und Auswahl des Menüpunkts <text:span text:style-name="Strong_20_Emphasis">Optionale Pakete hinzufügen</text:span>.</text:p>
        </text:list-item>
        <text:list-item>
          <text:p text:style-name="List_20_1_Content_Last">Es ist das optionale Paket <text:span text:style-name="Strong_20_Emphasis">webext-keepassxc-browser</text:span> auszuwählen und zu installieren. (Das Paket beinhaltet sowohl das KeePassXC-Programm, wie auch das keepassxc Browser-Add-on für Firefox. Die KeePassXC-Erweiterung für Google-Chrome muss manuell hinzugefügt werden.)</text:p>
        </text:list-item>
      </text:list>
      <text:p text:style-name="Text_20_body">Die offizielle Dokumentation (in englisch) zu KeePassXC kann hier aufgerufen werden: <text:a xlink:type="simple" xlink:href="https://keepassxc.org/docs/KeePassXC_UserGuide" text:style-name="Internet_20_link" text:visited-style-name="Visited_20_Internet_20_Link">https://keepassxc.org/docs/KeePassXC_UserGuide</text:a></text:p>
      <text:p text:style-name="Text_20_body"><text:span text:style-name="underline">Start und Benutzeroberfläche</text:span></text:p>
      <text:p text:style-name="Text_20_body">Nach der Installation startet beim Aufruf des TightGate-Viewers das KeePassXC automatisch.
Wird das KeePassXC zum ersten mal gestartet, muss eine neue Datenbank angelegt werden oder einen bestehende Datenbank verknüpft werden.</text:p>
      <text:p text:style-name="Text_20_body"><text:span text:style-name="underline">Erstellen einer neuen Datenbank</text:span></text:p>
      <text:list text:style-name="List_20_1" text:continue-numbering="false">
        <text:list-item>
          <text:p text:style-name="List_20_1_Content_First"><text:span text:style-name="Strong_20_Emphasis">Datenbank &gt; Neue Datenbank</text:span></text:p>
        </text:list-item>
        <text:list-item>
          <text:p text:style-name="List_20_1_Content">Name und Beschreibung vergeben</text:p>
        </text:list-item>
        <text:list-item>
          <text:p text:style-name="List_20_1_Content">Verschlüsselungseinstellungen wählen (Standard empfohlen)</text:p>
        </text:list-item>
        <text:list-item>
          <text:p text:style-name="List_20_1_Content">Hauptschlüssel definieren: (<text:span text:style-name="Strong_20_Emphasis">Master-Passwort) <text:line-break/>👉 Best Practices:</text:span></text:p>
          <text:list text:style-name="List_20_1">
            <text:list-item>
              <text:p text:style-name="List_20_1_Content">Mind. 12-16 Zeichen</text:p>
            </text:list-item>
            <text:list-item>
              <text:p text:style-name="List_20_1_Content">Mischung aus Groß-/Kleinbuchstaben, Zahlen, Sonderzeichen</text:p>
            </text:list-item>
            <text:list-item>
              <text:p text:style-name="List_20_1_Content">Kein Wiederverwenden von Passwörtern</text:p>
            </text:list-item>
          </text:list>
        </text:list-item>
        <text:list-item>
          <text:p text:style-name="List_20_1_Content_Last">Die Datei wird als .kdbx-Datei im Ordner <text:span text:style-name="Strong_20_Emphasis">transfer</text:span> gespeichert: Beispiel: internet-pw.kdbx</text:p>
        </text:list-item>
      </text:list>
      <text:p text:style-name="Text_20_body"><text:span text:style-name="underline">Verwenden einer bestehenden Datenbank</text:span></text:p>
      <text:p text:style-name="Text_20_body">Soll eine bestehende Datenbank verwendet werden, so ist diese vorab über die TightGate-Schleuse in das Transfer-Verzeichnis des Benutzers zu legen.</text:p>
      <text:p text:style-name="Text_20_body">Die Übertragung der DB kann entweder durch den Admin <text:span text:style-name="Strong_20_Emphasis">transfer</text:span> erfolgen oder durch die Nutzer selbst. Im Fall dass Nutzer die Datenbank selbstständig übertragen sollen, ist darauf zu achten, dass in der Upload-Berechtigung für den Nutzer der MIME-Typ <text:span text:style-name="Strong_20_Emphasis">application/octet-stream</text:span> freigegeben ist. </text:p>
      <text:p text:style-name="Text_20_body">Eine bestehende Datenbank wird im KeePassXC wie folgt verwendet:</text:p>
      <text:list text:style-name="List_20_1" text:continue-numbering="false">
        <text:list-item>
          <text:p text:style-name="List_20_1_Content_First"><text:span text:style-name="Strong_20_Emphasis">Datenbank &gt; Öffnen</text:span></text:p>
        </text:list-item>
        <text:list-item>
          <text:p text:style-name="List_20_1_Content">Datenbank (.kdbx-Datei) auswählen</text:p>
        </text:list-item>
        <text:list-item>
          <text:p text:style-name="List_20_1_Content_Last">Master-Passwort eingeben</text:p>
        </text:list-item>
      </text:list>
      <text:h text:style-name="Heading_20_2" text:outline-level="2"><text:bookmark-start text:name="__RefHeading___keepassxc_konfigurieren_3"/><text:bookmark-start text:name="keepassxc_konfigurieren"/>KeePassXC konfigurieren<text:bookmark-end text:name="__RefHeading___keepassxc_konfigurieren_3"/><text:bookmark-end text:name="keepassxc_konfigurieren"/></text:h>
      <text:p text:style-name="Text_20_body">Folgende Werte sollten abweichend von der Standardeinstellung im KeePassXC unter <text:span text:style-name="Strong_20_Emphasis">Werkzeuge &gt; Einstellungen</text:span> konfiguriert werden: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In der Kategorie <text:span text:style-name="Strong_20_Emphasis">Allgemein &gt; Programmstart</text:span></text:p>
          </table:table-cell>
          <table:covered-table-cell/>
        </table:table-row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Empfohlener Wert</text:p>
          </table:table-cell>
        </table:table-row>
        <table:table-row>
          <table:table-cell office:value-type="string" table:style-name="tablecell">
            <text:p text:style-name="tablealignleft">KeePassXC beim Systemstart automatisch starten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Bei Programmstart Fenster minimieren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Fenster nach Entsperren der Datenbank minimieren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 table:number-columns-spanned="2">
            <text:p text:style-name="tablealignleft">In der Kategorie <text:span text:style-name="Strong_20_Emphasis">Allgemein &gt; Benutzeroberfläche</text:span></text:p>
          </table:table-cell>
          <table:covered-table-cell/>
        </table:table-row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Empfohlener Wert</text:p>
          </table:table-cell>
        </table:table-row>
        <table:table-row>
          <table:table-cell office:value-type="string" table:style-name="tablecell">
            <text:p text:style-name="tablealignleft">Minimieren, statt Programm zu beenden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Taskleistensymbol anzeigen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Taskleistensymbol</text:p>
          </table:table-cell>
          <table:table-cell office:value-type="string" table:style-name="tablecell">
            <text:p text:style-name="tablealignleft">Bunt</text:p>
          </table:table-cell>
        </table:table-row>
      </table:table>
      <text:h text:style-name="Heading_20_2" text:outline-level="2"><text:bookmark-start text:name="__RefHeading___browser-integration_4"/><text:bookmark-start text:name="browser-integration"/>Browser-Integration<text:bookmark-end text:name="__RefHeading___browser-integration_4"/><text:bookmark-end text:name="browser-integration"/></text:h>
      <text:p text:style-name="Text_20_body">Damit der Firefox / Chrome-Browser die Passwortdatenbank von KeePassXC direkt nutzen kann, ist diese im jeweiligen Browser zu aktivieren. So erfolgt die Aktivierung:</text:p>
      <text:list text:style-name="List_20_1" text:continue-numbering="false">
        <text:list-item>
          <text:p text:style-name="List_20_1_Content_First"><text:span text:style-name="Strong_20_Emphasis">Werkzeuge &gt; Einstellungen &gt; Browser-Integration</text:span></text:p>
        </text:list-item>
        <text:list-item>
          <text:p text:style-name="List_20_1_Content">Menüpunkt <text:span text:style-name="Strong_20_Emphasis">Browserintegration aktivieren</text:span> auswählen</text:p>
        </text:list-item>
        <text:list-item>
          <text:p text:style-name="List_20_1_Content">Im Menüpunkt <text:span text:style-name="Strong_20_Emphasis">Integration für diese Browser aktivieren</text:span> die folgenden Browser aktivieren: <text:span text:style-name="Strong_20_Emphasis">Firefox</text:span> und bei Bedarf <text:span text:style-name="Strong_20_Emphasis">Google-Chrome</text:span>.</text:p>
        </text:list-item>
        <text:list-item>
          <text:p text:style-name="List_20_1_Content">Mit <text:span text:style-name="Strong_20_Emphasis">OK</text:span> bestätigen.</text:p>
        </text:list-item>
        <text:list-item>
          <text:p text:style-name="List_20_1_Content">Im Firefox / Chrome-Browser die keepassxc-Erweiterung öffnen und dort die Schaltfläche <text:span text:style-name="Strong_20_Emphasis">Verbinden</text:span> auswählen. <text:line-break/><draw:frame draw:style-name="media" draw:name="0" text:anchor-type="as-char" draw:z-index="0" svg:width="12.779375cm" svg:height="6.111875cm"><draw:image xlink:href="Pictures/3945e7ef2235f7959a3a25ff65c1a786.png" xlink:type="simple" xlink:show="embed" xlink:actuate="onLoad"/></draw:frame></text:p>
        </text:list-item>
        <text:list-item>
          <text:p text:style-name="List_20_1_Content_Last">In der KeePassXC-Erweiterung der Verbindung einen eindeutigen Namen vergeben und über die Schaltfläche <text:span text:style-name="Strong_20_Emphasis">Speichern und Zugriff erlauben</text:span> die Verbindung zur KeePassXC-Datenbank bestätigen. <text:line-break/><draw:frame draw:style-name="media" draw:name="1" text:anchor-type="as-char" draw:z-index="1" svg:width="12.832291666667cm" svg:height="5.2916666666667cm"><draw:image xlink:href="Pictures/e40391ddbee9afccde0ec5c28dbccf72.png" xlink:type="simple" xlink:show="embed" xlink:actuate="onLoad"/></draw:frame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21::17:32</meta:creation-date>
    <dc:creator>Generated</dc:creator>
    <dc:date>2026-09-13T21::17:32</dc:date>
    <dc:language>en-US</dc:language>
    <meta:editing-cycles>1</meta:editing-cycles>
    <meta:editing-duration>PT0S</meta:editing-duration>
    <dc:title>faq:tightgate_pro_keepassxc</dc:title>
  </office:meta>
</office:document-meta>
</file>