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3964277e7af3bf6f7e8031ae9269fb91.png"/>
  <manifest:file-entry manifest:media-type="image/png" manifest:full-path="Pictures/f8f9b2b307ff0e1d7e570a428871bc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_pro_dpi-werte"/><text:bookmark-start text:name="__RefHeading___unscharfe_darstellung_von_tightgate-pro_unter_windows_1"/><text:bookmark-start text:name="unscharfe_darstellung_von_tightgate-pro_unter_windows"/>Unscharfe Darstellung von TightGate-Pro unter Windows<text:bookmark-end text:name="__RefHeading___unscharfe_darstellung_von_tightgate-pro_unter_windows_1"/><text:bookmark-end text:name="unscharfe_darstellung_von_tightgate-pro_unter_windows"/></text:h>
      <text:p text:style-name="Text_20_body">Unter Windows kann es bei Geräten mit hoher DPI-Anzeige vorkommen, dass die Anzeige von TightGate-Pro verzerrt dargestellt wird. Das Problem wird durch die automatische Skalierung unter Windows erzeugt. Da das Windows-Betriebssystem den Inhalt des TightGate-Viewers nicht nativ skalieren kann, erfolgt eine einfache Skalierung der Bildpunkte, welche die verzerrte Darstellung verursacht. </text:p>
      <text:p text:style-name="Text_20_body"><text:span text:style-name="Strong_20_Emphasis">Die Lösung:</text:span> <text:line-break/>
Zur Behebung der verzerrten Darstellung unter Windows sollte die Skalierung der Darstellung durch den TightGate-Viewer erfolgen und nicht das Windows Betriebssystem. Um dies einzustellen, gehen Sie bitte folgendermaßen vor:</text:p>
      <text:list text:style-name="Numbering_20_1" text:continue-numbering="false">
        <text:list-item>
          <text:p text:style-name="Numbering_20_1_Content_First"> Schließen Sie den TightGate-Viewer.</text:p>
        </text:list-item>
        <text:list-item>
          <text:p text:style-name="Numbering_20_1_Content"> Klicken Sie im Explorer oder im Startmenü mit der rechten Maustaste auf den Anwendungsnamen (vncviewer.exe) oder klicken Sie mit der rechten Maustaste auf das Desktop-Icon <text:span text:style-name="Strong_20_Emphasis">Internet</text:span>. Wählen Sie <text:span text:style-name="Strong_20_Emphasis">Eigenschaften</text:span> aus, wählen Sie die Registerkarte <text:span text:style-name="Strong_20_Emphasis">Kompatibilität</text:span> aus und wählen Sie dann <text:span text:style-name="Strong_20_Emphasis">Hohe DPI-Einstellungen ändern</text:span> aus. <text:line-break/><draw:frame draw:style-name="media" draw:name="0" text:anchor-type="as-char" draw:z-index="0" svg:width="11.324166666667cm" svg:height="13.758333333333cm"><draw:image xlink:href="Pictures/3964277e7af3bf6f7e8031ae9269fb91.png" xlink:type="simple" xlink:show="embed" xlink:actuate="onLoad"/></draw:frame></text:p>
        </text:list-item>
        <text:list-item>
          <text:p text:style-name="Numbering_20_1_Content"> Aktivieren Sie das Kontrollkästchen <text:span text:style-name="Strong_20_Emphasis">Verhalten bei hoher DPI-Skalierung überschreiben</text:span> aus und achten Sie bitte darauf, dass die Skalierung von der <text:span text:style-name="Strong_20_Emphasis">Anwendung</text:span> durchgeführt wird. <text:line-break/><draw:frame draw:style-name="media" draw:name="1" text:anchor-type="as-char" draw:z-index="1" svg:width="9.2604166666667cm" style:rel-width="100%" svg:height="10.107083333333cm" style:rel-height="scale"><draw:image xlink:href="Pictures/f8f9b2b307ff0e1d7e570a428871bcbe.png" xlink:type="simple" xlink:show="embed" xlink:actuate="onLoad"/></draw:frame> </text:p>
        </text:list-item>
        <text:list-item>
          <text:p text:style-name="Numbering_20_1_Content_Last"> Melden Sie sich neu mit dem TightGate-Viewer an, die Verzerrung sollte nun nicht mehr auftreten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20:38</meta:creation-date>
    <dc:creator>Generated</dc:creator>
    <dc:date>2026-08-14T20::20:38</dc:date>
    <dc:language>en-US</dc:language>
    <meta:editing-cycles>1</meta:editing-cycles>
    <meta:editing-duration>PT0S</meta:editing-duration>
    <dc:title>faq:tightgate_pro_dpi-werte</dc:title>
  </office:meta>
</office:document-meta>
</file>