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ced1d8dba9e0b3f360b652e6558e3025.jpg"/>
  <manifest:file-entry manifest:media-type="image/jpeg" manifest:full-path="Pictures/41794136f2c5e75678b36447602411aa.jpg"/>
  <manifest:file-entry manifest:media-type="image/jpeg" manifest:full-path="Pictures/71a8322d96a84570c2709773be8af436.jpg"/>
  <manifest:file-entry manifest:media-type="image/png" manifest:full-path="Pictures/1a0a841adadf5d1e777b02652fe3a2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highlight_list_paragraph_style" style:display-name="Text body" style:parent-style-name="Standard" style:class="text" style:master-page-name="" style:family="paragraph">
      <style:paragraph-properties fo:widows="2" fo:orphans="2" fo:hyphenation-ladder-count="4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text:list-level-position-and-space-mode="label-alignment" fo:text-align="lef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table-of-content text:style-name="Standard" text:protected="true" text:name="Table of Contents">
        <text:table-of-content-source text:outline-level="3" text:use-index-marks="false">
          <text:index-title-template text:style-name="Contents_20_Heading">Inhaltsverzeichnis</text:index-title-template>
          <text:table-of-content-entry-template text:outline-level="1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">
            <text:index-entry-link-start text:style-name="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tandard" text:name="Table of Contents_Head">
            <text:p text:style-name="Contents_20_Heading">Inhaltsverzeichnis</text:p>
          </text:index-title>
          <text:p text:style-name=""><text:a xlink:type="simple" xlink:href="#__RefHeading___nutzung_der_tightgate-pro_extension_fuer_chrome_1" text:style-name="" text:visited-style-name="">Nutzung der „TightGate-Pro Extension" für Chrome<text:tab/>1</text:a></text:p>
          <text:p text:style-name=""><text:a xlink:type="simple" xlink:href="#__RefHeading___voraussetzung_2" text:style-name="" text:visited-style-name="">Voraussetzung<text:tab/>2</text:a></text:p>
          <text:p text:style-name=""><text:a xlink:type="simple" xlink:href="#__RefHeading___installation_der_tightgate-pro_extension_3" text:style-name="" text:visited-style-name="">Installation der TightGate-Pro Extension<text:tab/>3</text:a></text:p>
          <text:p text:style-name=""><text:a xlink:type="simple" xlink:href="#__RefHeading___einrichtung_der_erweiterung_4" text:style-name="" text:visited-style-name="">Einrichtung der Erweiterung<text:tab/>4</text:a></text:p>
          <text:p text:style-name=""><text:a xlink:type="simple" xlink:href="#__RefHeading___nutzung_der_tightgate-pro_extension_5" text:style-name="" text:visited-style-name="">Nutzung der TightGate-Pro Extension<text:tab/>5</text:a></text:p>
          <text:p text:style-name=""><text:a xlink:type="simple" xlink:href="#__RefHeading___deinstallation_der_erweiterung_6" text:style-name="" text:visited-style-name="">Deinstallation der Erweiterung<text:tab/>6</text:a></text:p>
          <text:p text:style-name=""><text:a xlink:type="simple" xlink:href="#__RefHeading___fehlerbehebung_7" text:style-name="" text:visited-style-name="">Fehlerbehebung<text:tab/>7</text:a></text:p>
        </text:index-body>
      </text:table-of-content>
      <text:p text:style-name="pagebreak_after"/>
      <text:h text:style-name="Heading_20_1" text:outline-level="1"><text:bookmark text:name="faq:tightgate_pro_chrome_extension"/><text:bookmark-start text:name="__RefHeading___nutzung_der_tightgate-pro_extension_fuer_chrome_1"/><text:bookmark-start text:name="nutzung_der_tightgate-pro_extension_fuer_chrome"/>Nutzung der „TightGate-Pro Extension" für Chrome<text:bookmark-end text:name="__RefHeading___nutzung_der_tightgate-pro_extension_fuer_chrome_1"/><text:bookmark-end text:name="nutzung_der_tightgate-pro_extension_fuer_chrome"/></text:h>
      <text:p text:style-name="Text_20_body">Diese Anleitung beschreibt Schritt für Schritt, wie die <text:span text:style-name="Strong_20_Emphasis">TightGate-Pro Extension</text:span> installiert, einrichtest und effektiv genutzt wird. Die Erweiterung wurde als Ergänzung zum ReCoB-System TightGate-Pro entwickelt, um Links, welche in das freie Internet verlinken, direkt an den TightGate-Viewer zu übergeben.</text:p>
      <text:h text:style-name="Heading_20_2" text:outline-level="2"><text:bookmark-start text:name="__RefHeading___voraussetzung_2"/><text:bookmark-start text:name="voraussetzung"/>Voraussetzung<text:bookmark-end text:name="__RefHeading___voraussetzung_2"/><text:bookmark-end text:name="voraussetzung"/></text:h>
      <text:p text:style-name="Text_20_body">Damit die <text:span text:style-name="Strong_20_Emphasis">TightGate-Pro Extension</text:span> funktioniert ist es notwendig, dass das Programm <text:span text:style-name="Strong_20_Emphasis">TightGate-Viewer</text:span> ab Version 4.3.9 installiert und konfiguriert ist. <text:line-break/>
Das Programm <text:span text:style-name="Strong_20_Emphasis">TightGate-Viewer</text:span> kann kostenfrei hier herunter geladen werden: <text:a xlink:type="simple" xlink:href="https://www.m-privacy.de/download-center/" text:style-name="Internet_20_link" text:visited-style-name="Visited_20_Internet_20_Link">https://www.m-privacy.de/download-center/</text:a> <text:line-break/>
Die Installation und Konfiguration des <text:span text:style-name="Strong_20_Emphasis">TightGate-Viewers</text:span> ist hier beschrieben: <text:a xlink:type="simple" xlink:href="https://help.m-privacy.de/doku.php/tightgate-pro:client:windows-vnc" text:style-name="Internet_20_link" text:visited-style-name="Visited_20_Internet_20_Link">https://help.m-privacy.de/doku.php/tightgate-pro:client:windows-vnc</text:a></text:p>
      <text:h text:style-name="Heading_20_2" text:outline-level="2"><text:bookmark-start text:name="__RefHeading___installation_der_tightgate-pro_extension_3"/><text:bookmark-start text:name="installation_der_tightgate-pro_extension"/>Installation der TightGate-Pro Extension<text:bookmark-end text:name="__RefHeading___installation_der_tightgate-pro_extension_3"/><text:bookmark-end text:name="installation_der_tightgate-pro_extension"/></text:h>
      <text:p text:style-name="Text_20_body">Die Installation der TightGate-Pro Extension erfolgt in folgenden Schritten:</text:p>
      <text:list text:style-name="List_20_1" text:continue-numbering="false">
        <text:list-item>
          <text:p text:style-name="LastListParagraph_List_20_1_Content_First">Öffnen des Chrome Web Store im Chrome Browser über die Adresse: <text:a xlink:type="simple" xlink:href="https://chrome.google.com/webstore" text:style-name="Internet_20_link" text:visited-style-name="Visited_20_Internet_20_Link">https://chrome.google.com/webstore</text:a> Im Suchfeld des Chrome Web Stores <text:span text:style-name="Strong_20_Emphasis">TightGate-Pro Extension</text:span> eingeben und die Erweiterung <text:span text:style-name="Strong_20_Emphasis">TightGate-Pro Extension **in den Suchergebnissen anklicken. Alternativ kann auch dieser <text:a xlink:type="simple" xlink:href="https://chromewebstore.google.com/detail/tightgate-pro-extension/gjhfbjmfhdnbibehldgeppckpdoblhpm" text:style-name="Internet_20_link" text:visited-style-name="Visited_20_Internet_20_Link">Direktlink</text:a> verwendet werden.
  *Klicken auf die Schaltfläche **Zu Chrome hinzufügen</text:span> und Bestätigung der Installation durch klicken auf <text:span text:style-name="Strong_20_Emphasis">Erweiterung hinzufügen</text:span>.</text:p>
        </text:list-item>
      </text:list>
      <text:h text:style-name="Heading_20_2" text:outline-level="2"><text:bookmark-start text:name="__RefHeading___einrichtung_der_erweiterung_4"/><text:bookmark-start text:name="einrichtung_der_erweiterung"/>Einrichtung der Erweiterung<text:bookmark-end text:name="__RefHeading___einrichtung_der_erweiterung_4"/><text:bookmark-end text:name="einrichtung_der_erweiterung"/></text:h>
      <text:p text:style-name="Text_20_body">Nachdem die Erweiterung installiert wurde, erscheint die **TightGate-Pro Extension **in der Chrome-Toolbar unter den Erweiterungen. Die Erweiterung ist nach der Installation sofort aktiv und bedarf keiner weiteren Konfiguration. </text:p>
      <text:p text:style-name="Text_20_body"><draw:frame draw:style-name="media" draw:name="0" text:anchor-type="as-char" draw:z-index="0" svg:width="42.333333333333cm" style:rel-width="100%" svg:height="11.27125cm" style:rel-height="scale"><draw:image xlink:href="Pictures/ced1d8dba9e0b3f360b652e6558e3025.jpg" xlink:type="simple" xlink:show="embed" xlink:actuate="onLoad"/></draw:frame></text:p>
      <text:p text:style-name="Text_20_body"><text:span text:style-name="Strong_20_Emphasis">Tipp</text:span>: Die <text:span text:style-name="Strong_20_Emphasis">TightGate-Pro Extension</text:span> kann auch in der Symbolleiste angepinnt werden. Dazu auf das Symbol für Erweiterungen klicken und das Anpinnen rechts neben der Erweiterung auswählen. Ist die <text:span text:style-name="Strong_20_Emphasis">TightGate-Pro Extension</text:span> auf der Symbolleiste angepinnt, kann sie jederzeit durch ein Klick auf das Anwendungssymbol an/aus geschaltet werden.</text:p>
      <text:h text:style-name="Heading_20_2" text:outline-level="2"><text:bookmark-start text:name="__RefHeading___nutzung_der_tightgate-pro_extension_5"/><text:bookmark-start text:name="nutzung_der_tightgate-pro_extension"/>Nutzung der TightGate-Pro Extension<text:bookmark-end text:name="__RefHeading___nutzung_der_tightgate-pro_extension_5"/><text:bookmark-end text:name="nutzung_der_tightgate-pro_extension"/></text:h>
      <text:p text:style-name="Text_20_body">Die Nutzung der TightGate-Pro Extension ist denkbar einfach. Ist alles richtig eingerichtet und konfiguriert geben Sie einfach einen Internet-URL in der Adresszeile des Chrome Browsers ein und senden Sie diese ab.</text:p>
      <text:list text:style-name="List_20_1" text:continue-numbering="false">
        <text:list-item>
          <text:p text:style-name="List_20_1_Content_First">Es öffnet sich ein Hinweisfenster, welches fragt, ob die betreffende URL an TightGate-Pro übergeben werden soll. <text:line-break/><draw:frame draw:style-name="media" draw:name="1" text:anchor-type="as-char" draw:z-index="1" svg:width="15.160625cm" svg:height="7.0379166666667cm"><draw:image xlink:href="Pictures/41794136f2c5e75678b36447602411aa.jpg" xlink:type="simple" xlink:show="embed" xlink:actuate="onLoad"/></draw:frame></text:p>
        </text:list-item>
        <text:list-item>
          <text:p text:style-name="List_20_1_Content">Bestätigen Sie die Eingabe durch Anklicken der Schaltfläche <text:span text:style-name="Strong_20_Emphasis">TightGate-Pro öffnen</text:span>.</text:p>
        </text:list-item>
        <text:list-item>
          <text:p text:style-name="List_20_1_Content_Last">Der Link wird nun an TightGate-Pro übergeben. Sofern der TightGate-Viewer schon im Hintergrund läuft, wird dieser in den Vordergrund gebracht und den Link dort in einem neuen Tab geöffnet. Sollte der TightGate-Viewer noch nicht laufen, so wird er automatisch gestartet und der Link dort geöffnet.</text:p>
        </text:list-item>
      </text:list>
      <text:h text:style-name="Heading_20_2" text:outline-level="2"><text:bookmark-start text:name="__RefHeading___deinstallation_der_erweiterung_6"/><text:bookmark-start text:name="deinstallation_der_erweiterung"/>Deinstallation der Erweiterung<text:bookmark-end text:name="__RefHeading___deinstallation_der_erweiterung_6"/><text:bookmark-end text:name="deinstallation_der_erweiterung"/></text:h>
      <text:p text:style-name="Text_20_body">Die Deinstallation der TightGate-Pro Extension erfolgt in folgenden Schritten:</text:p>
      <text:list text:style-name="List_20_1" text:continue-numbering="false">
        <text:list-item>
          <text:p text:style-name="List_20_1_Content_First">Auf das Drei-Punkte-Menü in der oberen rechten Ecke von Chrome klicken.</text:p>
        </text:list-item>
        <text:list-item>
          <text:p text:style-name="List_20_1_Content">Zu "<text:span text:style-name="Strong_20_Emphasis">Erweiterungen &gt; *</text:span>*Erweiterungen verwalten"** gehen.</text:p>
        </text:list-item>
        <text:list-item>
          <text:p text:style-name="List_20_1_Content_Last">Dort die <text:span text:style-name="Strong_20_Emphasis">TightGate-Pro Extension</text:span> suchen und auf "<text:span text:style-name="Strong_20_Emphasis">Entfernen</text:span>" klicken.</text:p>
        </text:list-item>
      </text:list>
      <text:h text:style-name="Heading_20_2" text:outline-level="2"><text:bookmark-start text:name="__RefHeading___fehlerbehebung_7"/><text:bookmark-start text:name="fehlerbehebung"/>Fehlerbehebung<text:bookmark-end text:name="__RefHeading___fehlerbehebung_7"/><text:bookmark-end text:name="fehlerbehebung"/></text:h>
      <text:p text:style-name="Text_20_body">Diese Anleitung beschreibt den Test- und Debugging-Prozess des Add-ons <text:span text:style-name="Strong_20_Emphasis">TightGate-Pro Extension</text:span> für Chrome/Edge. Die Anleitung ist Schritt für Schritt durchzugehen, nur so kann die Funktionalität gewährleistet werden.</text:p>
      <text:p text:style-name="Text_20_body"><text:span text:style-name="underline"><text:span text:style-name="Strong_20_Emphasis">Voraussetzungen prüfen</text:span></text:span></text:p>
      <text:list text:style-name="List_20_1" text:continue-numbering="false">
        <text:list-item>
          <text:p text:style-name="List_20_1_Content_First"><text:span text:style-name="Strong_20_Emphasis">Ist der TightGate-Viewer aktuell?</text:span> <text:line-break/>Bitte prüfen: Die aktuelle Version finden Sie im <text:a xlink:type="simple" xlink:href="https://www.m-privacy.de/download-center/" text:style-name="Internet_20_link" text:visited-style-name="Visited_20_Internet_20_Link">Download-Center</text:a>.</text:p>
        </text:list-item>
        <text:list-item>
          <text:p text:style-name="List_20_1_Content"><text:span text:style-name="Strong_20_Emphasis">Ist die TightGate-Pro Extension für Chrome/Edge aktuell?</text:span> <text:line-break/>Bitte prüfen: Die aktuelle Version finden Sie ebenfalls im <text:a xlink:type="simple" xlink:href="https://www.m-privacy.de/download-center/" text:style-name="Internet_20_link" text:visited-style-name="Visited_20_Internet_20_Link">Download-Center</text:a>.</text:p>
        </text:list-item>
        <text:list-item>
          <text:p text:style-name="List_20_1_Content"><text:span text:style-name="Strong_20_Emphasis">Existiert die Datei URL_Whitelist.txt oder gibt es eine Konfiguration zur URL_Whitelist.txt in der Datei browserchoice.cfg?</text:span> <text:line-break/>Bitte prüfen, ob sich unter <text:span text:style-name="Emphasis">C:\Program Files\TightGate-Pro</text:span> die Datei <text:span text:style-name="Emphasis">URL_Whitelist.txt</text:span> befindet oder ob in der Datei <text:span text:style-name="Emphasis">browserchoice.cfg</text:span> ein konfigurierter und erreichbarer Pfad zur <text:span text:style-name="Emphasis">URL_Whitelist.txt</text:span> angegeben ist (z. B. <text:span text:style-name="Emphasis">whitelist_path=xxx</text:span>).</text:p>
        </text:list-item>
        <text:list-item>
          <text:p text:style-name="List_20_1_Content"><text:span text:style-name="Strong_20_Emphasis">Ist der benötigte Registry-Eintrag vorhanden?</text:span> <text:line-break/>Überprüfen, ob folgender Registry-Eintrag existiert: <text:line-break/><text:span text:style-name="underline">Pfad:</text:span> <text:span text:style-name="Emphasis">Computer\HKEY_LOCAL_MACHINE\SOFTWARE\Classes\tightgate\shell\open\command</text:span> <text:line-break/><text:span text:style-name="underline">Name:</text:span> <text:span text:style-name="Emphasis">Standard</text:span> <text:line-break/><text:span text:style-name="underline">Typ:</text:span> <text:span text:style-name="Emphasis">REG_SZ</text:span> <text:line-break/><text:span text:style-name="underline">Daten:</text:span> <text:span text:style-name="Emphasis">C:\Program Files\TightGate-Pro\vncviewer.exe -initialurl "%1"</text:span></text:p>
        </text:list-item>
        <text:list-item>
          <text:p text:style-name="List_20_1_Content_Last">Wurden alle Berechtigungen für das Addon richtig gesetzt? Die nachfolgende Abbildung zeigt die benötigten Berechtigungen: <text:line-break/><draw:frame draw:style-name="media" draw:name="2" text:anchor-type="as-char" draw:z-index="2" svg:width="21.881041666667cm" style:rel-width="100%" svg:height="10.31875cm" style:rel-height="scale"><draw:image xlink:href="Pictures/71a8322d96a84570c2709773be8af436.jpg" xlink:type="simple" xlink:show="embed" xlink:actuate="onLoad"/></draw:frame> <text:line-break/></text:p>
        </text:list-item>
      </text:list>
      <text:p text:style-name="Text_20_body"><text:span text:style-name="underline"><text:span text:style-name="Strong_20_Emphasis">Test und Fehlersuche</text:span></text:span></text:p>
      <text:list text:style-name="List_20_1" text:continue-numbering="false">
        <text:list-item>
          <text:p text:style-name="List_20_1_Content_First">TightGate-Viewer schließen.</text:p>
        </text:list-item>
        <text:list-item>
          <text:p text:style-name="List_20_1_Content">Den gesamten Inhalt des Verzeichnisses <text:span text:style-name="Strong_20_Emphasis">%APPDATA%\vnc</text:span> löschen.</text:p>
        </text:list-item>
        <text:list-item>
          <text:p text:style-name="List_20_1_Content">Den TightGate-Viewer erneut starten, dabei sollte Folgendes geschehen:</text:p>
          <text:list text:style-name="List_20_1">
            <text:list-item>
              <text:p text:style-name="List_20_1_Content">Der TightGate-Viewer startet normal.</text:p>
            </text:list-item>
            <text:list-item>
              <text:p text:style-name="List_20_1_Content">Die Dateien <text:span text:style-name="Strong_20_Emphasis">firefox.json</text:span> und <text:span text:style-name="Strong_20_Emphasis">chrome.json</text:span> werden automatisch im Verzeichnis <text:span text:style-name="Strong_20_Emphasis">%APPDATA%\vnc</text:span> erzeugt.</text:p>
            </text:list-item>
            <text:list-item>
              <text:p text:style-name="List_20_1_Content_Last">Folgender Registry-Eintrag muss mit dem Start des TightGate-Viewers erzeugt werden: <text:line-break/><text:span text:style-name="underline">Pfad:</text:span> <text:span text:style-name="Emphasis">Computer\HKEY_CURRENT_USER\Software\Chrome\NativeMessagingHosts\de.m_privacy.tightgate</text:span> <text:line-break/><text:span text:style-name="underline">Name:</text:span> <text:span text:style-name="Emphasis">Standard</text:span> <text:line-break/><text:span text:style-name="underline">Typ:</text:span> <text:span text:style-name="Emphasis">REG_SZ</text:span> <text:line-break/><text:span text:style-name="underline">Daten:</text:span> <text:span text:style-name="Emphasis">C:\Users\</text:span>[BENUTZER]<text:span text:style-name="Emphasis">\AppData\Roaming\</text:span>vnc<text:span text:style-name="Emphasis">\chrome.json</text:span></text:p>
            </text:list-item>
          </text:list>
        </text:list-item>
      </text:list>
      <text:p text:style-name="Text_20_body"><text:span text:style-name="Strong_20_Emphasis">Weiter im Chrome/Edge</text:span></text:p>
      <text:list text:style-name="List_20_1" text:continue-numbering="false">
        <text:list-item>
          <text:p text:style-name="List_20_1_Content_First">Lokalen Chrome/Edge neu starten. <text:line-break/><text:span text:style-name="Strong_20_Emphasis">Achtung:</text:span> Öffnet sich das nachfolgende Hinweisfenster ist unbedingt nochmal zu prüfen, ob der Registry-Eintrag unter <text:span text:style-name="Emphasis">computer\HKEY_CURRENT_USER\Software\Chrome\NativeMessagingHosts\de.m_privacy.tightgate</text:span> gesetzt ist! Solange das Hinweisfenster angezeigt wird, wird die Extension nicht funktionieren. <text:line-break/><draw:frame draw:style-name="media" draw:name="3" text:anchor-type="as-char" draw:z-index="3" svg:width="13.229166666667cm" svg:height="8.1196648474671cm"><draw:image xlink:href="Pictures/1a0a841adadf5d1e777b02652fe3a283.png" xlink:type="simple" xlink:show="embed" xlink:actuate="onLoad"/></draw:frame> <text:line-break/></text:p>
        </text:list-item>
        <text:list-item>
          <text:p text:style-name="List_20_1_Content">Im Browser folgende URL aufrufen: <text:span text:style-name="Strong_20_Emphasis"><text:a xlink:type="simple" xlink:href="chrome://extensions/" text:style-name="Internet_20_link" text:visited-style-name="Visited_20_Internet_20_Link">chrome://extensions/</text:a></text:span></text:p>
        </text:list-item>
        <text:list-item>
          <text:p text:style-name="List_20_1_Content_Last">In der TightGate-Pro Extension den <text:span text:style-name="Strong_20_Emphasis">Service Worker</text:span> starten und prüfen, ob Fehler angezeigt werden und ob alle Regeln aus der Whitelist geladen wurden. Falls Fehler auftreten, die Ausgabe bitte an den technischen Support der <text:span text:style-name="Strong_20_Emphasis">m-privacy</text:span> weiterleiten.</text:p>
        </text:list-item>
      </text:list>
      <text:p text:style-name="Text_20_body"><text:span text:style-name="Strong_20_Emphasis">Funktionstest der Extension</text:span></text:p>
      <text:list text:style-name="List_20_1" text:continue-numbering="false">
        <text:list-item>
          <text:p text:style-name="List_20_1_Content_First">Falls keine offensichtlichen Fehler gefunden wurden geben Sie bitte eine externe URL im lokalen Chrome/Edge ein, die laut <text:span text:style-name="Emphasis">URL_Whitelist.txt</text:span> nicht lokal geöffnet werden soll. Es sollte sich jetzt das Hinweisfenster öffnen, welches fragt, ob die betreffende an TightGate-Pro übergeben werden soll.</text:p>
        </text:list-item>
        <text:list-item>
          <text:p text:style-name="List_20_1_Content_Last">Sofern das nicht funktioniert geben Sie bitte folgende URL in der Adresszeile des lokalen Chrome/Edge ein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tightgate://https://www.<text:span text:style-name="highlight_me1">heise</text:span>.<text:span text:style-name="highlight_me1">de</text:span></text:p>
          </table:table-cell>
        </table:table-row>
      </table:table>
      <text:p text:style-name="Text_20_body">Es sollte sich ein Hinweisfenster öffnen welches fragt, ob der Link mit <text:span text:style-name="Emphasis"><text:span text:style-name="Strong_20_Emphasis">TightGate-Pro</text:span></text:span> geöffnet werden soll.</text:p>
      <text:list text:style-name="List_20_1" text:continue-numbering="false">
        <text:list-item>
          <text:p text:style-name="List_20_1_Content_First">Sofern sich das Hinweisfenster bei der externen URL nicht öffnet, das Hinweisfenster aber bei der <text:span text:style-name="Emphasis">tightgate:-URL</text:span> angezeigt wird, so liegt wahrscheinlich ein Problem mit der verwendeten <text:span text:style-name="Strong_20_Emphasis">URL_Whitelist.txt</text:span> vor. </text:p>
        </text:list-item>
        <text:list-item>
          <text:p text:style-name="List_20_1_Content_Last">Um dies auszuschließen gehen Sie bitte in das Verzeichnis <text:span text:style-name="Emphasis">C:\Program Files\TightGate-Pro\</text:span> und stellen Sie sicher, dass dort keine Datei <text:span text:style-name="Strong_20_Emphasis">browserchoice.cfg</text:span> liegt. Dafür sollte in dem Verzeichnis eine Datei <text:span text:style-name="Strong_20_Emphasis">URL_Whitelist.txt</text:span> liegen, die nur folgenden Eintrag enthält: *<text:span text:style-name="Strong_20_Emphasis">m-privacy.de</text:span>* <text:line-break/>Führen Sie nun die Schritte wie unter <text:span text:style-name="Strong_20_Emphasis">Weiter mit Firefox</text:span> beschrieben erneut durch. Achten Sie darauf, dass Sie das Add-on explizit deaktivieren und neu aktivieren. Geben Sie danach in der URL-Leiste des lokalen Firefox die URL: <text:a xlink:type="simple" xlink:href="https://www.m-privacy.de/" text:style-name="Internet_20_link" text:visited-style-name="Visited_20_Internet_20_Link">https://www.m-privacy.de</text:a> ein. Öffnet sich nun das Fenster, welches fragt, ob der Link mit <text:span text:style-name="Strong_20_Emphasis">TightGate-Pro</text:span> geöffnet werden soll, so liegt ein Problem mit der <text:span text:style-name="Strong_20_Emphasis">URL_Whitelist.txt</text:span> vor. Wenden Sie sich damit bitte an den <text:a xlink:type="simple" xlink:href="https://www.m-privacy.de/kontakt/" text:style-name="Internet_20_link" text:visited-style-name="Visited_20_Internet_20_Link">technischen Support der m-privacy GmbH</text:a>.</text:p>
        </text:list-item>
      </text:list>
      <text:p text:style-name="Text_20_body"><text:span text:style-name="underline"><text:span text:style-name="Strong_20_Emphasis">Rückmeldung und Abweichungen</text:span></text:span></text:p>
      <text:p text:style-name="Text_20_body">Bitte eine Rückmeldung geben, ob alle Schritte nachvollzogen werden konnten und ob es zu Abweichungen gekommen ist. Falls ja, bitte detaillierte Beschreibung der Abweichungen und ggf. Fehlermeldungen mitteil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highlight_list_paragraph_style" style:display-name="Text body" style:parent-style-name="Standard" style:class="text" style:master-page-name="" style:family="paragraph">
      <style:paragraph-properties fo:widows="2" fo:orphans="2" fo:hyphenation-ladder-count="4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text:list-level-position-and-space-mode="label-alignment" fo:text-align="lef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05::52:58</meta:creation-date>
    <dc:creator>Generated</dc:creator>
    <dc:date>2026-09-02T05::52:58</dc:date>
    <dc:language>en-US</dc:language>
    <meta:editing-cycles>1</meta:editing-cycles>
    <meta:editing-duration>PT0S</meta:editing-duration>
    <dc:title>faq:tightgate_pro_chrome_extension</dc:title>
  </office:meta>
</office:document-meta>
</file>