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5bca7e5ac33fbe9d24d5a35c5d44751d.png"/>
  <manifest:file-entry manifest:media-type="image/png" manifest:full-path="Pictures/858fb3acc4a69261a071ae1d842171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tightgate-viewer_als_anderer_benutzer_ausfuehren_windows_10_1" text:style-name="" text:visited-style-name="">TightGate-Viewer als anderer Benutzer ausführen (Windows 10)<text:tab/>1</text:a></text:p>
        </text:index-body>
      </text:table-of-content>
      <text:p text:style-name="pagebreak_after"/>
      <text:h text:style-name="Heading_20_1" text:outline-level="1"><text:bookmark text:name="faq:tightgate_pro_anderer_benutzer"/><text:bookmark-start text:name="__RefHeading___tightgate-viewer_als_anderer_benutzer_ausfuehren_windows_10_1"/><text:bookmark-start text:name="tightgate-viewer_als_anderer_benutzer_ausfuehren_windows_10"/>TightGate-Viewer als anderer Benutzer ausführen (Windows 10)<text:bookmark-end text:name="__RefHeading___tightgate-viewer_als_anderer_benutzer_ausfuehren_windows_10_1"/><text:bookmark-end text:name="tightgate-viewer_als_anderer_benutzer_ausfuehren_windows_10"/></text:h>
      <text:p text:style-name="Text_20_body">Sofern Sie den TightGate-Viewer oder die TightGate-Schleuse mit einer anderen Benutzerkennung ausführen möchten, gibt es die Möglichkeit sich mit einer anderen Benutzerkennung anzumelden. Windows bietet dazu die Funktion <text:span text:style-name="Strong_20_Emphasis">Als anderer Benutzer ausführen</text:span>. Diese erlaubt es einem Benutzer den TightGate-Viewer oder die TightGate-Schleuse mit anderen Windows-Kennung als der aktuell angemeldeten auszuführen. <text:span text:style-name="Strong_20_Emphasis">Als andere Benutzer ausführen</text:span> beeinflusst dabei nur den Aufruf der nächsten Sitzung des TightGate-Viewers oder der TightGate-Schleuse.</text:p>
      <text:p text:style-name="Text_20_body">Nachfolgend wird beschrieben, wie der TightGate-Viewer oder die TightGate-Schleuse unter einer  anderer Windows-Kennung ausgeführt werden kann.</text:p>
      <text:p text:style-name="Text_20_body">Wenn man das Icon <text:span text:style-name="Strong_20_Emphasis">Internet</text:span> (TightGate-Viewer) oder <text:span text:style-name="Strong_20_Emphasis">Schleuse</text:span> (TightGate-Schleuse) mit einem <text:span text:style-name="Strong_20_Emphasis">Umschalt-Taste (Shift) + Rechtsklick</text:span> anklickt, erscheint das <text:span text:style-name="Strong_20_Emphasis">v</text:span><text:span text:style-name="Strong_20_Emphasis">ersteckte Kontextmenü</text:span>, in dem man den Eintrag <text:span text:style-name="Strong_20_Emphasis">Als anderer Benutzer ausführen</text:span> findet.</text:p>
      <text:p text:style-name="Text_20_body"><draw:frame draw:style-name="media" draw:name="0" text:anchor-type="as-char" draw:z-index="0" svg:width="11.641666666667cm" svg:height="6.2441666666667cm"><draw:image xlink:href="Pictures/5bca7e5ac33fbe9d24d5a35c5d44751d.png" xlink:type="simple" xlink:show="embed" xlink:actuate="onLoad"/></draw:frame></text:p>
      <text:p text:style-name="Text_20_body">Nun gibt man den Benutzernamen und das Passwort der anderen Windows-Kennung ein, mit welchem die Datei ausgeführt werden soll, und klickt dann auf <text:span text:style-name="Strong_20_Emphasis">Ok</text:span>. </text:p>
      <text:p text:style-name="Text_20_body"><draw:frame draw:style-name="media" draw:name="1" text:anchor-type="as-char" draw:z-index="1" svg:width="12.091458333333cm" svg:height="7.9904166666667cm"><draw:image xlink:href="Pictures/858fb3acc4a69261a071ae1d84217127.png" xlink:type="simple" xlink:show="embed" xlink:actuate="onLoad"/></draw:frame></text:p>
      <text:p text:style-name="Text_20_body">Wenn die Anmeldung für einen Domäne-Benutzer erfolgen soll, so ist der Benutzernamen nach folgendem Schema einzugeben.</text:p>
      <text:p text:style-name="Preformatted_20_Text"><text:s text:c="2"/>UserName@DomainName<text:line-break/><text:s text:c="2"/>DomainName\UserName</text:p>
      <text:p text:style-name="Text_20_body">Über die Funktion <text:span text:style-name="Strong_20_Emphasis">Als andere Benutzer ausführen</text:span> wird der TightGate-Viewer oder die TightGate-Schleuse mit der Berechtigung eines anderen Windows-Profils gestartet. Es ist nicht möglich über diese Funktion die Zugangsdaten für ein TightGate-Pro Benutzer direkt anzugeb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22::39:14</meta:creation-date>
    <dc:creator>Generated</dc:creator>
    <dc:date>2026-09-12T22::39:14</dc:date>
    <dc:language>en-US</dc:language>
    <meta:editing-cycles>1</meta:editing-cycles>
    <meta:editing-duration>PT0S</meta:editing-duration>
    <dc:title>faq:tightgate_pro_anderer_benutzer</dc:title>
  </office:meta>
</office:document-meta>
</file>