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7918b5dabf81a54db91a1f07f16eac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_benutzer"/><text:bookmark-start text:name="__RefHeading___user_manual_for_tightgate-pro_1"/><text:bookmark-start text:name="user_manual_for_tightgate-pro"/>User manual for TightGate-Pro<text:bookmark-end text:name="__RefHeading___user_manual_for_tightgate-pro_1"/><text:bookmark-end text:name="user_manual_for_tightgate-pro"/></text:h>
      <text:p text:style-name="Text_20_body"><draw:frame draw:style-name="mediaright" draw:name="0" text:anchor-type="paragraph" draw:z-index="0" svg:width="10.583333333333cm" svg:height="3.5277777777778cm"><draw:image xlink:href="Pictures/7918b5dabf81a54db91a1f07f16eacf8.png" xlink:type="simple" xlink:show="embed" xlink:actuate="onLoad"/></draw:frame></text:p>
      <text:p text:style-name="Text_20_body">Status December 2025 </text:p>
      <text:p text:style-name="Text_20_body"><text:span text:style-name="Strong_20_Emphasis">Table of contents</text:span> </text:p>
      <text:p text:style-name="Text_20_body"><text:line-break/></text:p>
      <text:p text:style-name="Text_20_body"><text:span text:style-name="Strong_20_Emphasis">TightGate is a registered trademark of m-privacy GmbH .</text:span></text:p>
      <text:p text:style-name="Text_20_body">**General Notes on this manual ** </text:p>
      <text:p text:style-name="Text_20_body">All materials and explanations have been compiled and compiled with the utmost care. Nevertheless, errors cannot be ruled out. m-privacy GmbH accepts no liability for any damage resulting from inaccuracies in individual items of information. In the interests of quick orientation and to avoid security risks, particularly important aspects are characterised by recurring keywords. These are</text:p>
      <text:p text:style-name="Text_20_body">Useful details on the rational use of TightGate-Pro are explained under this keyword.</text:p>
      <text:p text:style-name="Text_20_body">Notes on avoiding problems and preventing malfunctions are provided under this keyword.</text:p>
      <text:p text:style-name="Text_20_body">This keyword contains Notes on configuration settings that harbour security risks or can lead to malfunctions.</text:p>
      <text:p text:style-name="Text_20_body">If you notice an error, you can report it here: <text:a xlink:type="simple" xlink:href="https://www.m-privacy.de/kontakt/" text:style-name="Internet_20_link" text:visited-style-name="Visited_20_Internet_20_Link">  Report fault!</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3T11::15:38</meta:creation-date>
    <dc:creator>Generated</dc:creator>
    <dc:date>2026-09-03T11::15:38</dc:date>
    <dc:language>en-US</dc:language>
    <meta:editing-cycles>1</meta:editing-cycles>
    <meta:editing-duration>PT0S</meta:editing-duration>
    <dc:title>en:tightgate-pro_benutzer</dc:title>
  </office:meta>
</office:document-meta>
</file>