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webp" manifest:full-path="Pictures/40b8e145684b79f7d47c0abed49afc16.webp"/>
  <manifest:file-entry manifest:media-type="image/webp" manifest:full-path="Pictures/c7ad6f64f3b316b3ac1edc2d2f4a4833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_benutzer:skalierung"/><text:bookmark-start text:name="__RefHeading___scaling_for_text_size_and_symbols_1"/><text:bookmark-start text:name="scaling_for_text_size_and_symbols"/>Scaling for text size and symbols<text:bookmark-end text:name="__RefHeading___scaling_for_text_size_and_symbols_1"/><text:bookmark-end text:name="scaling_for_text_size_and_symbols"/></text:h>
      <text:p text:style-name="Text_20_body">If the display in TightGate-Viewer is too small for you, TightGate-Viewer allows you to customise the view to your own requirements.</text:p>
      <text:p text:style-name="Text_20_body">The scaling is adjusted as follows:</text:p>
      <text:list text:style-name="List_20_1" text:continue-numbering="false">
        <text:list-item>
          <text:p text:style-name="List_20_1_Content_First">Start your TightGate-Viewer.</text:p>
        </text:list-item>
        <text:list-item>
          <text:p text:style-name="List_20_1_Content">Open the settings menu of TightGate-Viewerby pressing the function key <text:span text:style-name="Strong_20_Emphasis">F8</text:span> and select the menu item <text:span text:style-name="Strong_20_Emphasis">Settings…</text:span> menu item. <text:line-break/><draw:frame draw:style-name="media" draw:name="0" text:anchor-type="as-char" draw:z-index="0" svg:width="6.1383333333333cm" style:rel-width="100%" svg:height="3.7570833333333cm" style:rel-height="scale"><draw:image xlink:href="Pictures/40b8e145684b79f7d47c0abed49afc16.webp" xlink:type="simple" xlink:show="embed" xlink:actuate="onLoad"/></draw:frame><text:line-break/></text:p>
        </text:list-item>
        <text:list-item>
          <text:p text:style-name="List_20_1_Content">In the settings menu, select the tab <text:span text:style-name="Strong_20_Emphasis">Screen</text:span> tab in the settings menu. </text:p>
        </text:list-item>
        <text:list-item>
          <text:p text:style-name="List_20_1_Content">You can now select the menu item <text:span text:style-name="Strong_20_Emphasis">Screen scaling in per cent:</text:span> Select your desired resolution. Confirm your selection with the <text:span text:style-name="Strong_20_Emphasis">OK</text:span>button in the bottom right-hand corner of the window. <text:line-break/><draw:frame draw:style-name="media" draw:name="1" text:anchor-type="as-char" draw:z-index="1" svg:width="15.901458333333cm" svg:height="16.906875cm"><draw:image xlink:href="Pictures/c7ad6f64f3b316b3ac1edc2d2f4a4833.webp" xlink:type="simple" xlink:show="embed" xlink:actuate="onLoad"/></draw:frame><text:line-break/></text:p>
        </text:list-item>
        <text:list-item>
          <text:p text:style-name="List_20_1_Content">Then close TightGate-Viewer and start it again.</text:p>
        </text:list-item>
        <text:list-item>
          <text:p text:style-name="List_20_1_Content_Last">The desired scaling is now set and is retained until you change the scaling again using the method described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12::24:07</meta:creation-date>
    <dc:creator>Generated</dc:creator>
    <dc:date>2026-09-03T12::24:07</dc:date>
    <dc:language>en-US</dc:language>
    <meta:editing-cycles>1</meta:editing-cycles>
    <meta:editing-duration>PT0S</meta:editing-duration>
    <dc:title>en:tightgate-pro_benutzer:skalierung</dc:title>
  </office:meta>
</office:document-meta>
</file>