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8cb5f7fa224f2607b002fcd96f8a55bd.png"/>
  <manifest:file-entry manifest:media-type="image/png" manifest:full-path="Pictures/a5d54aec567792b4c21c7c5064a30191.png"/>
  <manifest:file-entry manifest:media-type="image/png" manifest:full-path="Pictures/4bfd0d954d5038058e7e1d5c626befc9.png"/>
  <manifest:file-entry manifest:media-type="image/png" manifest:full-path="Pictures/1ecbb6374be9552a6baa8603aa09e4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_benutzer:anmelden"/><text:bookmark-start text:name="__RefHeading___password_login_and_change_1"/><text:bookmark-start text:name="password_login_and_change"/>Password login and change<text:bookmark-end text:name="__RefHeading___password_login_and_change_1"/><text:bookmark-end text:name="password_login_and_change"/></text:h>
      <text:p text:style-name="Text_20_body">To log in to TightGate-Pro from a workstation PC that is not intended for single sign-on, you must log in with access data (user name and password). You can obtain the access data from your system administrator.</text:p>
      <text:h text:style-name="Heading_20_2" text:outline-level="2"><text:bookmark-start text:name="__RefHeading___login_dialogue_2"/><text:bookmark-start text:name="login_dialogue"/>Login dialogue<text:bookmark-end text:name="__RefHeading___login_dialogue_2"/><text:bookmark-end text:name="login_dialogue"/></text:h>
      <text:p text:style-name="Text_20_body">To log in, click on the desktop icon <text:span text:style-name="Strong_20_Emphasis">Internet</text:span> icon on your desktop. The following login window opens:</text:p>
      <text:p text:style-name="Text_20_body"><draw:frame draw:style-name="media" draw:name="0" text:anchor-type="as-char" draw:z-index="0" svg:width="10.900833333333cm" svg:height="5.6091666666667cm"><draw:image xlink:href="Pictures/8cb5f7fa224f2607b002fcd96f8a55bd.png" xlink:type="simple" xlink:show="embed" xlink:actuate="onLoad"/></draw:frame></text:p>
      <text:p text:style-name="Text_20_body">Enter your user name and password here. Confirm your entry by pressing the ENTER button. It will take a few seconds for the system to load the necessary data. Please wait until the TightGate-Pro user interface has been fully set up.</text:p>
      <text:h text:style-name="Heading_20_2" text:outline-level="2"><text:bookmark-start text:name="__RefHeading___initial_login_or_reset_password_3"/><text:bookmark-start text:name="initial_login_or_reset_password"/>Initial login or reset password<text:bookmark-end text:name="__RefHeading___initial_login_or_reset_password_3"/><text:bookmark-end text:name="initial_login_or_reset_password"/></text:h>
      <text:p text:style-name="Text_20_body">If you are logging in to TightGate-Pro for the first time or if the administration has reset your user password, you will be prompted to change your password when you log in for the first time. You will see the following window:</text:p>
      <text:p text:style-name="Text_20_body"><draw:frame draw:style-name="media" draw:name="1" text:anchor-type="as-char" draw:z-index="1" svg:width="13.414375cm" svg:height="12.117916666667cm"><draw:image xlink:href="Pictures/a5d54aec567792b4c21c7c5064a30191.png" xlink:type="simple" xlink:show="embed" xlink:actuate="onLoad"/></draw:frame></text:p>
      <text:p text:style-name="Text_20_body">A new password is set in the same way as described below.</text:p>
      <text:h text:style-name="Heading_20_2" text:outline-level="2"><text:bookmark-start text:name="__RefHeading___changing_the_user_password_4"/><text:bookmark-start text:name="changing_the_user_password"/>Changing the user password<text:bookmark-end text:name="__RefHeading___changing_the_user_password_4"/><text:bookmark-end text:name="changing_the_user_password"/></text:h>
      <text:p text:style-name="Text_20_body">If you want to actively change your password or are prompted to do so by the system, select the entry <text:span text:style-name="Strong_20_Emphasis">Change password</text:span> from the menu or follow the on-screen dialogue displayed by the system.</text:p>
      <text:p text:style-name="Text_20_body">You can find the entry by clicking on the icon in the start bar or via the menu item in the start menu <text:span text:style-name="Strong_20_Emphasis">Settings &gt; Change password</text:span>. </text:p>
      <text:p text:style-name="Text_20_body">The following input window appears:</text:p>
      <text:p text:style-name="Text_20_body"><draw:frame draw:style-name="media" draw:name="2" text:anchor-type="as-char" draw:z-index="2" svg:width="10.186458333333cm" svg:height="4.5508333333333cm"><draw:image xlink:href="Pictures/4bfd0d954d5038058e7e1d5c626befc9.png" xlink:type="simple" xlink:show="embed" xlink:actuate="onLoad"/></draw:frame></text:p>
      <text:p text:style-name="Text_20_body">Enter your current password. Confirm the entry with <text:span text:style-name="Strong_20_Emphasis">OK</text:span>. The following input screen appears, in which you are prompted to enter a new password:</text:p>
      <text:p text:style-name="Text_20_body"><draw:frame draw:style-name="media" draw:name="3" text:anchor-type="as-char" draw:z-index="3" svg:width="11.562291666667cm" svg:height="6.6145833333333cm"><draw:image xlink:href="Pictures/1ecbb6374be9552a6baa8603aa09e43e.png" xlink:type="simple" xlink:show="embed" xlink:actuate="onLoad"/></draw:frame></text:p>
      <text:p text:style-name="Text_20_body">Please note the password parameters listed in the next section when selecting your new password. Confirm the entry of your new password with <text:span text:style-name="Strong_20_Emphasis">OK</text:span>. The new password is now activated. </text:p>
      <text:h text:style-name="Heading_20_3" text:outline-level="3"><text:bookmark-start text:name="__RefHeading___password_parameters_5"/><text:bookmark-start text:name="password_parameters"/>Password parameters<text:bookmark-end text:name="__RefHeading___password_parameters_5"/><text:bookmark-end text:name="password_parameters"/></text:h>
      <text:p text:style-name="Text_20_body">When selecting passwords, there are some special features to consider, some of which also depend on the configuration of the respective system. Take particular account of the following:</text:p>
      <text:list text:style-name="List_20_1" text:continue-numbering="false">
        <text:list-item>
          <text:p text:style-name="List_20_1_Content_First">The password must have a minimum length of 8 characters. Passwords that are too short will not be accepted by the system.</text:p>
        </text:list-item>
        <text:list-item>
          <text:p text:style-name="List_20_1_Content">The password is case-sensitive. The space is also counted as one character.</text:p>
        </text:list-item>
        <text:list-item>
          <text:p text:style-name="List_20_1_Content_Last">The password must not be too simple. Passwords that are too simple will be rejected by the system. </text:p>
        </text:list-item>
      </text:list>
      <text:h text:style-name="Heading_20_3" text:outline-level="3"><text:bookmark-start text:name="__RefHeading___login_error_6"/><text:bookmark-start text:name="login_error"/>Login error<text:bookmark-end text:name="__RefHeading___login_error_6"/><text:bookmark-end text:name="login_error"/></text:h>
      <text:p text:style-name="Text_20_body">If an error occurs when logging on to TightGate-Pro regarding mismatched host names ("hostname mismatch") or unknown certification instances ("certificate issuer unknown"), the system administrator must be notified. If in doubt, use the "No" button until the cause of the error has been clarifie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1T15::44:53</meta:creation-date>
    <dc:creator>Generated</dc:creator>
    <dc:date>2026-08-11T15::44:53</dc:date>
    <dc:language>en-US</dc:language>
    <meta:editing-cycles>1</meta:editing-cycles>
    <meta:editing-duration>PT0S</meta:editing-duration>
    <dc:title>en:tightgate-pro_benutzer:anmelden</dc:title>
  </office:meta>
</office:document-meta>
</file>