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png" manifest:full-path="Pictures/7918b5dabf81a54db91a1f07f16eacf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en:tightgate-pro"/><text:bookmark-start text:name="__RefHeading___administration_guide_for_tightgate-pro_1"/><text:bookmark-start text:name="administration_guide_for_tightgate-pro"/>Administration Guide for TightGate-Pro<text:bookmark-end text:name="__RefHeading___administration_guide_for_tightgate-pro_1"/><text:bookmark-end text:name="administration_guide_for_tightgate-pro"/></text:h>
      <text:p text:style-name="Text_20_body"><draw:frame draw:style-name="mediaright" draw:name="0" text:anchor-type="paragraph" draw:z-index="0" svg:width="10.583333333333cm" svg:height="3.5277777777778cm"><draw:image xlink:href="Pictures/7918b5dabf81a54db91a1f07f16eacf8.png" xlink:type="simple" xlink:show="embed" xlink:actuate="onLoad"/></draw:frame></text:p>
      <text:p text:style-name="Text_20_body">Release November 2025</text:p>
      <text:p text:style-name="Text_20_body"><text:span text:style-name="Strong_20_Emphasis">Table of Contents</text:span> </text:p>
      <text:p text:style-name="Text_20_body"><text:line-break/>
<text:span text:style-name="Strong_20_Emphasis">TightGate is a registered trademark of m-privacy GmbH.</text:span></text:p>
      <text:p text:style-name="Text_20_body">**General information about this manual ** </text:p>
      <text:p text:style-name="Text_20_body">All materials and explanations have been prepared and compiled with the most careful attention. Nevertheless, errors cannot be excluded. The m-privacy GmbH assumes no liability for damages resulting from incorrectness of individual information. For the purpose of quick orientation and to avoid security risks, particularly important aspects are marked by recurring keywords. These are:</text:p>
      <text:p text:style-name="Text_20_body">This keyword explains useful details on the rational use of TightGate-Pro.</text:p>
      <text:p text:style-name="Text_20_body">This keyword contains information on avoiding problems and preventing malfunctions at TightGate-Pro.</text:p>
      <text:p text:style-name="Text_20_body">This keyword refers to possible errors in the configuration and use of TightGate-Pro that could pose safety risks or lead to malfunctions.</text:p>
      <text:p text:style-name="Text_20_body">If you notice an error, you can report it here: <text:a xlink:type="simple" xlink:href="https://www.m-privacy.de/kontakt/" text:style-name="Internet_20_link" text:visited-style-name="Visited_20_Internet_20_Link">  Report error!</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4T23::44:48</meta:creation-date>
    <dc:creator>Generated</dc:creator>
    <dc:date>2026-09-14T23::44:48</dc:date>
    <dc:language>en-US</dc:language>
    <meta:editing-cycles>1</meta:editing-cycles>
    <meta:editing-duration>PT0S</meta:editing-duration>
    <dc:title>en:tightgate-pro</dc:title>
  </office:meta>
</office:document-meta>
</file>