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netzwerk"/><text:bookmark-start text:name="__RefHeading___network_1"/><text:bookmark-start text:name="network"/>Network<text:bookmark-end text:name="__RefHeading___network_1"/><text:bookmark-end text:name="network"/></text:h>
      <text:p text:style-name="Text_20_body">This menu is used to configure the network interfaces and the accessible servers. Below is an overview of all the menu options:</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Network interfaces</text:p>
          </table:table-cell>
          <table:table-cell office:value-type="string" table:style-name="tablecell">
            <text:p text:style-name="tablealignleft">Configuration of the network interfaces available in TightGate-Pro. The settings must be configured in accordance with the operating environment.</text:p>
          </table:table-cell>
        </table:table-row>
        <table:table-row>
          <table:table-cell office:value-type="string" table:style-name="tablecell">
            <text:p text:style-name="tablealignleft">Enable IPv6</text:p>
          </table:table-cell>
          <table:table-cell office:value-type="string" table:style-name="tablecell">
            <text:p text:style-name="tablealignleft">Enables or disables IPv6 support in TightGate-Pro. Even if this option is not enabled here, IPv6 addresses can still be entered for all IP addresses in TightGate-Pro. However, these will only be used if IPv6 support has been enabled here.</text:p>
          </table:table-cell>
        </table:table-row>
        <table:table-row>
          <table:table-cell office:value-type="string" table:style-name="tablecell" table:number-columns-spanned="2">
            <text:p text:style-name="tablealignleft">—</text:p>
          </table:table-cell>
          <table:covered-table-cell/>
        </table:table-row>
        <table:table-row>
          <table:table-cell office:value-type="string" table:style-name="tablecell">
            <text:p text:style-name="tablealignleft">Name servers*</text:p>
          </table:table-cell>
          <table:table-cell office:value-type="string" table:style-name="tablecell">
            <text:p text:style-name="tablealignleft">IPv4 or IPv6 addresses of name servers via which TightGate-Pro resolves DNS names. A maximum of 5 entries are permitted. The name servers are queried in the order listed in the entries should individual servers be unreachable.</text:p>
          </table:table-cell>
        </table:table-row>
        <table:table-row>
          <table:table-cell office:value-type="string" table:style-name="tablecell">
            <text:p text:style-name="tablealignleft">Local domain name servers*</text:p>
          </table:table-cell>
          <table:table-cell office:value-type="string" table:style-name="tablecell">
            <text:p text:style-name="tablealignleft">Specification of locally used domains and the associated name servers. This setting is particularly important for Active Directory connections if the AD server cannot or is not permitted to perform DNS resolution on the internet. A maximum of 10 entries are permitted. <text:line-break/><text:span text:style-name="Strong_20_Emphasis">Caution:</text:span> As a rule, reverse resolution (IPv4 address → DNS name) must also be specified in a separate entry.</text:p>
          </table:table-cell>
        </table:table-row>
        <table:table-row>
          <table:table-cell office:value-type="string" table:style-name="tablecell">
            <text:p text:style-name="tablealignleft">Time servers*</text:p>
          </table:table-cell>
          <table:table-cell office:value-type="string" table:style-name="tablecell">
            <text:p text:style-name="tablealignleft">IPv4, IPv6 address or DNS name of time servers from which TightGate-Pro obtains its system time. A maximum of 6 entries are permitted. The time servers are queried in the order in which they are listed, in the event that individual servers are unavailable. <text:line-break/><text:span text:style-name="Strong_20_Emphasis">Note:</text:span> A DNS name for a time server can only be entered if it can be resolved at the time of entry. <text:line-break/><text:span text:style-name="Strong_20_Emphasis">Warning:</text:span> The correct system time is of particular importance in a cluster environment. Time discrepancies between computers within a cluster can lead to operational disruptions!</text:p>
          </table:table-cell>
        </table:table-row>
        <table:table-row>
          <table:table-cell office:value-type="string" table:style-name="tablecell" table:number-columns-spanned="2">
            <text:p text:style-name="tablealignleft">—</text:p>
          </table:table-cell>
          <table:covered-table-cell/>
        </table:table-row>
        <table:table-row>
          <table:table-cell office:value-type="string" table:style-name="tablecell">
            <text:p text:style-name="tablealignleft">Client networks*</text:p>
          </table:table-cell>
          <table:table-cell office:value-type="string" table:style-name="tablecell">
            <text:p text:style-name="tablealignleft">IPv4 or IPv6 address ranges that are permitted to connect to the TightGate-Pro. If a specific gateway is required for a client network, this must be specified directly in the format [IP address/valid bits/gateway]. A maximum of 25 client networks may be defined.<text:line-break/><text:span text:style-name="Strong_20_Emphasis">Note:</text:span> Access from TightGate-Pro to services/servers located within the client networks is strictly prohibited. <text:line-break/><text:span text:style-name="Strong_20_Emphasis">Warning:</text:span> The client network must not be defined with the address range 0.0.0.0/0, as otherwise no internet access will be possible.</text:p>
          </table:table-cell>
        </table:table-row>
        <table:table-row>
          <table:table-cell office:value-type="string" table:style-name="tablecell">
            <text:p text:style-name="tablealignleft">Privileged clients*</text:p>
          </table:table-cell>
          <table:table-cell office:value-type="string" table:style-name="tablecell">
            <text:p text:style-name="tablealignleft">IPv4 or IPv6 addresses that are to be granted privileged access to TightGate-Pro. <text:line-break/>TightGate-Pro distinguishes between two limits up to which user logins are permitted. These are defined in the licence for TightGate-Pro. The first limit refers to the number of regular users; the second limit refers to the number of privileged users. Once the limit on regular users has been reached, only privileged users will be admitted – provided that the limit for them has not yet been reached. Once the second limit has been reached, any further connection attempts by a client to TightGate-Pro will be rejected with a corresponding error message. <text:line-break/>Privileged clients are not only admitted in accordance with a separate quota, but are also allocated a larger share of RAM, storage and CPU time on TightGate-Pro. <text:line-break/><text:span text:style-name="Strong_20_Emphasis">Note:</text:span> Privileged clients can also be set up using the user ID. This is done in user management by the administrator <text:span text:style-name="Emphasis"><text:span text:style-name="Strong_20_Emphasis">maint</text:span></text:span>.</text:p>
          </table:table-cell>
        </table:table-row>
        <table:table-row>
          <table:table-cell office:value-type="string" table:style-name="tablecell">
            <text:p text:style-name="tablealignleft">Mailserver*</text:p>
          </table:table-cell>
          <table:table-cell office:value-type="string" table:style-name="tablecell">
            <text:p text:style-name="tablealignleft">IPv4 or IPv6 addresses of email servers that may be accessed directly via TightGate-Pro. The addresses must be specified in the format [IP address/valid bits]. A maximum of 25 entries are permitted. <text:line-break/><text:span text:style-name="Strong_20_Emphasis">Note:</text:span> An email client (Thunderbird) is already implemented in TightGate-Pro. <text:line-break/><text:span text:style-name="Strong_20_Emphasis">Caution:</text:span> The email servers must not be located within the defined client networks! </text:p>
          </table:table-cell>
        </table:table-row>
        <table:table-row>
          <table:table-cell office:value-type="string" table:style-name="tablecell">
            <text:p text:style-name="tablealignleft">Administration networks*</text:p>
          </table:table-cell>
          <table:table-cell office:value-type="string" table:style-name="tablecell">
            <text:p text:style-name="tablealignleft">Specification of IP addresses or IP network ranges that allow administrative access (for the roles <text:span text:style-name="Strong_20_Emphasis"><text:span text:style-name="Emphasis">config, maint, update, backuser, root</text:span></text:span> and <text:span text:style-name="Strong_20_Emphasis"><text:span text:style-name="Emphasis">security</text:span></text:span>) to TightGate-Pro. If a network is configured here, the following menu item appears, under which the port for administrative access via SSH can be set.</text:p>
          </table:table-cell>
        </table:table-row>
        <table:table-row>
          <table:table-cell office:value-type="string" table:style-name="tablecell">
            <text:p text:style-name="tablealignleft">Administrative SSH ports*</text:p>
          </table:table-cell>
          <table:table-cell office:value-type="string" table:style-name="tablecell">
            <text:p text:style-name="tablealignleft">Selection of the alternative SSH port through which the administrative networks gain access to TightGate-Pro. The available ports are 22, 222, 2222 and 22222. <text:line-break/><text:span text:style-name="Strong_20_Emphasis">Caution:</text:span> If you set a port other than the default port 22, please ensure that the firewall rules in your network are correctly configured to allow access from the administration networks.</text:p>
          </table:table-cell>
        </table:table-row>
        <table:table-row>
          <table:table-cell office:value-type="string" table:style-name="tablecell">
            <text:p text:style-name="tablealignleft">Nagios/SNMP networks*</text:p>
          </table:table-cell>
          <table:table-cell office:value-type="string" table:style-name="tablecell">
            <text:p text:style-name="tablealignleft">Specify all IP addresses of monitoring servers that are to monitor TightGate-Pro. For monitoring, the relevant service (NRPE/SNMP) must be enabled under the <text:a xlink:type="simple" xlink:href="https://help.m-privacy.de/doku.php/en:tightgate-pro:konfiguration:dienste" text:style-name="Internet_20_link" text:visited-style-name="Visited_20_Internet_20_Link">Services</text:a>.</text:p>
          </table:table-cell>
        </table:table-row>
        <table:table-row>
          <table:table-cell office:value-type="string" table:style-name="tablecell">
            <text:p text:style-name="tablealignleft">SSH servers*</text:p>
          </table:table-cell>
          <table:table-cell office:value-type="string" table:style-name="tablecell">
            <text:p text:style-name="tablealignleft">IPv4 or IPv6 addresses of servers that may be accessed directly via SSH at TightGate-Pro. The addresses must be specified in the format [IP address/valid bits]. A maximum of 25 entries are permitted. <text:line-break/><text:span text:style-name="Strong_20_Emphasis">Caution:</text:span> The SSH servers must not be located within the defined client networks!</text:p>
          </table:table-cell>
        </table:table-row>
        <table:table-row>
          <table:table-cell office:value-type="string" table:style-name="tablecell">
            <text:p text:style-name="tablealignleft">HTTP server*</text:p>
          </table:table-cell>
          <table:table-cell office:value-type="string" table:style-name="tablecell">
            <text:p text:style-name="tablealignleft">IPv4 or IPv6 addresses of servers that may be accessed directly (without a proxy) via HTTP at TightGate-Pro. Each address must be specified in the format [IP address/valid bits]. A maximum of 25 entries are permitted. <text:line-break/><text:span text:style-name="Strong_20_Emphasis">Note:</text:span> If, under <text:span text:style-name="Strong_20_Emphasis">Proxy &gt; Proxy Exceptions</text:span> , these must also be explicitly entered here, as otherwise the servers may not be accessible. <text:line-break/><text:span text:style-name="Strong_20_Emphasis">Caution:</text:span> The HTTP servers must not be located within the defined client networks! </text:p>
          </table:table-cell>
        </table:table-row>
        <table:table-row>
          <table:table-cell office:value-type="string" table:style-name="tablecell">
            <text:p text:style-name="tablealignleft">HTTP ports*</text:p>
          </table:table-cell>
          <table:table-cell office:value-type="string" table:style-name="tablecell">
            <text:p text:style-name="tablealignleft">Specify which ports the <text:span text:style-name="Strong_20_Emphasis">HTTP servers</text:span> . <text:line-break/><text:span text:style-name="Strong_20_Emphasis">Note:</text:span> This menu option is only available if HTTP servers have been entered.</text:p>
          </table:table-cell>
        </table:table-row>
        <table:table-row>
          <table:table-cell office:value-type="string" table:style-name="tablecell">
            <text:p text:style-name="tablealignleft">RDP/Citrix servers*</text:p>
          </table:table-cell>
          <table:table-cell office:value-type="string" table:style-name="tablecell">
            <text:p text:style-name="tablealignleft">IPv4 or IPv6 addresses of Citrix servers that may be accessed directly via TightGate-Pro. The addresses must be specified in the format [IP address/valid bits]. A maximum of 25 entries are permitted. <text:line-break/><text:span text:style-name="Strong_20_Emphasis">Note:</text:span> A corresponding client programme (remmina) is already implemented in TightGate-Pro. Its use is described in the <text:a xlink:type="simple" xlink:href="https://help.m-privacy.de/doku.php/en:tightgate-pro_benutzer:rdp" text:style-name="Internet_20_link" text:visited-style-name="Visited_20_Internet_20_Link">User Manual under ‘Remote Desktop Connections to CITRIX and Windows Servers’</text:a>. <text:line-break/><text:span text:style-name="Strong_20_Emphasis">Caution:</text:span> The Citrix servers must not be located within the defined client networks!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18:50</meta:creation-date>
    <dc:creator>Generated</dc:creator>
    <dc:date>2026-08-15T02::18:50</dc:date>
    <dc:language>en-US</dc:language>
    <meta:editing-cycles>1</meta:editing-cycles>
    <meta:editing-duration>PT0S</meta:editing-duration>
    <dc:title>en:tightgate-pro:konfiguration:netzwerk</dc:title>
  </office:meta>
</office:document-meta>
</file>