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2542616c0951da20bb04b9f5fc899dbc.jpg"/>
  <manifest:file-entry manifest:media-type="image/jpeg" manifest:full-path="Pictures/449491e5dcdcfacfc6c1160b50c06f05.jpg"/>
  <manifest:file-entry manifest:media-type="image/jpeg" manifest:full-path="Pictures/c75577cf00fe4a7235ebe6d878650d20.jpg"/>
  <manifest:file-entry manifest:media-type="image/jpeg" manifest:full-path="Pictures/012e96e0c9944112fad26d515d66999b.jpg"/>
  <manifest:file-entry manifest:media-type="image/jpeg" manifest:full-path="Pictures/210971b4160ab55206ebd22be52ab7ea.jpg"/>
  <manifest:file-entry manifest:media-type="image/jpeg" manifest:full-path="Pictures/11df858a96ea599478043e53fd8a7332.jpg"/>
  <manifest:file-entry manifest:media-type="image/jpeg" manifest:full-path="Pictures/5323cd86c77881f959d83669673bd6f1.jpg"/>
  <manifest:file-entry manifest:media-type="image/jpeg" manifest:full-path="Pictures/7708961561fb486f24cca4f1e8ed9d7f.jpg"/>
  <manifest:file-entry manifest:media-type="image/jpeg" manifest:full-path="Pictures/7533a23b2820ba6bca16de655b5ce699.jpg"/>
  <manifest:file-entry manifest:media-type="image/jpeg" manifest:full-path="Pictures/b2816586fe3ab22221ea9790e7f446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tightgate-pro:anhang:gpo_magicurl"/><text:bookmark-start text:name="__RefHeading___group_policy_gpo_for_magicurl_link_switch_1"/><text:bookmark-start text:name="group_policy_gpo_for_magicurl_link_switch"/>Group policy (GPO) for MagicURL (link switch)<text:bookmark-end text:name="__RefHeading___group_policy_gpo_for_magicurl_link_switch_1"/><text:bookmark-end text:name="group_policy_gpo_for_magicurl_link_switch"/></text:h>
      <text:p text:style-name="Text_20_body">If the MagicURL (link switch) utility is used for TightGate-Pro and the user administration is carried out via an Active Directory (Kerberos), it can be helpful to distribute the registry entries required for the proper operation of MagicURL via a group policy. <text:line-break/>
Since Microsoft (especially from Windows 10 onwards) regularly resets many settings to default values during major updates, MagicURL usually no longer works afterwards and must be reinitialised. <text:line-break/>
The remedy is to use a group policy that sets the required registry entries for the MagicURL. The following instructions describe how to create a corresponding group policy.</text:p>
      <text:h text:style-name="Heading_20_2" text:outline-level="2"><text:bookmark-start text:name="__RefHeading___creating_a_new_gpo_group_policy_object_2"/><text:bookmark-start text:name="creating_a_new_gpo_group_policy_object"/>Creating a new GPO (Group Policy Object)<text:bookmark-end text:name="__RefHeading___creating_a_new_gpo_group_policy_object_2"/><text:bookmark-end text:name="creating_a_new_gpo_group_policy_object"/></text:h>
      <text:list text:style-name="Numbering_20_1" text:continue-numbering="false">
        <text:list-item>
          <text:p text:style-name="Numbering_20_1_Content_First"> Open the group policy administration and create a new GPO by right-clicking on the corresponding domain and selecting <text:span text:style-name="Strong_20_Emphasis">Create and link group policy object here…</text:span> <text:line-break/><draw:frame draw:style-name="medialeft" draw:name="0" text:anchor-type="paragraph" draw:z-index="0" svg:width="13.255625cm" svg:height="12.885208333333cm"><draw:image xlink:href="Pictures/2542616c0951da20bb04b9f5fc899dbc.jpg" xlink:type="simple" xlink:show="embed" xlink:actuate="onLoad"/></draw:frame> <text:line-break/></text:p>
        </text:list-item>
        <text:list-item>
          <text:p text:style-name="Numbering_20_1_Content_Last"> Then assign a name and click <text:span text:style-name="Strong_20_Emphasis">create</text:span>. <text:line-break/><draw:frame draw:style-name="media" draw:name="1" text:anchor-type="as-char" draw:z-index="1" svg:width="14.552083333333cm" svg:height="11.104259362254cm"><draw:image xlink:href="Pictures/449491e5dcdcfacfc6c1160b50c06f05.jpg" xlink:type="simple" xlink:show="embed" xlink:actuate="onLoad"/></draw:frame></text:p>
        </text:list-item>
      </text:list>
      <text:h text:style-name="Heading_20_3" text:outline-level="3"><text:bookmark-start text:name="__RefHeading___create_the_registry_entries_3"/><text:bookmark-start text:name="create_the_registry_entries"/>Create the registry entries<text:bookmark-end text:name="__RefHeading___create_the_registry_entries_3"/><text:bookmark-end text:name="create_the_registry_entries"/></text:h>
      <text:list text:style-name="Numbering_20_1" text:continue-numbering="false">
        <text:list-item>
          <text:p text:style-name="Numbering_20_1_Content_First"> Right-click on the created GPO in the subfolder <text:span text:style-name="Strong_20_Emphasis">Group Policy Objects</text:span> (subfolder of the domain) and then click on <text:span text:style-name="Strong_20_Emphasis">Edit…</text:span> <text:line-break/><draw:frame draw:style-name="medialeft" draw:name="2" text:anchor-type="paragraph" draw:z-index="2" svg:width="10.398125cm" svg:height="10.874375cm"><draw:image xlink:href="Pictures/c75577cf00fe4a7235ebe6d878650d20.jpg" xlink:type="simple" xlink:show="embed" xlink:actuate="onLoad"/></draw:frame> <text:line-break/></text:p>
        </text:list-item>
        <text:list-item>
          <text:p text:style-name="Numbering_20_1_Content"> In the window that opens, navigate to <text:span text:style-name="Strong_20_Emphasis">User Configuration &gt; Settings &gt; Windows Settings &gt; Registry</text:span>.</text:p>
        </text:list-item>
        <text:list-item>
          <text:p text:style-name="Numbering_20_1_Content"> Download the sample collection item (<text:a xlink:type="simple" xlink:href="https://ftp.m-privacy.de/TG-Pro_MagicURL/Windows/GPO/MagiURL_Registriy-Werte_fuer_GPO.xml" text:style-name="Internet_20_link" text:visited-style-name="Visited_20_Internet_20_Link">https://ftp.m-privacy.de/TG-Pro_MagicURL/Windows/GPO/MagiURL_Registriy-Werte_fuer_GPO.xml</text:a>) and paste it into the free space on the right-hand side. <text:line-break/><draw:frame draw:style-name="media" draw:name="3" text:anchor-type="as-char" draw:z-index="3" svg:width="26.802291666667cm" style:rel-width="100%" svg:height="11.509375cm" style:rel-height="scale"><draw:image xlink:href="Pictures/012e96e0c9944112fad26d515d66999b.jpg" xlink:type="simple" xlink:show="embed" xlink:actuate="onLoad"/></draw:frame> <text:line-break/></text:p>
        </text:list-item>
        <text:list-item>
          <text:p text:style-name="Numbering_20_1_Content_Last"> For each of the imported registry values, you now need to adjust the target group assignment (Note: Search&amp;Replace in the XML file does not always work.). Double-click the values and select the button <text:span text:style-name="Strong_20_Emphasis">Target group addressing in **Common options</text:span>** in the lower area then the button with the "…" and assign the desired group. <text:line-break/><draw:frame draw:style-name="media" draw:name="4" text:anchor-type="as-char" draw:z-index="4" svg:width="27.966458333333cm" style:rel-width="100%" svg:height="12.250208333333cm" style:rel-height="scale"><draw:image xlink:href="Pictures/210971b4160ab55206ebd22be52ab7ea.jpg" xlink:type="simple" xlink:show="embed" xlink:actuate="onLoad"/></draw:frame></text:p>
        </text:list-item>
      </text:list>
      <text:h text:style-name="Heading_20_3" text:outline-level="3"><text:bookmark-start text:name="__RefHeading___creating_the_computer_configuration_4"/><text:bookmark-start text:name="creating_the_computer_configuration"/>Creating the computer configuration<text:bookmark-end text:name="__RefHeading___creating_the_computer_configuration_4"/><text:bookmark-end text:name="creating_the_computer_configuration"/></text:h>
      <text:list text:style-name="Numbering_20_1" text:continue-numbering="false">
        <text:list-item>
          <text:p text:style-name="Numbering_20_1_Content_First"> To set MagicURL, the file <text:a xlink:type="simple" xlink:href="https://ftp.m-privacy.de/TG-Pro_MagicURL/Windows/GPO/browserchoice_def.xml" text:style-name="Internet_20_link" text:visited-style-name="Visited_20_Internet_20_Link"> browserchoice_def.xml</text:a> is required. <text:line-break/><draw:frame draw:style-name="media" draw:name="5" text:anchor-type="as-char" draw:z-index="5" svg:width="24.024166666667cm" style:rel-width="100%" svg:height="5.3710416666667cm" style:rel-height="scale"><draw:image xlink:href="Pictures/11df858a96ea599478043e53fd8a7332.jpg" xlink:type="simple" xlink:show="embed" xlink:actuate="onLoad"/></draw:frame> <text:line-break/>This file must be readable from all computers in the domain (client PCs). The file should therefore be stored in a central location, but it is also possible to copy this file to the individual client PCs <text:span text:style-name="Strong_20_Emphasis">(Note: In the last tests, this was even necessary.)</text:span>. It is recommended to activate file sharing on the AD server, preferably via the <text:span text:style-name="Strong_20_Emphasis">SYSVOL</text:span> directory of the AD server, as this is often used for GPO distribution. <text:line-break/><draw:frame draw:style-name="media" draw:name="6" text:anchor-type="as-char" draw:z-index="6" svg:width="23.97125cm" style:rel-width="100%" svg:height="6.6939583333333cm" style:rel-height="scale"><draw:image xlink:href="Pictures/5323cd86c77881f959d83669673bd6f1.jpg" xlink:type="simple" xlink:show="embed" xlink:actuate="onLoad"/></draw:frame> <text:line-break/></text:p>
        </text:list-item>
        <text:list-item>
          <text:p text:style-name="Numbering_20_1_Content_Last">The GPO for MagicURL is then processed further. First, the <text:span text:style-name="Strong_20_Emphasis">File Explorer</text:span> is selected under <text:span text:style-name="Strong_20_Emphasis">Computer Configuration &gt; Policies &gt; Administrative Templates &gt; Windows Components</text:span> and the menu item <text:span text:style-name="Strong_20_Emphasis">Set Configuration for Default Assignment</text:span> is edited there. <text:line-break/><draw:frame draw:style-name="media" draw:name="7" text:anchor-type="as-char" draw:z-index="7" svg:width="44.979166666667cm" style:rel-width="100%" svg:height="26.484791666667cm" style:rel-height="scale"><draw:image xlink:href="Pictures/7708961561fb486f24cca4f1e8ed9d7f.jpg" xlink:type="simple" xlink:show="embed" xlink:actuate="onLoad"/></draw:frame> <text:line-break/>Make sure that the correct path to the file <text:span text:style-name="Strong_20_Emphasis">browserchoice_def.xml</text:span> is specified.</text:p>
        </text:list-item>
      </text:list>
      <text:h text:style-name="Heading_20_2" text:outline-level="2"><text:bookmark-start text:name="__RefHeading___application_of_the_group_guideline_5"/><text:bookmark-start text:name="application_of_the_group_guideline"/>Application of the group guideline<text:bookmark-end text:name="__RefHeading___application_of_the_group_guideline_5"/><text:bookmark-end text:name="application_of_the_group_guideline"/></text:h>
      <text:p text:style-name="Text_20_body">In the last step, the authorised persons for whom the newly created group policy is to apply must be assigned. <text:line-break/><draw:frame draw:style-name="media" draw:name="8" text:anchor-type="as-char" draw:z-index="8" svg:width="22.119166666667cm" style:rel-width="100%" svg:height="17.859375cm" style:rel-height="scale"><draw:image xlink:href="Pictures/7533a23b2820ba6bca16de655b5ce699.jpg" xlink:type="simple" xlink:show="embed" xlink:actuate="onLoad"/></draw:frame> <text:line-break/>
Care should be taken to ensure that only users, groups and PCs that use TightGate-Pro execute the group policy. In our example we have used the following groups: <text:line-break/><text:span text:style-name="Strong_20_Emphasis">TGProUser</text:span> - only users in this group can use the TightGate viewer and <text:line-break/>** TGPro user PCs** - here all PCs are integrated on which the TightGate viewer is installed. <text:line-break/>After all security filters have been set in the last step, the group policy can be distributed. <text:line-break/><draw:frame draw:style-name="media" draw:name="9" text:anchor-type="as-char" draw:z-index="9" svg:width="17.171458333333cm" style:rel-width="100%" svg:height="3.1220833333333cm" style:rel-height="scale"><draw:image xlink:href="Pictures/b2816586fe3ab22221ea9790e7f44609.jpg" xlink:type="simple" xlink:show="embed" xlink:actuate="onLoad"/></draw:frame> <text:line-break/>After distributing the group policy, all affected computers must be rebooted once and the users must be logged in again for the group policy to take effect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2::43:59</meta:creation-date>
    <dc:creator>Generated</dc:creator>
    <dc:date>2026-08-25T02::43:59</dc:date>
    <dc:language>en-US</dc:language>
    <meta:editing-cycles>1</meta:editing-cycles>
    <meta:editing-duration>PT0S</meta:editing-duration>
    <dc:title>en:tightgate-pro:anhang:gpo_magicurl</dc:title>
  </office:meta>
</office:document-meta>
</file>