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png" manifest:full-path="Pictures/253b1c36e455987bfc559e9c2af485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faq:tightgate_pro_sound"/><text:bookmark-start text:name="__RefHeading___no_sound_playback_-_what_to_do_1"/><text:bookmark-start text:name="no_sound_playback_-_what_to_do"/>No sound playback - What to do?<text:bookmark-end text:name="__RefHeading___no_sound_playback_-_what_to_do_1"/><text:bookmark-end text:name="no_sound_playback_-_what_to_do"/></text:h>
      <text:p text:style-name="Text_20_body">It can happen that you have started the TightGate-Viewer, started a video or a radio stream and there is no sound playback on the client PC. The following checklist provides information on what to check in this case.</text:p>
      <text:list text:style-name="Numbering_20_1" text:continue-numbering="false">
        <text:list-item>
          <text:p text:style-name="Numbering_20_1_Content_First">Is local sound playback possible on the client PC? <text:line-break/>Please play a local audio file on the client PC and make sure that local sound playback is possible.</text:p>
        </text:list-item>
        <text:list-item>
          <text:p text:style-name="Numbering_20_1_Content">Is sound playback activated on TightGate-Pro? <text:line-break/>Please check that global sound playback is activated on TightGate-Pro. To do this, as administrator, please use <text:span text:style-name="Emphasis"><text:span text:style-name="Strong_20_Emphasis">config</text:span></text:span> on TightGate-Pro and ensure that under <text:span text:style-name="Strong_20_Emphasis">System Preferences &gt; Audio main switch = Yes</text:span> is set.</text:p>
        </text:list-item>
        <text:list-item>
          <text:p text:style-name="Numbering_20_1_Content">Does the user ID have authorisation to use sound? <text:line-break/>For user administration via Active Directory, check that the ID is a member of the AD security group <text:span text:style-name="Strong_20_Emphasis">tgaudio</text:span>. In all other cases, check with the administrator <text:span text:style-name="Emphasis"><text:span text:style-name="Strong_20_Emphasis">maint</text:span></text:span> that under the menu item <text:span text:style-name="Strong_20_Emphasis">User management &gt; Modify user &gt; [User ID] &gt; Audio = Yes</text:span> is set. </text:p>
        </text:list-item>
        <text:list-item>
          <text:p text:style-name="Numbering_20_1_Content">Does the TightGate-Viewer allow sound playback? <text:line-break/>Please start the TightGate-Viewer and open the settings menu in TightGate-Viewer using the function key <text:span text:style-name="Strong_20_Emphasis">F8</text:span>. Select the menu item <text:span text:style-name="Strong_20_Emphasis">Settings</text:span> and select the <text:span text:style-name="Strong_20_Emphasis">Sound</text:span> tab. Please make sure that the option <text:span text:style-name="Strong_20_Emphasis">Switch on audio</text:span> is activated.</text:p>
        </text:list-item>
        <text:list-item>
          <text:p text:style-name="Numbering_20_1_Content_Last">Is the sound from TightGate-Pro connecting correctly? <text:line-break/>It is now necessary to check whether the sound from TightGate-Pro is being transferred correctly to the Pulseaudio server on the client PC. Please start TightGate-Viewer and open the settings menu in TightGate-Viewer again using the function key <text:span text:style-name="Strong_20_Emphasis">F8</text:span>. Select the menu item <text:span text:style-name="Strong_20_Emphasis">Settings</text:span> and select the tab <text:span text:style-name="Strong_20_Emphasis">Info</text:span>. Under the connection information, you can see which Pulseaudio is used to communicate with the TightGate-Pro. By default, this is port 4713. In cases where the client PC is a Citrix terminal server, this port differs. </text:p>
        </text:list-item>
      </text:list>
      <text:p text:style-name="Text_20_body"><draw:frame draw:style-name="media" draw:name="0" text:anchor-type="as-char" draw:z-index="0" svg:width="10.583333333333cm" svg:height="11.205882352941cm"><draw:image xlink:href="Pictures/253b1c36e455987bfc559e9c2af485f4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1::43:18</meta:creation-date>
    <dc:creator>Generated</dc:creator>
    <dc:date>2026-08-14T21::43:18</dc:date>
    <dc:language>en-US</dc:language>
    <meta:editing-cycles>1</meta:editing-cycles>
    <meta:editing-duration>PT0S</meta:editing-duration>
    <dc:title>en:faq:tightgate_pro_sound</dc:title>
  </office:meta>
</office:document-meta>
</file>