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file-entry manifest:media-type="image/jpeg" manifest:full-path="Pictures/5dd4afcf092a7c603f2329d8f0f45a82.jpg"/>
  <manifest:file-entry manifest:media-type="image/jpeg" manifest:full-path="Pictures/3c1adcda6afad132e213bb193213be9d.jpg"/>
  <manifest:file-entry manifest:media-type="image/jpeg" manifest:full-path="Pictures/0062815d6ed4a29a67998d41d9186aea.jpg"/>
  <manifest:file-entry manifest:media-type="image/jpeg" manifest:full-path="Pictures/8be367d9117ff19d637348e770604564.jpg"/>
  <manifest:file-entry manifest:media-type="image/jpeg" manifest:full-path="Pictures/361282c0eddf15df7d7bfb984bce12a7.jpg"/>
  <manifest:file-entry manifest:media-type="image/jpeg" manifest:full-path="Pictures/bb7bbf55be0455287c47f6ee87e4a11e.jpg"/>
  <manifest:file-entry manifest:media-type="image/jpeg" manifest:full-path="Pictures/232291822af66a490ae84256cc3eac54.jpg"/>
  <manifest:file-entry manifest:media-type="image/jpeg" manifest:full-path="Pictures/a4916aff89a7b43d86e2b88e97248386.jpg"/>
  <manifest:file-entry manifest:media-type="image/jpeg" manifest:full-path="Pictures/bc96467134c6724741112d7a08914f8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style:style style:family="paragraph">
</style:style>
    <style:style style:family="paragraph">
</style:style>
    <style:style style:family="paragraph">
</style:style>
    <style:style style:family="paragraph">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table-of-content text:style-name="Standard" text:protected="true" text:name="Table of Contents">
        <text:table-of-content-source text:outline-level="3" text:use-index-marks="false">
          <text:index-title-template text:style-name="Contents_20_Heading">Inhaltsverzeichnis</text:index-title-template>
          <text:table-of-content-entry-template text:outline-level="1" text:style-name="">
            <text:index-entry-link-start text:style-name=""/>
            <text:index-entry-chapter/>
            <text:index-entry-text/>
            <text:index-entry-tab-stop style:type="right" style:leader-char="."/>
            <text:index-entry-page-number/>
            <text:index-entry-link-end/>
          </text:table-of-content-entry-template>
          <text:table-of-content-entry-template text:outline-level="2" text:style-name="">
            <text:index-entry-link-start text:style-name=""/>
            <text:index-entry-chapter/>
            <text:index-entry-text/>
            <text:index-entry-tab-stop style:type="right" style:leader-char="."/>
            <text:index-entry-page-number/>
            <text:index-entry-link-end/>
          </text:table-of-content-entry-template>
          <text:table-of-content-entry-template text:outline-level="3" text:style-name="">
            <text:index-entry-link-start text:style-name=""/>
            <text:index-entry-chapter/>
            <text:index-entry-text/>
            <text:index-entry-tab-stop style:type="right" style:leader-char="."/>
            <text:index-entry-page-number/>
            <text:index-entry-link-end/>
          </text:table-of-content-entry-template>
        </text:table-of-content-source>
        <text:index-body>
          <text:index-title text:style-name="Standard" text:name="Table of Contents_Head">
            <text:p text:style-name="Contents_20_Heading">Inhaltsverzeichnis</text:p>
          </text:index-title>
          <text:p text:style-name=""><text:a xlink:type="simple" xlink:href="#__RefHeading___provide_root_ca_for_tightgate-viewer_centrally_under_windows_1" text:style-name="" text:visited-style-name="">Provide root CA for TightGate-Viewer centrally under Windows<text:tab/>1</text:a></text:p>
          <text:p text:style-name=""><text:a xlink:type="simple" xlink:href="#__RefHeading___export_root_ca_2" text:style-name="" text:visited-style-name="">Export Root CA<text:tab/>2</text:a></text:p>
          <text:p text:style-name=""><text:a xlink:type="simple" xlink:href="#__RefHeading___import_certificate_file_into_the_windows_certificate_store_3" text:style-name="" text:visited-style-name="">Import certificate file into the Windows certificate store<text:tab/>3</text:a></text:p>
          <text:p text:style-name=""><text:a xlink:type="simple" xlink:href="#__RefHeading___removing_the_certificate_file_from_the_windows_certificate_store_4" text:style-name="" text:visited-style-name="">Removing the certificate file from the Windows certificate store<text:tab/>4</text:a></text:p>
        </text:index-body>
      </text:table-of-content>
      <text:p text:style-name="pagebreak_after"/>
      <text:h text:style-name="Heading_20_1" text:outline-level="1"><text:bookmark text:name="en:faq:tightgate_pro_root_ca"/><text:bookmark-start text:name="__RefHeading___provide_root_ca_for_tightgate-viewer_centrally_under_windows_1"/><text:bookmark-start text:name="provide_root_ca_for_tightgate-viewer_centrally_under_windows"/>Provide root CA for TightGate-Viewer centrally under Windows<text:bookmark-end text:name="__RefHeading___provide_root_ca_for_tightgate-viewer_centrally_under_windows_1"/><text:bookmark-end text:name="provide_root_ca_for_tightgate-viewer_centrally_under_windows"/></text:h>
      <text:p text:style-name="Text_20_body">If user authentication at TightGate-Pro is carried out via an Active Directory, the security certificate from TightGate-Pro must be trusted when logging in for the first time. This is necessary so that TightGate-Viewer can establish an encrypted connection to the TightGate-Pro server.</text:p>
      <text:p text:style-name="Text_20_body">If you want to avoid the question about trusting the login appearing at the first login, you can store the root CA certificate centrally in the Windows certificate store. The following instructions describe the procedure.</text:p>
      <text:h text:style-name="Heading_20_2" text:outline-level="2"><text:bookmark-start text:name="__RefHeading___export_root_ca_2"/><text:bookmark-start text:name="export_root_ca"/>Export Root CA<text:bookmark-end text:name="__RefHeading___export_root_ca_2"/><text:bookmark-end text:name="export_root_ca"/></text:h>
      <text:list text:style-name="Numbering_20_1" text:continue-numbering="false">
        <text:list-item>
          <text:p text:style-name="Numbering_20_1_Content_First"> Please access TightGate-Pro as administrator <text:span text:style-name="Strong_20_Emphasis"><text:span text:style-name="Emphasis">maint</text:span></text:span> and select the menu item <text:span text:style-name="Strong_20_Emphasis">User administration &gt; Create SSL key</text:span> menu item.</text:p>
        </text:list-item>
        <text:list-item>
          <text:p text:style-name="Numbering_20_1_Content"> Select an existing USER and open the dialogue <text:span text:style-name="Strong_20_Emphasis">SSL key was created or updated for USER XYZ</text:span> with <text:span text:style-name="Strong_20_Emphasis">OK</text:span> to confirm.</text:p>
        </text:list-item>
        <text:list-item>
          <text:p text:style-name="Numbering_20_1_Content"> The following question <text:span text:style-name="Strong_20_Emphasis">Should the created certificates now be exported?</text:span> with <text:span text:style-name="Strong_20_Emphasis">Yes</text:span> to confirm.</text:p>
        </text:list-item>
        <text:list-item>
          <text:p text:style-name="Numbering_20_1_Content"> Now connect with an SFTP programme (e.g. WinSCP) to TightGate-Pro as user Administrator <text:span text:style-name="Strong_20_Emphasis"><text:span text:style-name="Emphasis">config</text:span></text:span>. Under the directory <text:span text:style-name="Strong_20_Emphasis">/home/user/.transfer/config/certs/BENUTZER</text:span> you will now find the file <text:span text:style-name="Strong_20_Emphasis">x509_ca.pem</text:span>.</text:p>
        </text:list-item>
        <text:list-item>
          <text:p text:style-name="Numbering_20_1_Content"> Copy this file to the Windows computer into whose certificate store it is to be imported.</text:p>
        </text:list-item>
        <text:list-item>
          <text:p text:style-name="Numbering_20_1_Content_Last"> Name the file <text:span text:style-name="Strong_20_Emphasis">x509_ca.pem</text:span> to <text:span text:style-name="Strong_20_Emphasis">x509_ca.crt</text:span> .</text:p>
        </text:list-item>
      </text:list>
      <text:h text:style-name="Heading_20_2" text:outline-level="2"><text:bookmark-start text:name="__RefHeading___import_certificate_file_into_the_windows_certificate_store_3"/><text:bookmark-start text:name="import_certificate_file_into_the_windows_certificate_store"/>Import certificate file into the Windows certificate store<text:bookmark-end text:name="__RefHeading___import_certificate_file_into_the_windows_certificate_store_3"/><text:bookmark-end text:name="import_certificate_file_into_the_windows_certificate_store"/></text:h>
      <text:list text:style-name="List_20_1" text:continue-numbering="false">
        <text:list-item>
          <text:p text:style-name="List_20_1_Content_First"> Double-click on the file <text:span text:style-name="Strong_20_Emphasis">x509_ca.crt</text:span> file.</text:p>
        </text:list-item>
        <text:list-item>
          <text:p text:style-name="List_20_1_Content_Last"> The certificate opens. Click on the button <text:span text:style-name="Strong_20_Emphasis">Install certificate…</text:span></text:p>
        </text:list-item>
      </text:list>
      <text:p text:style-name="Text_20_body"><draw:frame draw:style-name="media" draw:name="0" text:anchor-type="as-char" draw:z-index="0" svg:width="17.065625cm" style:rel-width="100%" svg:height="13.731875cm" style:rel-height="scale"><draw:image xlink:href="Pictures/5dd4afcf092a7c603f2329d8f0f45a82.jpg" xlink:type="simple" xlink:show="embed" xlink:actuate="onLoad"/></draw:frame></text:p>
      <text:list text:style-name="List_20_1" text:continue-numbering="false">
        <text:list-item>
          <text:p text:style-name="LastListParagraph_List_20_1_Content_First"> The certificate import wizard opens. Select <text:span text:style-name="Strong_20_Emphasis">Local computer</text:span> from the list.</text:p>
        </text:list-item>
      </text:list>
      <text:p text:style-name="Text_20_body"><draw:frame draw:style-name="media" draw:name="1" text:anchor-type="as-char" draw:z-index="1" svg:width="14.208125cm" svg:height="13.81125cm"><draw:image xlink:href="Pictures/3c1adcda6afad132e213bb193213be9d.jpg" xlink:type="simple" xlink:show="embed" xlink:actuate="onLoad"/></draw:frame></text:p>
      <text:list text:style-name="List_20_1" text:continue-numbering="false">
        <text:list-item>
          <text:p text:style-name="LastListParagraph_List_20_1_Content_First"> Then select the preferred certificate store and then click Finish.</text:p>
        </text:list-item>
      </text:list>
      <text:p text:style-name="Text_20_body"><draw:frame draw:style-name="media" draw:name="2" text:anchor-type="as-char" draw:z-index="2" svg:width="14.155208333333cm" svg:height="13.943541666667cm"><draw:image xlink:href="Pictures/0062815d6ed4a29a67998d41d9186aea.jpg" xlink:type="simple" xlink:show="embed" xlink:actuate="onLoad"/></draw:frame></text:p>
      <text:list text:style-name="List_20_1" text:continue-numbering="false">
        <text:list-item>
          <text:p text:style-name="LastListParagraph_List_20_1_Content_First"> A message about the successful import should appear.</text:p>
        </text:list-item>
      </text:list>
      <text:p text:style-name="Text_20_body"><draw:frame draw:style-name="media" draw:name="3" text:anchor-type="as-char" draw:z-index="3" svg:width="17.62125cm" style:rel-width="100%" svg:height="14.843125cm" style:rel-height="scale"><draw:image xlink:href="Pictures/8be367d9117ff19d637348e770604564.jpg" xlink:type="simple" xlink:show="embed" xlink:actuate="onLoad"/></draw:frame></text:p>
      <text:list text:style-name="List_20_1" text:continue-numbering="false">
        <text:list-item>
          <text:p text:style-name="LastListParagraph_List_20_1_Content_First"> Finally, delete the %APPDATA%\vnc directory. The SSO login with AD should work without the TLS confirmation message appearing. The file <text:span text:style-name="Strong_20_Emphasis">x509_savedcerts.pem</text:span> file should not be created after closing TightGate-Viewer.</text:p>
        </text:list-item>
      </text:list>
      <text:h text:style-name="Heading_20_2" text:outline-level="2"><text:bookmark-start text:name="__RefHeading___removing_the_certificate_file_from_the_windows_certificate_store_4"/><text:bookmark-start text:name="removing_the_certificate_file_from_the_windows_certificate_store"/>Removing the certificate file from the Windows certificate store<text:bookmark-end text:name="__RefHeading___removing_the_certificate_file_from_the_windows_certificate_store_4"/><text:bookmark-end text:name="removing_the_certificate_file_from_the_windows_certificate_store"/></text:h>
      <text:list text:style-name="List_20_1" text:continue-numbering="false">
        <text:list-item>
          <text:p text:style-name="List_20_1_Content_First"> Log in as <text:span text:style-name="Strong_20_Emphasis">administrator</text:span> on the Windows PC.</text:p>
        </text:list-item>
        <text:list-item>
          <text:p text:style-name="List_20_1_Content_Last"> Right-click on the <text:span text:style-name="Strong_20_Emphasis">Windows icon &gt; Run</text:span>. Enter <text:span text:style-name="Strong_20_Emphasis">mmc</text:span> and confirm with <text:span text:style-name="Strong_20_Emphasis">OK</text:span>.</text:p>
        </text:list-item>
      </text:list>
      <text:p text:style-name="Text_20_body"><draw:frame draw:style-name="media" draw:name="4" text:anchor-type="as-char" draw:z-index="4" svg:width="11.059583333333cm" svg:height="6.0854166666667cm"><draw:image xlink:href="Pictures/361282c0eddf15df7d7bfb984bce12a7.jpg" xlink:type="simple" xlink:show="embed" xlink:actuate="onLoad"/></draw:frame></text:p>
      <text:list text:style-name="List_20_1" text:continue-numbering="false">
        <text:list-item>
          <text:p text:style-name="LastListParagraph_List_20_1_Content_First"> The <text:span text:style-name="Strong_20_Emphasis">Microsoft Management Console</text:span> opens. In the console, please click on <text:span text:style-name="Strong_20_Emphasis">File &gt; Add/Remove Snap-In…</text:span> click.</text:p>
        </text:list-item>
      </text:list>
      <text:p text:style-name="Text_20_body"><draw:frame draw:style-name="media" draw:name="5" text:anchor-type="as-char" draw:z-index="5" svg:width="13.626041666667cm" svg:height="13.202708333333cm"><draw:image xlink:href="Pictures/bb7bbf55be0455287c47f6ee87e4a11e.jpg" xlink:type="simple" xlink:show="embed" xlink:actuate="onLoad"/></draw:frame></text:p>
      <text:list text:style-name="List_20_1" text:continue-numbering="false">
        <text:list-item>
          <text:p text:style-name="LastListParagraph_List_20_1_Content_First"> In the following window, scroll down in the left-hand sub-window, select the snap-in <text:span text:style-name="Strong_20_Emphasis">certificates</text:span> and then click on <text:span text:style-name="Strong_20_Emphasis">Add</text:span> button.</text:p>
        </text:list-item>
      </text:list>
      <text:p text:style-name="Text_20_body"><draw:frame draw:style-name="media" draw:name="6" text:anchor-type="as-char" draw:z-index="6" svg:width="19.446875cm" style:rel-width="100%" svg:height="12.567708333333cm" style:rel-height="scale"><draw:image xlink:href="Pictures/232291822af66a490ae84256cc3eac54.jpg" xlink:type="simple" xlink:show="embed" xlink:actuate="onLoad"/></draw:frame></text:p>
      <text:list text:style-name="List_20_1" text:continue-numbering="false">
        <text:list-item>
          <text:p text:style-name="LastListParagraph_List_20_1_Content_First"> Another window opens in which <text:span text:style-name="Strong_20_Emphasis">computer account</text:span> must be selected and then <text:span text:style-name="Strong_20_Emphasis">Local computer</text:span>. Close the entry with <text:span text:style-name="Strong_20_Emphasis">OK</text:span> to finalise.</text:p>
        </text:list-item>
      </text:list>
      <text:p text:style-name="Text_20_body"><draw:frame draw:style-name="media" draw:name="7" text:anchor-type="as-char" draw:z-index="7" svg:width="15.5575cm" svg:height="12.197291666667cm"><draw:image xlink:href="Pictures/a4916aff89a7b43d86e2b88e97248386.jpg" xlink:type="simple" xlink:show="embed" xlink:actuate="onLoad"/></draw:frame></text:p>
      <text:list text:style-name="List_20_1" text:continue-numbering="false">
        <text:list-item>
          <text:p text:style-name="LastListParagraph_List_20_1_Content_First"> Then right-click on <text:span text:style-name="Strong_20_Emphasis">Own certificates &gt; Certificates</text:span> and select the menu item <text:span text:style-name="Strong_20_Emphasis">Delete</text:span>.</text:p>
        </text:list-item>
      </text:list>
      <text:p text:style-name="Text_20_body"><draw:frame draw:style-name="media" draw:name="8" text:anchor-type="as-char" draw:z-index="8" svg:width="18.970625cm" style:rel-width="100%" svg:height="12.647083333333cm" style:rel-height="scale"><draw:image xlink:href="Pictures/bc96467134c6724741112d7a08914f8b.jpg" xlink:type="simple" xlink:show="embed" xlink:actuate="onLoad"/></draw:frame></text:p>
      <text:list text:style-name="List_20_1" text:continue-numbering="false">
        <text:list-item>
          <text:p text:style-name="List_20_1_Content_First"> <text:span text:style-name="Strong_20_Emphasis">Do not forget!</text:span> Finally, save the Microsoft Management Console session with <text:span text:style-name="Strong_20_Emphasis">File &gt; Save / Save as …</text:span></text:p>
        </text:list-item>
        <text:list-item>
          <text:p text:style-name="List_20_1_Content_Last"> Done, the TLS confirmation message should now be displayed again when starting TightGate-Pro.</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paragraph">
</style:style>
    <style:style style:family="paragraph">
</style:style>
    <style:style style:family="paragraph">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style:style style:family="paragraph">
</style:style>
    <style:style style:family="paragraph">
</style:style>
    <style:style style:family="paragraph">
</style:style>
    <style:style style:family="paragraph">
</style:style>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9T23::06:25</meta:creation-date>
    <dc:creator>Generated</dc:creator>
    <dc:date>2026-09-09T23::06:25</dc:date>
    <dc:language>en-US</dc:language>
    <meta:editing-cycles>1</meta:editing-cycles>
    <meta:editing-duration>PT0S</meta:editing-duration>
    <dc:title>en:faq:tightgate_pro_root_ca</dc:title>
  </office:meta>
</office:document-meta>
</file>