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3945e7ef2235f7959a3a25ff65c1a786.png"/>
  <manifest:file-entry manifest:media-type="image/png" manifest:full-path="Pictures/e40391ddbee9afccde0ec5c28dbccf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keepassxc"/><text:bookmark-start text:name="__RefHeading___using_keepassxc_in_the_tightgate-pro_1"/><text:bookmark-start text:name="using_keepassxc_in_the_tightgate-pro"/>Using KeePassXC in the TightGate-Pro<text:bookmark-end text:name="__RefHeading___using_keepassxc_in_the_tightgate-pro_1"/><text:bookmark-end text:name="using_keepassxc_in_the_tightgate-pro"/></text:h>
      <text:p text:style-name="Text_20_body">The programme <text:span text:style-name="Strong_20_Emphasis">KeePassXC</text:span> is a locally running password manager for the secure storage and management of login details in an encrypted database. The database is file-based and is stored locally on TightGate-Pro; therefore, no cloud connection is required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To run KeePassXC on TightGate-Pro, the programme must be installed separately. Please note that for TightGate-Pro clusters, the programme must be installed individually on each node beforehand. The installation is carried out as follows:</text:p>
      <text:list text:style-name="List_20_1" text:continue-numbering="false">
        <text:list-item>
          <text:p text:style-name="List_20_1_Content_First">Log in as an administrator <text:span text:style-name="Emphasis"><text:span text:style-name="Strong_20_Emphasis">update</text:span></text:span> and select the menu item <text:span text:style-name="Strong_20_Emphasis">Add optional packages</text:span>.</text:p>
        </text:list-item>
        <text:list-item>
          <text:p text:style-name="List_20_1_Content_Last">The optional package <text:span text:style-name="Strong_20_Emphasis">webext-keepassxc-browser</text:span> and install it. (The package contains both the KeePassXC programme and the KeePassXC browser add-on for Firefox. The KeePassXC extension for Google Chrome must be added manually.)</text:p>
        </text:list-item>
      </text:list>
      <text:p text:style-name="Text_20_body">The official documentation (in English) for KeePassXC can be accessed here: <text:a xlink:type="simple" xlink:href="https://keepassxc.org/docs/KeePassXC_UserGuide" text:style-name="Internet_20_link" text:visited-style-name="Visited_20_Internet_20_Link">https://keepassxc.org/docs/KeePassXC_UserGuide</text:a></text:p>
      <text:p text:style-name="Text_20_body"><text:span text:style-name="underline">Getting started and user interface</text:span></text:p>
      <text:p text:style-name="Text_20_body">Once installed, KeePassXC launches automatically when you open the TightGate-Viewer.
If you are launching KeePassXC for the first time, you will need to create a new database or link to an existing one.</text:p>
      <text:p text:style-name="Text_20_body"><text:span text:style-name="underline">Creating a new database</text:span></text:p>
      <text:list text:style-name="List_20_1" text:continue-numbering="false">
        <text:list-item>
          <text:p text:style-name="List_20_1_Content_First"><text:span text:style-name="Strong_20_Emphasis">Database &gt; New Database</text:span></text:p>
        </text:list-item>
        <text:list-item>
          <text:p text:style-name="List_20_1_Content">Enter a name and description</text:p>
        </text:list-item>
        <text:list-item>
          <text:p text:style-name="List_20_1_Content">Select encryption settings (default recommended)</text:p>
        </text:list-item>
        <text:list-item>
          <text:p text:style-name="List_20_1_Content">Define the master password: (<text:span text:style-name="Strong_20_Emphasis">Master password) <text:line-break/>👉 Best practices:</text:span></text:p>
          <text:list text:style-name="List_20_1">
            <text:list-item>
              <text:p text:style-name="List_20_1_Content">At least 12–16 characters</text:p>
            </text:list-item>
            <text:list-item>
              <text:p text:style-name="List_20_1_Content">A mix of upper- and lower-case letters, numbers and special characters</text:p>
            </text:list-item>
            <text:list-item>
              <text:p text:style-name="List_20_1_Content">Do not reuse passwords</text:p>
            </text:list-item>
          </text:list>
        </text:list-item>
        <text:list-item>
          <text:p text:style-name="List_20_1_Content_Last">The file is saved as a .kdbx file in the folder <text:span text:style-name="Strong_20_Emphasis">transfer</text:span> folder: Example: internet-pw.kdbx</text:p>
        </text:list-item>
      </text:list>
      <text:p text:style-name="Text_20_body"><text:span text:style-name="underline">Using an existing database</text:span></text:p>
      <text:p text:style-name="Text_20_body">If an existing database is to be used, it must first be placed in the user’s ‘transfer’ directory via the TightGate-Schleuse.</text:p>
      <text:p text:style-name="Text_20_body">The database can be transferred either by the admin <text:span text:style-name="Strong_20_Emphasis">transfer</text:span> or by the users themselves. If users are to transfer the database themselves, care must be taken to ensure that the MIME type <text:span text:style-name="Strong_20_Emphasis">application/octet-stream</text:span> is enabled. </text:p>
      <text:p text:style-name="Text_20_body">An existing database is used in KeePassXC as follows:</text:p>
      <text:list text:style-name="List_20_1" text:continue-numbering="false">
        <text:list-item>
          <text:p text:style-name="List_20_1_Content_First"><text:span text:style-name="Strong_20_Emphasis">Database &gt; Open</text:span></text:p>
        </text:list-item>
        <text:list-item>
          <text:p text:style-name="List_20_1_Content">Select database (.kdbx file)</text:p>
        </text:list-item>
        <text:list-item>
          <text:p text:style-name="List_20_1_Content_Last">Enter master password</text:p>
        </text:list-item>
      </text:list>
      <text:h text:style-name="Heading_20_2" text:outline-level="2"><text:bookmark-start text:name="__RefHeading___configuring_keepassxc_3"/><text:bookmark-start text:name="configuring_keepassxc"/>Configuring KeePassXC<text:bookmark-end text:name="__RefHeading___configuring_keepassxc_3"/><text:bookmark-end text:name="configuring_keepassxc"/></text:h>
      <text:p text:style-name="Text_20_body">The following values should be set differently from the default settings in KeePassXC under <text:span text:style-name="Strong_20_Emphasis">Tools &gt; Preferences</text:span> :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In the <text:span text:style-name="Strong_20_Emphasis">General &gt; Programme Start</text:span></text:p>
          </table:table-cell>
          <table:covered-table-cell/>
        </table:table-row>
        <table:table-row>
          <table:table-cell office:value-type="string" table:style-name="tableheader">
            <text:p text:style-name="Table_20_Heading">Menu item</text:p>
          </table:table-cell>
          <table:table-cell office:value-type="string" table:style-name="tableheader">
            <text:p text:style-name="Table_20_Heading">Recommended value</text:p>
          </table:table-cell>
        </table:table-row>
        <table:table-row>
          <table:table-cell office:value-type="string" table:style-name="tablecell">
            <text:p text:style-name="tablealignleft">Start KeePassXC automatically at system start</text:p>
          </table:table-cell>
          <table:table-cell office:value-type="string" table:style-name="tablecell">
            <text:p text:style-name="tablealignleft">Yes</text:p>
          </table:table-cell>
        </table:table-row>
        <table:table-row>
          <table:table-cell office:value-type="string" table:style-name="tablecell">
            <text:p text:style-name="tablealignleft">Minimise window on programme start</text:p>
          </table:table-cell>
          <table:table-cell office:value-type="string" table:style-name="tablecell">
            <text:p text:style-name="tablealignleft">Yes</text:p>
          </table:table-cell>
        </table:table-row>
        <table:table-row>
          <table:table-cell office:value-type="string" table:style-name="tablecell">
            <text:p text:style-name="tablealignleft">Minimise window after unlocking the database</text:p>
          </table:table-cell>
          <table:table-cell office:value-type="string" table:style-name="tablecell">
            <text:p text:style-name="tablealignleft">Yes</text:p>
          </table:table-cell>
        </table:table-row>
        <table:table-row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 table:number-columns-spanned="2">
            <text:p text:style-name="tablealignleft">In the category <text:span text:style-name="Strong_20_Emphasis">General &gt; User Interface</text:span></text:p>
          </table:table-cell>
          <table:covered-table-cell/>
        </table:table-row>
        <table:table-row>
          <table:table-cell office:value-type="string" table:style-name="tableheader">
            <text:p text:style-name="Table_20_Heading">Menu item ‘</text:p>
          </table:table-cell>
          <table:table-cell office:value-type="string" table:style-name="tableheader">
            <text:p text:style-name="Table_20_Heading">’ Recommended value</text:p>
          </table:table-cell>
        </table:table-row>
        <table:table-row>
          <table:table-cell office:value-type="string" table:style-name="tablecell">
            <text:p text:style-name="tablealignleft">Minimise instead of closing the programme</text:p>
          </table:table-cell>
          <table:table-cell office:value-type="string" table:style-name="tablecell">
            <text:p text:style-name="tablealignleft">yes</text:p>
          </table:table-cell>
        </table:table-row>
        <table:table-row>
          <table:table-cell office:value-type="string" table:style-name="tablecell">
            <text:p text:style-name="tablealignleft">Show taskbar icon</text:p>
          </table:table-cell>
          <table:table-cell office:value-type="string" table:style-name="tablecell">
            <text:p text:style-name="tablealignleft">yes</text:p>
          </table:table-cell>
        </table:table-row>
        <table:table-row>
          <table:table-cell office:value-type="string" table:style-name="tablecell">
            <text:p text:style-name="tablealignleft">Taskbar icon</text:p>
          </table:table-cell>
          <table:table-cell office:value-type="string" table:style-name="tablecell">
            <text:p text:style-name="tablealignleft">Colourful</text:p>
          </table:table-cell>
        </table:table-row>
      </table:table>
      <text:h text:style-name="Heading_20_2" text:outline-level="2"><text:bookmark-start text:name="__RefHeading___browser_integration_4"/><text:bookmark-start text:name="browser_integration"/>Browser integration<text:bookmark-end text:name="__RefHeading___browser_integration_4"/><text:bookmark-end text:name="browser_integration"/></text:h>
      <text:p text:style-name="Text_20_body">To enable the Firefox / Chrome browser to use the KeePassXC password database directly, it must be enabled in the respective browser. Here’s how to enable it:</text:p>
      <text:list text:style-name="List_20_1" text:continue-numbering="false">
        <text:list-item>
          <text:p text:style-name="List_20_1_Content_First"><text:span text:style-name="Strong_20_Emphasis">Tools &gt; Preferences &gt; Browser Integration</text:span></text:p>
        </text:list-item>
        <text:list-item>
          <text:p text:style-name="List_20_1_Content">Menu item <text:span text:style-name="Strong_20_Emphasis">Enable browser integration</text:span> *In the menu item</text:p>
        </text:list-item>
        <text:list-item>
          <text:p text:style-name="List_20_1_Content">Under <text:span text:style-name="Strong_20_Emphasis">Enable integration for these browsers</text:span> , enable the following browsers: <text:span text:style-name="Strong_20_Emphasis">Firefox</text:span> and, if required, <text:span text:style-name="Strong_20_Emphasis">Google Chrome</text:span>.</text:p>
        </text:list-item>
        <text:list-item>
          <text:p text:style-name="List_20_1_Content">With <text:span text:style-name="Strong_20_Emphasis">OK</text:span> to confirm.</text:p>
        </text:list-item>
        <text:list-item>
          <text:p text:style-name="List_20_1_Content">In the Firefox / Chrome browser, open the keepassxc extension and click the <text:span text:style-name="Strong_20_Emphasis">Connect</text:span> button. <text:line-break/><draw:frame draw:style-name="media" draw:name="0" text:anchor-type="as-char" draw:z-index="0" svg:width="12.779375cm" svg:height="6.111875cm"><draw:image xlink:href="Pictures/3945e7ef2235f7959a3a25ff65c1a786.png" xlink:type="simple" xlink:show="embed" xlink:actuate="onLoad"/></draw:frame> </text:p>
        </text:list-item>
        <text:list-item>
          <text:p text:style-name="List_20_1_Content_Last">In the KeePassXC extension, give the connection a unique name and click the <text:span text:style-name="Strong_20_Emphasis">Save and Allow Access</text:span> button to confirm the connection to the KeePassXC database. <text:line-break/><draw:frame draw:style-name="media" draw:name="1" text:anchor-type="as-char" draw:z-index="1" svg:width="12.832291666667cm" svg:height="5.2916666666667cm"><draw:image xlink:href="Pictures/e40391ddbee9afccde0ec5c28dbccf72.png" xlink:type="simple" xlink:show="embed" xlink:actuate="onLoad"/></draw:frame>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9::49:24</meta:creation-date>
    <dc:creator>Generated</dc:creator>
    <dc:date>2026-09-13T09::49:24</dc:date>
    <dc:language>en-US</dc:language>
    <meta:editing-cycles>1</meta:editing-cycles>
    <meta:editing-duration>PT0S</meta:editing-duration>
    <dc:title>en:faq:tightgate_pro_keepassxc</dc:title>
  </office:meta>
</office:document-meta>
</file>