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png" manifest:full-path="Pictures/3964277e7af3bf6f7e8031ae9269fb91.png"/>
  <manifest:file-entry manifest:media-type="image/png" manifest:full-path="Pictures/f8f9b2b307ff0e1d7e570a428871bc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faq:tightgate_pro_dpi-werte"/><text:bookmark-start text:name="__RefHeading___blurred_display_of_tightgate-pro_under_windows_1"/><text:bookmark-start text:name="blurred_display_of_tightgate-pro_under_windows"/>Blurred display of TightGate-Pro under Windows<text:bookmark-end text:name="__RefHeading___blurred_display_of_tightgate-pro_under_windows_1"/><text:bookmark-end text:name="blurred_display_of_tightgate-pro_under_windows"/></text:h>
      <text:p text:style-name="Text_20_body">Under Windows, the display of TightGate-Pro may be distorted on devices with a high DPI display. The problem is caused by automatic scaling under Windows. As the Windows operating system cannot scale the content of the TightGate-Viewernatively, the pixels are simply scaled, which causes the distorted display. </text:p>
      <text:p text:style-name="Text_20_body"><text:span text:style-name="Strong_20_Emphasis">The solution:</text:span> <text:line-break/>
To rectify the distorted display under Windows, the scaling of the display should be carried out by TightGate-Viewer and not the Windows operating system. To set this, please proceed as follows:</text:p>
      <text:list text:style-name="Numbering_20_1" text:continue-numbering="false">
        <text:list-item>
          <text:p text:style-name="Numbering_20_1_Content_First"> Close the TightGate-Viewer.</text:p>
        </text:list-item>
        <text:list-item>
          <text:p text:style-name="Numbering_20_1_Content"> Right-click on the application name (vncviewer.exe) in Explorer or in the Start menu or right-click on the desktop icon <text:span text:style-name="Strong_20_Emphasis">Internet</text:span>. Select <text:span text:style-name="Strong_20_Emphasis">Properties</text:span> and select the tab <text:span text:style-name="Strong_20_Emphasis">Compatibility</text:span> tab and then select <text:span text:style-name="Strong_20_Emphasis">Change high DPI settings</text:span> from. <text:line-break/><draw:frame draw:style-name="media" draw:name="0" text:anchor-type="as-char" draw:z-index="0" svg:width="11.324166666667cm" svg:height="13.758333333333cm"><draw:image xlink:href="Pictures/3964277e7af3bf6f7e8031ae9269fb91.png" xlink:type="simple" xlink:show="embed" xlink:actuate="onLoad"/></draw:frame></text:p>
        </text:list-item>
        <text:list-item>
          <text:p text:style-name="Numbering_20_1_Content"> Activate the checkbox <text:span text:style-name="Strong_20_Emphasis">Override behaviour with high DPI scaling</text:span> checkbox and make sure that the scaling is set by the <text:span text:style-name="Strong_20_Emphasis">application</text:span> is performed by the application. <text:line-break/><draw:frame draw:style-name="media" draw:name="1" text:anchor-type="as-char" draw:z-index="1" svg:width="9.2604166666667cm" style:rel-width="100%" svg:height="10.107083333333cm" style:rel-height="scale"><draw:image xlink:href="Pictures/f8f9b2b307ff0e1d7e570a428871bcbe.png" xlink:type="simple" xlink:show="embed" xlink:actuate="onLoad"/></draw:frame> </text:p>
        </text:list-item>
        <text:list-item>
          <text:p text:style-name="Numbering_20_1_Content_Last"> Log in again at TightGate-Viewer, the distortion should no longer occur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01::16:02</meta:creation-date>
    <dc:creator>Generated</dc:creator>
    <dc:date>2026-09-10T01::16:02</dc:date>
    <dc:language>en-US</dc:language>
    <meta:editing-cycles>1</meta:editing-cycles>
    <meta:editing-duration>PT0S</meta:editing-duration>
    <dc:title>en:faq:tightgate_pro_dpi-werte</dc:title>
  </office:meta>
</office:document-meta>
</file>