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6112b71a356ad24b11aa3fbb0848b297.jpg"/>
  <manifest:file-entry manifest:media-type="image/jpeg" manifest:full-path="Pictures/3636ac5c600a61d96ee37f9c58007283.jpg"/>
  <manifest:file-entry manifest:media-type="image/jpeg" manifest:full-path="Pictures/d8a6a151547d0c2a22579624155515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use_of_the_tightgate-pro_extension_for_chrome_1" text:style-name="" text:visited-style-name="">Use of the "TightGate-Pro Extension" for Chrome<text:tab/>1</text:a></text:p>
          <text:p text:style-name=""><text:a xlink:type="simple" xlink:href="#__RefHeading___prerequisite_2" text:style-name="" text:visited-style-name="">Prerequisite<text:tab/>2</text:a></text:p>
          <text:p text:style-name=""><text:a xlink:type="simple" xlink:href="#__RefHeading___installation_of_the_tightgate-pro_extension_3" text:style-name="" text:visited-style-name="">Installation of the TightGate-Pro extension<text:tab/>3</text:a></text:p>
          <text:p text:style-name=""><text:a xlink:type="simple" xlink:href="#__RefHeading___setting_up_the_extension_4" text:style-name="" text:visited-style-name="">Setting up the extension<text:tab/>4</text:a></text:p>
          <text:p text:style-name=""><text:a xlink:type="simple" xlink:href="#__RefHeading___using_the_tightgate-pro_extension_5" text:style-name="" text:visited-style-name="">Using the TightGate-Pro extension<text:tab/>5</text:a></text:p>
          <text:p text:style-name=""><text:a xlink:type="simple" xlink:href="#__RefHeading___uninstalling_the_extension_6" text:style-name="" text:visited-style-name="">Uninstalling the extension<text:tab/>6</text:a></text:p>
          <text:p text:style-name=""><text:a xlink:type="simple" xlink:href="#__RefHeading___troubleshooting_7" text:style-name="" text:visited-style-name="">Troubleshooting<text:tab/>7</text:a></text:p>
        </text:index-body>
      </text:table-of-content>
      <text:p text:style-name="pagebreak_after"/>
      <text:h text:style-name="Heading_20_1" text:outline-level="1"><text:bookmark text:name="en:faq:tightgate_pro_chrome_extension"/><text:bookmark-start text:name="__RefHeading___use_of_the_tightgate-pro_extension_for_chrome_1"/><text:bookmark-start text:name="use_of_the_tightgate-pro_extension_for_chrome"/>Use of the "TightGate-Pro Extension" for Chrome<text:bookmark-end text:name="__RefHeading___use_of_the_tightgate-pro_extension_for_chrome_1"/><text:bookmark-end text:name="use_of_the_tightgate-pro_extension_for_chrome"/></text:h>
      <text:p text:style-name="Text_20_body">These instructions describe step by step how the <text:span text:style-name="Strong_20_Emphasis">TightGate-Pro extension</text:span> is installed, set up and used effectively. The extension was developed as a supplement to the ReCoB system TightGate-Pro to transfer links that link to the free Internet directly to the TightGate-Viewer.</text:p>
      <text:h text:style-name="Heading_20_2" text:outline-level="2"><text:bookmark-start text:name="__RefHeading___prerequisite_2"/><text:bookmark-start text:name="prerequisite"/>Prerequisite<text:bookmark-end text:name="__RefHeading___prerequisite_2"/><text:bookmark-end text:name="prerequisite"/></text:h>
      <text:p text:style-name="Text_20_body">For the <text:span text:style-name="Strong_20_Emphasis">TightGate-Pro extension</text:span> works, it is necessary that the software <text:span text:style-name="Strong_20_Emphasis">TightGate-Viewer</text:span> version 4.3.9 or higher is installed and configured. <text:line-break/>
The software <text:span text:style-name="Strong_20_Emphasis">TightGate-Viewer</text:span> can be downloaded here for free: <text:a xlink:type="simple" xlink:href="https://www.m-privacy.de/download-center/" text:style-name="Internet_20_link" text:visited-style-name="Visited_20_Internet_20_Link">https://www.m-privacy.de/download-center/</text:a> <text:line-break/>
The installation and configuration of the <text:span text:style-name="Strong_20_Emphasis">TightGate-Viewer</text:span> is described here: <text:a xlink:type="simple" xlink:href="https://help.m-privacy.de/doku.php/tightgate-pro:client:windows-vnc" text:style-name="Internet_20_link" text:visited-style-name="Visited_20_Internet_20_Link">https://help.m-privacy.de/doku.php/tightgate-pro:client:windows-vnc</text:a></text:p>
      <text:h text:style-name="Heading_20_2" text:outline-level="2"><text:bookmark-start text:name="__RefHeading___installation_of_the_tightgate-pro_extension_3"/><text:bookmark-start text:name="installation_of_the_tightgate-pro_extension"/>Installation of the TightGate-Pro extension<text:bookmark-end text:name="__RefHeading___installation_of_the_tightgate-pro_extension_3"/><text:bookmark-end text:name="installation_of_the_tightgate-pro_extension"/></text:h>
      <text:p text:style-name="Text_20_body">The TightGate-Pro extension is installed in the following steps:</text:p>
      <text:list text:style-name="List_20_1" text:continue-numbering="false">
        <text:list-item>
          <text:p text:style-name="List_20_1_Content_First">Open the Chrome Web Store in the Chrome browser via: <text:a xlink:type="simple" xlink:href="https://chrome.google.com/webstore" text:style-name="Internet_20_link" text:visited-style-name="Visited_20_Internet_20_Link">https://chrome.google.com/webstore</text:a></text:p>
        </text:list-item>
        <text:list-item>
          <text:p text:style-name="List_20_1_Content">Enter the term <text:span text:style-name="Strong_20_Emphasis">TightGate-Pro extension</text:span> in the search field of the Chrome Web Store and select the <text:span text:style-name="Strong_20_Emphasis">TightGate-Pro extension</text:span> in the search results.</text:p>
        </text:list-item>
        <text:list-item>
          <text:p text:style-name="List_20_1_Content_Last">Click on the button <text:span text:style-name="Strong_20_Emphasis">Add to Chrome</text:span> and confirm the installation by clicking <text:span text:style-name="Strong_20_Emphasis">Add extension</text:span>.</text:p>
        </text:list-item>
      </text:list>
      <text:h text:style-name="Heading_20_2" text:outline-level="2"><text:bookmark-start text:name="__RefHeading___setting_up_the_extension_4"/><text:bookmark-start text:name="setting_up_the_extension"/>Setting up the extension<text:bookmark-end text:name="__RefHeading___setting_up_the_extension_4"/><text:bookmark-end text:name="setting_up_the_extension"/></text:h>
      <text:p text:style-name="Text_20_body">After the extension has been installed, the <text:span text:style-name="Strong_20_Emphasis">TightGate-Pro extension</text:span> appears in the Chrome toolbar under Extensions. The extension is active immediately after installation and requires no further configuration. </text:p>
      <text:p text:style-name="Text_20_body"><draw:frame draw:style-name="media" draw:name="0" text:anchor-type="as-char" draw:z-index="0" svg:width="42.333333333333cm" style:rel-width="100%" svg:height="11.27125cm" style:rel-height="scale"><draw:image xlink:href="Pictures/6112b71a356ad24b11aa3fbb0848b297.jpg" xlink:type="simple" xlink:show="embed" xlink:actuate="onLoad"/></draw:frame></text:p>
      <text:p text:style-name="Text_20_body"><text:span text:style-name="Strong_20_Emphasis">Tip</text:span> The <text:span text:style-name="Strong_20_Emphasis">TightGate-Pro extension</text:span> extension can also be pinned in the toolbar. To do this, click on the icon for extensions and select <text:span text:style-name="Strong_20_Emphasis">Pin</text:span> right of the extension. If the <text:span text:style-name="Strong_20_Emphasis">TightGate-Pro extension</text:span> is pinned to the toolbar, it can be switched on/off at any time by clicking on the application icon.</text:p>
      <text:h text:style-name="Heading_20_2" text:outline-level="2"><text:bookmark-start text:name="__RefHeading___using_the_tightgate-pro_extension_5"/><text:bookmark-start text:name="using_the_tightgate-pro_extension"/>Using the TightGate-Pro extension<text:bookmark-end text:name="__RefHeading___using_the_tightgate-pro_extension_5"/><text:bookmark-end text:name="using_the_tightgate-pro_extension"/></text:h>
      <text:p text:style-name="Text_20_body">Using the TightGate-Pro extension is very simple. Once everything is set up and configured correctly, simply enter an Internet URL in the address bar of the Chrome browser and send it.</text:p>
      <text:list text:style-name="List_20_1" text:continue-numbering="false">
        <text:list-item>
          <text:p text:style-name="List_20_1_Content_First">A message window opens asking whether the URL in question should be opened with TightGate-Pro. <text:line-break/><draw:frame draw:style-name="media" draw:name="1" text:anchor-type="as-char" draw:z-index="1" svg:width="15.08125cm" svg:height="7.0114583333333cm"><draw:image xlink:href="Pictures/3636ac5c600a61d96ee37f9c58007283.jpg" xlink:type="simple" xlink:show="embed" xlink:actuate="onLoad"/></draw:frame></text:p>
        </text:list-item>
        <text:list-item>
          <text:p text:style-name="List_20_1_Content">Confirm the entry by clicking on the button <text:span text:style-name="Strong_20_Emphasis">Open TightGate-Pro</text:span>.</text:p>
        </text:list-item>
        <text:list-item>
          <text:p text:style-name="List_20_1_Content_Last">The link is now transferred to TightGate-Pro. If the TightGate-Viewer is already running in the background, it is brought to the foreground and the link is opened there in a new tab. If the TightGate-Viewer is not yet running, it is started automatically and the link is opened there.</text:p>
        </text:list-item>
      </text:list>
      <text:h text:style-name="Heading_20_2" text:outline-level="2"><text:bookmark-start text:name="__RefHeading___uninstalling_the_extension_6"/><text:bookmark-start text:name="uninstalling_the_extension"/>Uninstalling the extension<text:bookmark-end text:name="__RefHeading___uninstalling_the_extension_6"/><text:bookmark-end text:name="uninstalling_the_extension"/></text:h>
      <text:p text:style-name="Text_20_body">Uninstalling the TightGate-Pro extension is done in the following steps:</text:p>
      <text:list text:style-name="List_20_1" text:continue-numbering="false">
        <text:list-item>
          <text:p text:style-name="List_20_1_Content_First">Click on the three-dot menu in the top right corner of Chrome.</text:p>
        </text:list-item>
        <text:list-item>
          <text:p text:style-name="List_20_1_Content">Go to <text:span text:style-name="Strong_20_Emphasis">Extensions &gt; Manage Extensions</text:span>.</text:p>
        </text:list-item>
        <text:list-item>
          <text:p text:style-name="List_20_1_Content_Last">Select the <text:span text:style-name="Strong_20_Emphasis">TightGate-Pro extension</text:span> and click on the <text:span text:style-name="Strong_20_Emphasis">Remove</text:span> button.</text:p>
        </text:list-item>
      </text:list>
      <text:h text:style-name="Heading_20_2" text:outline-level="2"><text:bookmark-start text:name="__RefHeading___troubleshooting_7"/><text:bookmark-start text:name="troubleshooting"/>Troubleshooting<text:bookmark-end text:name="__RefHeading___troubleshooting_7"/><text:bookmark-end text:name="troubleshooting"/></text:h>
      <text:p text:style-name="Text_20_body">If the message window for opening links in TightGate-Pro does not open, check the following:</text:p>
      <text:list text:style-name="List_20_1" text:continue-numbering="false">
        <text:list-item>
          <text:p text:style-name="List_20_1_Content_First">Is TightGate-Viewer installed? –&gt; Solution: If TightGate-Viewer is not installed, the TightGate-Pro extension displays the following error page after installation: <text:line-break/><draw:frame draw:style-name="media" draw:name="2" text:anchor-type="as-char" draw:z-index="2" svg:width="29.077708333333cm" style:rel-width="100%" svg:height="18.309166666667cm" style:rel-height="scale"><draw:image xlink:href="Pictures/d8a6a151547d0c2a2257962415551597.jpg" xlink:type="simple" xlink:show="embed" xlink:actuate="onLoad"/></draw:frame> <text:line-break/>The TightGate-Viewer can be installed and configured as <text:a xlink:type="simple" xlink:href="https://help.m-privacy.de/doku.php/en:tightgate-pro:client:windows-magicurl#konfiguration_der_url-whitelist" text:style-name="Internet_20_link" text:visited-style-name="Visited_20_Internet_20_Link">be installed and configured as described here</text:a>.</text:p>
        </text:list-item>
        <text:list-item>
          <text:p text:style-name="List_20_1_Content">Is the TightGate-Pro extension active? –&gt; See <text:a xlink:type="simple" xlink:href="#__RefHeading___installation_of_the_tightgate-pro_extension_3" text:style-name="Local_20_link" text:visited-style-name="Visited_20_Local_20_Link">Setting up the extension</text:a>. </text:p>
        </text:list-item>
        <text:list-item>
          <text:p text:style-name="List_20_1_Content_Last">Is the link entered as internal in the URL_Whitelist.txt? –&gt; See <text:a xlink:type="simple" xlink:href="https://help.m-privacy.de/doku.php/en:tightgate-pro:client:windows-magicurl#konfiguration_der_url-whitelist" text:style-name="Internet_20_link" text:visited-style-name="Visited_20_Internet_20_Link">Instructions for configuring the whitelist</text:a>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06::00:45</meta:creation-date>
    <dc:creator>Generated</dc:creator>
    <dc:date>2026-09-02T06::00:45</dc:date>
    <dc:language>en-US</dc:language>
    <meta:editing-cycles>1</meta:editing-cycles>
    <meta:editing-duration>PT0S</meta:editing-duration>
    <dc:title>en:faq:tightgate_pro_chrome_extension</dc:title>
  </office:meta>
</office:document-meta>
</file>